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52d9e1022b0ff2d4a2dead52e2d479.png"/>
  <manifest:file-entry manifest:media-type="image/png" manifest:full-path="Pictures/e34b4e3c680bc9d152b385af26ba2146.png"/>
  <manifest:file-entry manifest:media-type="image/png" manifest:full-path="Pictures/c9a6015b30715dda234b495358ef0028.png"/>
  <manifest:file-entry manifest:media-type="image/png" manifest:full-path="Pictures/3e9dbc2b478ca5999b04328ff706cf89.png"/>
  <manifest:file-entry manifest:media-type="image/png" manifest:full-path="Pictures/89046afffbaf1fc31359b1871562308a.png"/>
  <manifest:file-entry manifest:media-type="image/png" manifest:full-path="Pictures/9643ba19dc201b7b1b00ee5c10a26dd2.png"/>
  <manifest:file-entry manifest:media-type="image/png" manifest:full-path="Pictures/ece12312588890ee44a4dabae02d6b4c.png"/>
  <manifest:file-entry manifest:media-type="image/png" manifest:full-path="Pictures/d65b7a4137dc4dfb5080f8d89e618b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pplication:architecture"/><text:bookmark-start text:name="__RefHeading___architecture_de_l_application_1"/><text:bookmark-start text:name="architecture_de_l_application"/>Architecture de l'application<text:bookmark-end text:name="__RefHeading___architecture_de_l_application_1"/><text:bookmark-end text:name="architecture_de_l_application"/></text:h>
      <text:h text:style-name="Heading_20_2" text:outline-level="2"><text:bookmark-start text:name="__RefHeading___application_manager_2"/><text:bookmark-start text:name="application_manager"/>Application Manager<text:bookmark-end text:name="__RefHeading___application_manager_2"/><text:bookmark-end text:name="application_manager"/></text:h>
      <text:p text:style-name="Text_20_body">L'Application Manager est la fenêtre principale de l'application. Elle héberge :</text:p>
      <text:list text:style-name="List_20_1" text:continue-numbering="false">
        <text:list-item>
          <text:p text:style-name="List_20_1_Content_First"> les différents éléments de menu (<text:a xlink:type="simple" xlink:href="#__RefHeading___menu_principal_5" text:style-name="Local_20_link" text:visited-style-name="Visited_20_Local_20_Link">Menu principal</text:a> , <text:a xlink:type="simple" xlink:href="#__RefHeading___navigation_perso_7" text:style-name="Local_20_link" text:visited-style-name="Visited_20_Local_20_Link">Navigation(s) perso</text:a> )… </text:p>
        </text:list-item>
        <text:list-item>
          <text:p text:style-name="List_20_1_Content"> les différents <text:a xlink:type="simple" xlink:href="#__RefHeading___module_manager_9" text:style-name="Local_20_link" text:visited-style-name="Visited_20_Local_20_Link">Module Manager</text:a> .</text:p>
        </text:list-item>
        <text:list-item>
          <text:p text:style-name="List_20_1_Content"> la barre de statut.</text:p>
        </text:list-item>
        <text:list-item>
          <text:p text:style-name="List_20_1_Content_Last"> la BreadCrumb de changement des entités.</text:p>
        </text:list-item>
      </text:list>
      <text:h text:style-name="Heading_20_3" text:outline-level="3"><text:bookmark-start text:name="__RefHeading___mode_pc_standard_3"/><text:bookmark-start text:name="mode_pc_standard"/>Mode pc standard<text:bookmark-end text:name="__RefHeading___mode_pc_standard_3"/><text:bookmark-end text:name="mode_pc_standard"/></text:h>
      <text:p text:style-name="Text_20_body"><draw:frame draw:style-name="media" draw:name="0" text:anchor-type="as-char" draw:z-index="0" svg:width="50.8cm" style:rel-width="100%" svg:height="27.78125cm" style:rel-height="scale"><draw:image xlink:href="Pictures/2752d9e1022b0ff2d4a2dead52e2d479.png" xlink:type="simple" xlink:show="embed" xlink:actuate="onLoad"/></draw:frame>


</text:p>
      <text:h text:style-name="Heading_20_4" text:outline-level="4"><text:bookmark-start text:name="__RefHeading___architecture_globale_de_l_application_4"/><text:bookmark-start text:name="architecture_globale_de_l_application"/>Architecture globale de l'application<text:bookmark-end text:name="__RefHeading___architecture_globale_de_l_application_4"/><text:bookmark-end text:name="architecture_globale_de_l_appl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A Bouton du <text:a xlink:type="simple" xlink:href="#__RefHeading___menu_principal_5" text:style-name="Local_20_link" text:visited-style-name="Visited_20_Local_20_Link">Menu principal</text:a> .<text:line-break/><text:line-break/>
B Barre de <text:span text:style-name="Strong_20_Emphasis">sélection</text:span> des entités.<text:line-break/><text:line-break/>
C Zone de <text:span text:style-name="Strong_20_Emphasis">recherche</text:span> des entités.<text:line-break/><text:line-break/>
D Date de travail.<text:line-break/></text:p>
          </table:table-cell>
          <table:table-cell office:value-type="string" table:style-name="tablecell">
            <text:p text:style-name="tablealignleft">E <text:a xlink:type="simple" xlink:href="#__RefHeading___module_manager_9" text:style-name="Local_20_link" text:visited-style-name="Visited_20_Local_20_Link">Module Manager</text:a>  actuellement sélectionné.<text:line-break/><text:line-break/>
F <text:a xlink:type="simple" xlink:href="#__RefHeading___navigation_perso_7" text:style-name="Local_20_link" text:visited-style-name="Visited_20_Local_20_Link">Barre de navigation perso</text:a> .<text:line-break/><text:line-break/>
G <text:a xlink:type="simple" xlink:href="#__RefHeading___navigation_manager_18" text:style-name="Local_20_link" text:visited-style-name="Visited_20_Local_20_Link">Liste des modules ouverts</text:a> .<text:line-break/><text:line-break/>
H Barre de statut.</text:p>
          </table:table-cell>
        </table:table-row>
      </table:table>
      <text:h text:style-name="Heading_20_2" text:outline-level="2"><text:bookmark-start text:name="__RefHeading___menu_principal_5"/><text:bookmark-start text:name="menu_principal"/>Menu Principal<text:bookmark-end text:name="__RefHeading___menu_principal_5"/><text:bookmark-end text:name="menu_principal"/></text:h>
      <text:p text:style-name="Text_20_body">Le <text:span text:style-name="Strong_20_Emphasis">menu principal</text:span> de l'application regroupe tous les modules et toutes les fonctionnalités accessibles à l'utilisateur.</text:p>
      <text:p text:style-name="Text_20_body"><draw:frame draw:style-name="media" draw:name="1" text:anchor-type="as-char" draw:z-index="1" svg:width="50.8cm" style:rel-width="100%" svg:height="27.78125cm" style:rel-height="scale"><draw:image xlink:href="Pictures/e34b4e3c680bc9d152b385af26ba2146.png" xlink:type="simple" xlink:show="embed" xlink:actuate="onLoad"/></draw:frame>


</text:p>
      <text:h text:style-name="Heading_20_4" text:outline-level="4"><text:bookmark-start text:name="__RefHeading___menu_principal_6"/><text:bookmark-start text:name="menu_principal1"/>Menu principal<text:bookmark-end text:name="__RefHeading___menu_principal_6"/><text:bookmark-end text:name="menu_principal1"/></text:h>
      <text:p text:style-name="Text_20_body">
A <text:a xlink:type="simple" xlink:href="https://wiki.atysxe.analys-informatique.com/doku.php?id=wiki:application:menus#recherche" text:style-name="Internet_20_link" text:visited-style-name="Visited_20_Internet_20_Link">Zone de recherche</text:a>  du menu principal : permet de trouver un élément de menu par son nom.<text:line-break/><text:line-break/>
B Premier niveau de menu : contient les <text:span text:style-name="Strong_20_Emphasis">catégories principales</text:span> du menu.<text:line-break/><text:line-break/>
C Deuxième / dernier niveau de menu : contient les <text:span text:style-name="Strong_20_Emphasis">sous-menus</text:span> et/ou les <text:span text:style-name="Strong_20_Emphasis">éléments d'action</text:span> du menu.
</text:p>
      <text:h text:style-name="Heading_20_2" text:outline-level="2"><text:bookmark-start text:name="__RefHeading___navigation_perso_7"/><text:bookmark-start text:name="navigation_perso"/>Navigation Perso<text:bookmark-end text:name="__RefHeading___navigation_perso_7"/><text:bookmark-end text:name="navigation_perso"/></text:h>
      <text:p text:style-name="Text_20_body">Les <text:span text:style-name="Strong_20_Emphasis">navigations personnalisées</text:span> sont des menus constitués de <text:span text:style-name="Strong_20_Emphasis">raccourcis</text:span> (raccourcis d'ouverture de module, de traitement, d'édition…) que l'on retrouve au niveau de l'Application Manager.</text:p>
      <text:p text:style-name="Text_20_body"><draw:frame draw:style-name="media" draw:name="2" text:anchor-type="as-char" draw:z-index="2" svg:width="50.00625cm" style:rel-width="100%" svg:height="24.077083333333cm" style:rel-height="scale"><draw:image xlink:href="Pictures/c9a6015b30715dda234b495358ef0028.png" xlink:type="simple" xlink:show="embed" xlink:actuate="onLoad"/></draw:frame>


</text:p>
      <text:h text:style-name="Heading_20_4" text:outline-level="4"><text:bookmark-start text:name="__RefHeading___navigations_personnalisees_8"/><text:bookmark-start text:name="navigations_personnalisees"/>Navigations personnalisées<text:bookmark-end text:name="__RefHeading___navigations_personnalisees_8"/><text:bookmark-end text:name="navigations_personnalisees"/></text:h>
      <text:p text:style-name="Text_20_body">
A <text:span text:style-name="Strong_20_Emphasis">Navigations personnalisées</text:span> : contiennent des raccourcis pour l'accès aux éléments de l'application.<text:line-break/><text:line-break/>
B <text:span text:style-name="Strong_20_Emphasis">Sous menu</text:span> : sous menu d'un élément de la navigation personnalisée.<text:line-break/><text:line-break/>
C <text:span text:style-name="Strong_20_Emphasis">Titre de la navigation personnalisée</text:span> : permet de catégoriser les raccourcis.<text:line-break/><text:line-break/>
D <text:span text:style-name="Strong_20_Emphasis">Bouton fixer</text:span> : permet de garder la navigation personnalisée visible à l'écran.
</text:p>
      <text:h text:style-name="Heading_20_2" text:outline-level="2"><text:bookmark-start text:name="__RefHeading___module_manager_9"/><text:bookmark-start text:name="module_manager"/>Module Manager<text:bookmark-end text:name="__RefHeading___module_manager_9"/><text:bookmark-end text:name="module_manager"/></text:h>
      <text:p text:style-name="Text_20_body">Le <text:span text:style-name="Strong_20_Emphasis">Module Manager</text:span> est un conteneur qui héberge les différentes <text:a xlink:type="simple" xlink:href="#__RefHeading___pages_14" text:style-name="Local_20_link" text:visited-style-name="Visited_20_Local_20_Link">pages</text:a>  de l'application.</text:p>
      <text:p text:style-name="Text_20_body"><draw:frame draw:style-name="media" draw:name="3" text:anchor-type="as-char" draw:z-index="3" svg:width="47.228125cm" style:rel-width="100%" svg:height="23.468541666667cm" style:rel-height="scale"><draw:image xlink:href="Pictures/3e9dbc2b478ca5999b04328ff706cf89.png" xlink:type="simple" xlink:show="embed" xlink:actuate="onLoad"/></draw:frame>


</text:p>
      <text:h text:style-name="Heading_20_4" text:outline-level="4"><text:bookmark-start text:name="__RefHeading___module_manager_10"/><text:bookmark-start text:name="module_manager1"/>Module Manager<text:bookmark-end text:name="__RefHeading___module_manager_10"/><text:bookmark-end text:name="module_manager1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A <text:span text:style-name="Strong_20_Emphasis">Type de page</text:span> ouvert : type de la page actuellement affichée dans le module.<text:line-break/><text:line-break/>
B <text:span text:style-name="Strong_20_Emphasis">Raccourcis d'accès à la page</text:span> : permet d'accéder rapidement à une page ouverte dans le module.<text:line-break/><text:line-break/>
C <text:span text:style-name="Strong_20_Emphasis">Etat d'édition</text:span> de la page : permet de connaître le statut d'édition de la page affichée.</text:p>
          </table:table-cell>
          <table:table-cell office:value-type="string" table:style-name="tablecell">
            <text:p text:style-name="tablealignleft">D <text:span text:style-name="Strong_20_Emphasis">Bouton ajout de page</text:span> : permet d'ajouter une page au module.<text:line-break/><text:line-break/>
E <text:span text:style-name="Strong_20_Emphasis">Bouton suppression de page</text:span> : permet de fermer la page en cours.<text:line-break/><text:line-break/>
F <text:span text:style-name="Strong_20_Emphasis">Bouton afficher/masquer le</text:span> <text:a xlink:type="simple" xlink:href="#__RefHeading___page_manager_12" text:style-name="Local_20_link" text:visited-style-name="Visited_20_Local_20_Link">Page Manager</text:a>  : affiche le page manager du module en cours.</text:p>
          </table:table-cell>
        </table:table-row>
      </table:table>
      <text:h text:style-name="Heading_20_2" text:outline-level="2"><text:bookmark-start text:name="__RefHeading___module_11"/><text:bookmark-start text:name="module"/>Module<text:bookmark-end text:name="__RefHeading___module_11"/><text:bookmark-end text:name="module"/></text:h>
      <text:p text:style-name="Text_20_body">Un <text:span text:style-name="Strong_20_Emphasis">module</text:span> est un conteneur de <text:a xlink:type="simple" xlink:href="#__RefHeading___pages_14" text:style-name="Local_20_link" text:visited-style-name="Visited_20_Local_20_Link">pages</text:a> . Il est représenté visuellement par le <text:a xlink:type="simple" xlink:href="#__RefHeading___module_manager_9" text:style-name="Local_20_link" text:visited-style-name="Visited_20_Local_20_Link">module manager</text:a> .<text:line-break/><text:line-break/>
Son rôle est de gérer les actions liées à la gestion des pages qui lui sont assignées.</text:p>
      <text:h text:style-name="Heading_20_2" text:outline-level="2"><text:bookmark-start text:name="__RefHeading___page_manager_12"/><text:bookmark-start text:name="page_manager"/>Page Manager<text:bookmark-end text:name="__RefHeading___page_manager_12"/><text:bookmark-end text:name="page_manager"/></text:h>
      <text:p text:style-name="Text_20_body">Le <text:span text:style-name="Strong_20_Emphasis">Page Manager</text:span> (gestionnaire de page) affiche les pages ouvertes d'un module et permet de réaliser différentes actions.</text:p>
      <text:p text:style-name="Text_20_body"><draw:frame draw:style-name="media" draw:name="4" text:anchor-type="as-char" draw:z-index="4" svg:width="47.228125cm" style:rel-width="100%" svg:height="23.495cm" style:rel-height="scale"><draw:image xlink:href="Pictures/89046afffbaf1fc31359b1871562308a.png" xlink:type="simple" xlink:show="embed" xlink:actuate="onLoad"/></draw:frame>


</text:p>
      <text:h text:style-name="Heading_20_4" text:outline-level="4"><text:bookmark-start text:name="__RefHeading___page_manager_13"/><text:bookmark-start text:name="page_manager1"/>Page Manager<text:bookmark-end text:name="__RefHeading___page_manager_13"/><text:bookmark-end text:name="page_manager1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A <text:span text:style-name="Strong_20_Emphasis">Liste des pages</text:span> : liste des pages ouvertes dans le module, la page sélectionnée est “entourée” d'une bordure.<text:line-break/><text:line-break/>
B <text:span text:style-name="Strong_20_Emphasis">Bouton ajout de page</text:span> : ajoute une page du type de la dernière page sélectionnée.<text:line-break/><text:line-break/>
C <text:span text:style-name="Strong_20_Emphasis">Bouton suppression de page</text:span> : ferme la page actuellement sélectionnée.</text:p>
          </table:table-cell>
          <table:table-cell office:value-type="string" table:style-name="tablecell">
            <text:p text:style-name="tablealignleft">D <text:span text:style-name="Strong_20_Emphasis">Accès au mode Design</text:span> : ouvre le designer pour la page sélectionnée (visible selon les droits accordés à l'utilisateur).<text:line-break/><text:line-break/>
E <text:span text:style-name="Strong_20_Emphasis">Bouton fermeture du module</text:span> : ferme le module et toutes les pages qu'il contient.<text:line-break/><text:line-break/>
F <text:span text:style-name="Strong_20_Emphasis">Bouton afficher/masquer le Page Manager</text:span> : affiche le page manager du module en cours.</text:p>
          </table:table-cell>
        </table:table-row>
      </table:table>
      <text:h text:style-name="Heading_20_2" text:outline-level="2"><text:bookmark-start text:name="__RefHeading___pages_14"/><text:bookmark-start text:name="pages"/>Pages<text:bookmark-end text:name="__RefHeading___pages_14"/><text:bookmark-end text:name="pages"/></text:h>
      <text:p text:style-name="Text_20_body">Les <text:span text:style-name="Strong_20_Emphasis">pages</text:span> sont les contrôles visuels hébergeant les différentes <text:a xlink:type="simple" xlink:href="#__RefHeading___widgets_16" text:style-name="Local_20_link" text:visited-style-name="Visited_20_Local_20_Link">widgets</text:a> . Elles sont constituées de plusieurs zones dans lesquelles seront positionnées les <text:a xlink:type="simple" xlink:href="#__RefHeading___widgets_16" text:style-name="Local_20_link" text:visited-style-name="Visited_20_Local_20_Link">widgets</text:a> .</text:p>
      <text:p text:style-name="Text_20_body"><draw:frame draw:style-name="media" draw:name="5" text:anchor-type="as-char" draw:z-index="5" svg:width="47.201666666667cm" style:rel-width="100%" svg:height="23.468541666667cm" style:rel-height="scale"><draw:image xlink:href="Pictures/9643ba19dc201b7b1b00ee5c10a26dd2.png" xlink:type="simple" xlink:show="embed" xlink:actuate="onLoad"/></draw:frame>


</text:p>
      <text:h text:style-name="Heading_20_4" text:outline-level="4"><text:bookmark-start text:name="__RefHeading___exemple_de_page_15"/><text:bookmark-start text:name="exemple_de_page"/>Exemple de Page<text:bookmark-end text:name="__RefHeading___exemple_de_page_15"/><text:bookmark-end text:name="exemple_de_page"/></text:h>
      <text:p text:style-name="Text_20_body">
A <text:span text:style-name="Strong_20_Emphasis">Type de page</text:span> : type de la page actuellement sélectionnée.<text:line-break/><text:line-break/>
B <text:span text:style-name="Strong_20_Emphasis">Widgets</text:span> : <text:a xlink:type="simple" xlink:href="#__RefHeading___widgets_16" text:style-name="Local_20_link" text:visited-style-name="Visited_20_Local_20_Link">widgets</text:a>  contenues dans la page.<text:line-break/><text:line-break/>
C <text:span text:style-name="Strong_20_Emphasis">Groupe</text:span> : groupe contenant une ou plusieurs <text:a xlink:type="simple" xlink:href="#__RefHeading___widgets_16" text:style-name="Local_20_link" text:visited-style-name="Visited_20_Local_20_Link">widgets</text:a> .
</text:p>
      <text:h text:style-name="Heading_20_2" text:outline-level="2"><text:bookmark-start text:name="__RefHeading___widgets_16"/><text:bookmark-start text:name="widgets"/>Widgets<text:bookmark-end text:name="__RefHeading___widgets_16"/><text:bookmark-end text:name="widgets"/></text:h>
      <text:p text:style-name="Text_20_body">Les <text:span text:style-name="Strong_20_Emphasis">widgets</text:span> sont les “blocs” qui composent les différentes <text:a xlink:type="simple" xlink:href="#__RefHeading___pages_14" text:style-name="Local_20_link" text:visited-style-name="Visited_20_Local_20_Link">pages</text:a> . Elles sont hébergées dans les zones des pages. <text:line-break/>
Elles peuvent remplir plusieurs fonctions (affichage de données en graph, en grille, modification des données…).</text:p>
      <text:p text:style-name="Text_20_body"><draw:frame draw:style-name="media" draw:name="6" text:anchor-type="as-char" draw:z-index="6" svg:width="47.228125cm" style:rel-width="100%" svg:height="23.442083333333cm" style:rel-height="scale"><draw:image xlink:href="Pictures/ece12312588890ee44a4dabae02d6b4c.png" xlink:type="simple" xlink:show="embed" xlink:actuate="onLoad"/></draw:frame>


</text:p>
      <text:h text:style-name="Heading_20_4" text:outline-level="4"><text:bookmark-start text:name="__RefHeading___exemple_de_widgets_17"/><text:bookmark-start text:name="exemple_de_widgets"/>Exemple de Widgets<text:bookmark-end text:name="__RefHeading___exemple_de_widgets_17"/><text:bookmark-end text:name="exemple_de_widgets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A <text:span text:style-name="Strong_20_Emphasis">Widgets</text:span> : blocs présentant les données.<text:line-break/><text:line-break/>
B <text:span text:style-name="Strong_20_Emphasis">Titre de la widget</text:span> : titre donné à la widget.<text:line-break/><text:line-break/>
C <text:span text:style-name="Strong_20_Emphasis">Bouton menu</text:span> : ouvre le menu des actions de la widget.</text:p>
          </table:table-cell>
          <table:table-cell office:value-type="string" table:style-name="tablecell">
            <text:p text:style-name="tablealignleft">D <text:span text:style-name="Strong_20_Emphasis">Bouton rafraichir</text:span> : rafraichit la widget.<text:line-break/><text:line-break/>
E <text:span text:style-name="Strong_20_Emphasis">Bouton focus</text:span> : permet d'afficher la widget en pleine page.<text:line-break/><text:line-break/>
F <text:span text:style-name="Strong_20_Emphasis">Menu</text:span> : affiche les actions supplémentaires disponibles pour la widget.</text:p>
          </table:table-cell>
        </table:table-row>
      </table:table>
      <text:h text:style-name="Heading_20_2" text:outline-level="2"><text:bookmark-start text:name="__RefHeading___navigation_manager_18"/><text:bookmark-start text:name="navigation_manager"/>Navigation Manager<text:bookmark-end text:name="__RefHeading___navigation_manager_18"/><text:bookmark-end text:name="navigation_manager"/></text:h>
      <text:p text:style-name="Text_20_body">Le <text:span text:style-name="Strong_20_Emphasis">Navigation Manager</text:span> (gestionnaire de navigation) liste les modules actuellement ouverts dans l'application.</text:p>
      <text:p text:style-name="Text_20_body"><draw:frame draw:style-name="media" draw:name="7" text:anchor-type="as-char" draw:z-index="7" svg:width="50.8cm" style:rel-width="100%" svg:height="27.78125cm" style:rel-height="scale"><draw:image xlink:href="Pictures/d65b7a4137dc4dfb5080f8d89e618ba8.png" xlink:type="simple" xlink:show="embed" xlink:actuate="onLoad"/></draw:frame>


</text:p>
      <text:h text:style-name="Heading_20_4" text:outline-level="4"><text:bookmark-start text:name="__RefHeading___navigation_manager_19"/><text:bookmark-start text:name="navigation_manager1"/>Navigation Manager<text:bookmark-end text:name="__RefHeading___navigation_manager_19"/><text:bookmark-end text:name="navigation_manager1"/></text:h>
      <text:p text:style-name="Text_20_body">
A <text:span text:style-name="Strong_20_Emphasis">Modules ouverts</text:span> : modules ouverts dans l'application.
</text:p>
      <text:h text:style-name="Heading_20_2" text:outline-level="2"><text:bookmark-start text:name="__RefHeading___references_20"/><text:bookmark-start text:name="references"/>Références<text:bookmark-end text:name="__RefHeading___references_20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wiki.atysxe.analys-informatique.com/doku.php?id=wiki:application:menus" text:style-name="Internet_20_link" text:visited-style-name="Visited_20_Internet_20_Link">Menus</text:a></text:p>
        </text:list-item>
      </text:list>
      <text:h text:style-name="Heading_20_2" text:outline-level="2"><text:bookmark-start text:name="__RefHeading___a_voir_21"/><text:bookmark-start text:name="a_voir"/>A voir<text:bookmark-end text:name="__RefHeading___a_voir_21"/><text:bookmark-end text:name="a_voir"/></text:h>
      <text:list text:style-name="List_20_1" text:continue-numbering="false">
        <text:list-item>
          <text:p text:style-name="List_20_1_Content_First"> <text:a xlink:type="simple" xlink:href="https://wiki.atysxe.analys-informatique.com/doku.php?id=wiki:application:modulepage" text:style-name="Internet_20_link" text:visited-style-name="Visited_20_Internet_20_Link">Module Manager - Page Manager - Page</text:a></text:p>
        </text:list-item>
        <text:list-item>
          <text:p text:style-name="List_20_1_Content"> <text:a xlink:type="simple" xlink:href="https://wiki.atysxe.analys-informatique.com/doku.php?id=wiki:application:menus" text:style-name="Internet_20_link" text:visited-style-name="Visited_20_Internet_20_Link">Présentation des menus</text:a></text:p>
        </text:list-item>
        <text:list-item>
          <text:p text:style-name="List_20_1_Content_Last"> <text:a xlink:type="simple" xlink:href="https://wiki.atysxe.analys-informatique.com/doku.php?id=wiki:application:moduledesigner" text:style-name="Internet_20_link" text:visited-style-name="Visited_20_Internet_20_Link">Présentation du Mode Design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7:00</meta:creation-date>
    <dc:creator>Generated</dc:creator>
    <dc:date>2026-08-13T22::27:00</dc:date>
    <dc:language>en-US</dc:language>
    <meta:editing-cycles>1</meta:editing-cycles>
    <meta:editing-duration>PT0S</meta:editing-duration>
    <dc:title>wiki:application:architecture</dc:title>
  </office:meta>
</office:document-meta>
</file>