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edf3b4de2a4522f9d39244e92c20b8.png"/>
  <manifest:file-entry manifest:media-type="image/png" manifest:full-path="Pictures/21240251b5b801092b9c5ab45e9ea6a4.png"/>
  <manifest:file-entry manifest:media-type="image/png" manifest:full-path="Pictures/7816b6f6a60788643d02b6e6ed9046c6.png"/>
  <manifest:file-entry manifest:media-type="image/png" manifest:full-path="Pictures/c0beab769a44661565733e8e09af8647.png"/>
  <manifest:file-entry manifest:media-type="image/png" manifest:full-path="Pictures/4ba7d9fe970637855a1483aed952ec40.png"/>
  <manifest:file-entry manifest:media-type="image/png" manifest:full-path="Pictures/cc5c41f11eeff2ce27caadc4e553f2ad.png"/>
  <manifest:file-entry manifest:media-type="image/png" manifest:full-path="Pictures/16ba4a21f3db1e3b55d9cfbd5256c1e8.png"/>
  <manifest:file-entry manifest:media-type="image/png" manifest:full-path="Pictures/0bd5a70d6c4f522469f58fc7fee93466.png"/>
  <manifest:file-entry manifest:media-type="image/png" manifest:full-path="Pictures/4700146dc82109f67030763460319014.png"/>
  <manifest:file-entry manifest:media-type="image/png" manifest:full-path="Pictures/d596450766ad9197241691a7767f1726.png"/>
  <manifest:file-entry manifest:media-type="image/png" manifest:full-path="Pictures/4dba389e3f5806bcbe34d4062cd204cc.png"/>
  <manifest:file-entry manifest:media-type="image/png" manifest:full-path="Pictures/b2af8d3010225f2387a23908a0018f3f.png"/>
  <manifest:file-entry manifest:media-type="image/png" manifest:full-path="Pictures/eed9f3d8f57945334235dfd6c1a6502f.png"/>
  <manifest:file-entry manifest:media-type="image/png" manifest:full-path="Pictures/0c5e0a45c8e55e2ad6fd9bc172142832.png"/>
  <manifest:file-entry manifest:media-type="image/png" manifest:full-path="Pictures/c86a940f9d3fe534e010d47bf1b42ebd.png"/>
  <manifest:file-entry manifest:media-type="image/png" manifest:full-path="Pictures/a7086f9dff67bb0f202996e36e6fe3b6.png"/>
  <manifest:file-entry manifest:media-type="image/png" manifest:full-path="Pictures/3cee64ebef7d55d0cf806a4ebc3a48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pplication:catalogmanager"/><text:bookmark-start text:name="__RefHeading___gestionnaire_de_catalogues_1"/><text:bookmark-start text:name="gestionnaire_de_catalogues"/>Gestionnaire de catalogues<text:bookmark-end text:name="__RefHeading___gestionnaire_de_catalogues_1"/><text:bookmark-end text:name="gestionnaire_de_catalogues"/></text:h>
      <text:p text:style-name="Text_20_body">Le <text:span text:style-name="Strong_20_Emphasis">gestionnaire de catalogues</text:span> permet de consulter, modifier et supprimer les éléments des différents <text:a xlink:type="simple" xlink:href="https://wiki.atysxe.analys-informatique.com/doku.php?id=wiki:application:catalogs" text:style-name="Internet_20_link" text:visited-style-name="Visited_20_Internet_20_Link">catalogues</text:a>  de l'application.
</text:p>
      <text:h text:style-name="Heading_20_2" text:outline-level="2"><text:bookmark-start text:name="__RefHeading___lancement_du_gestionnaire_de_catalogues_2"/><text:bookmark-start text:name="lancement_du_gestionnaire_de_catalogues"/>Lancement du gestionnaire de catalogues<text:bookmark-end text:name="__RefHeading___lancement_du_gestionnaire_de_catalogues_2"/><text:bookmark-end text:name="lancement_du_gestionnaire_de_catalogues"/></text:h>
      <text:p text:style-name="Text_20_body">Le gestionnaire de catalogues est une application à part, elle doit être lancée manuellement par l'utilisateur. Pour celà, il faut se rendre dans le <text:span text:style-name="Strong_20_Emphasis">répertoire d'installation</text:span> de l'application et rechercher l'exécutable <text:span text:style-name="Strong_20_Emphasis">XECatalogManager</text:span>. Double cliquer sur le fichier pour lancer l'application, la fenêtre principale apparait.</text:p>
      <text:p text:style-name="Text_20_body">La première étape consiste à renseigner le chemin du <text:span text:style-name="Strong_20_Emphasis">fichier de configuration principal</text:span> de l'application (AtysXE.ini) à partir duquel le gestionnaire de catalogue sera en mesure de charger son environnement. Une fois cela effectué, la liste des catalogues consultables apparait au centre de la fenêtre.<text:line-break/><text:line-break/></text:p>
      <text:p text:style-name="Text_20_body"><draw:frame draw:style-name="mediacenter" draw:name="0" text:anchor-type="paragraph" draw:z-index="0" svg:width="40.851666666667cm" style:rel-width="100%" svg:height="26.51125cm" style:rel-height="scale"><draw:image xlink:href="Pictures/15edf3b4de2a4522f9d39244e92c20b8.png" xlink:type="simple" xlink:show="embed" xlink:actuate="onLoad"/></draw:frame>


Fenêtre de sélection des catalogues


A <text:span text:style-name="Strong_20_Emphasis">Chemin du fichier de configuration principal</text:span>.<text:line-break/><text:line-break/>
B <text:a xlink:type="simple" xlink:href="https://wiki.atysxe.analys-informatique.com/doku.php?id=wiki:application:designparams#notion_de_langue" text:style-name="Internet_20_link" text:visited-style-name="Visited_20_Internet_20_Link">Langue</text:a> .<text:line-break/><text:line-break/>
C <text:span text:style-name="Strong_20_Emphasis">Catalogue</text:span>.
</text:p>
      <text:h text:style-name="Heading_20_2" text:outline-level="2"><text:bookmark-start text:name="__RefHeading___catalogue_de_modules_3"/><text:bookmark-start text:name="catalogue_de_modules"/>Catalogue de modules<text:bookmark-end text:name="__RefHeading___catalogue_de_modules_3"/><text:bookmark-end text:name="catalogue_de_modules"/></text:h>
      <text:p text:style-name="Text_20_body">Pour lancer le <text:span text:style-name="Strong_20_Emphasis">catalogue de modules</text:span>, cliquer sur sa <text:span text:style-name="Strong_20_Emphasis">vignette</text:span> dans la fenêtre de sélection des catalogues. Une nouvelle fenêtre s'ouvre permettant la gestion du catalogue de modules.<text:line-break/><text:line-break/></text:p>
      <text:p text:style-name="Text_20_body"><draw:frame draw:style-name="mediacenter" draw:name="1" text:anchor-type="paragraph" draw:z-index="1" svg:width="37.544375cm" style:rel-width="100%" svg:height="21.642916666667cm" style:rel-height="scale"><draw:image xlink:href="Pictures/21240251b5b801092b9c5ab45e9ea6a4.png" xlink:type="simple" xlink:show="embed" xlink:actuate="onLoad"/></draw:frame>


Fenêtre de gestion du catalogue de modules

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A <text:span text:style-name="Strong_20_Emphasis">Ajouter un module</text:span> : ajoute un nouveau type de module au catalogue.<text:line-break/><text:line-break/>
B <text:span text:style-name="Strong_20_Emphasis">Supprimer un module</text:span> : supprime un type de module du catalogue.<text:line-break/><text:line-break/>
C <text:span text:style-name="Strong_20_Emphasis">Sauvegarder les modifications</text:span> : enregistre les modifications apportées au catalogue.<text:line-break/><text:line-break/>
D <text:span text:style-name="Strong_20_Emphasis">Liste des types de module</text:span> : liste des types de module présents dans le catalogue.<text:line-break/><text:line-break/>
E <text:span text:style-name="Strong_20_Emphasis">Description</text:span> : courte description du type de module sélectionné.</text:p>
          </table:table-cell>
          <table:table-cell office:value-type="string" table:style-name="tablecell">
            <text:p text:style-name="tablealignleft">F <text:span text:style-name="Strong_20_Emphasis">Visible</text:span> : indique si le type de module est visible dans l'application.<text:line-break/><text:line-break/>
G <text:span text:style-name="Strong_20_Emphasis">MonoPage</text:span> : indique si le type de module supporte plusieurs <text:a xlink:type="simple" xlink:href="https://wiki.atysxe.analys-informatique.com/doku.php?id=wiki:application:catalogs#catalogue_des_types_de_page" text:style-name="Internet_20_link" text:visited-style-name="Visited_20_Internet_20_Link">types de page</text:a> .<text:line-break/><text:line-break/>
H <text:a xlink:type="simple" xlink:href="https://wiki.atysxe.analys-informatique.com/doku.php?id=wiki:application:styleeditor" text:style-name="Internet_20_link" text:visited-style-name="Visited_20_Internet_20_Link">Style</text:a> : style appliqué au <text:a xlink:type="simple" xlink:href="https://wiki.atysxe.analys-informatique.com/doku.php?id=wiki:application:modulepage#module_manager" text:style-name="Internet_20_link" text:visited-style-name="Visited_20_Internet_20_Link">Module Manager</text:a> .<text:line-break/><text:line-break/>
I <text:a xlink:type="simple" xlink:href="https://wiki.atysxe.analys-informatique.com/doku.php?id=wiki:application:tilestyleeditor" text:style-name="Internet_20_link" text:visited-style-name="Visited_20_Internet_20_Link">Style par défaut des pages</text:a>  : style par défaut appliqué aux vignettes du <text:a xlink:type="simple" xlink:href="https://wiki.atysxe.analys-informatique.com/doku.php?id=wiki:application:modulepage#page_manager" text:style-name="Internet_20_link" text:visited-style-name="Visited_20_Internet_20_Link">Page Manager</text:a>  pour tous les types de pages supportés par le module.<text:line-break/><text:line-break/>
J Liste des <text:a xlink:type="simple" xlink:href="https://wiki.atysxe.analys-informatique.com/doku.php?id=wiki:application:catalogs#catalogue_des_types_de_page" text:style-name="Internet_20_link" text:visited-style-name="Visited_20_Internet_20_Link">types de page</text:a>  supportés par le type de module.</text:p>
          </table:table-cell>
        </table:table-row>
      </table:table>
      <text:p text:style-name="Text_20_body">La <text:span text:style-name="Strong_20_Emphasis">suppression d'un type de module</text:span> rendra le module inaccessible dans l'application pour tous les <text:a xlink:type="simple" xlink:href="https://wiki.atysxe.analys-informatique.com/doku.php?id=wiki:application:designparams#notion_de_groupe" text:style-name="Internet_20_link" text:visited-style-name="Visited_20_Internet_20_Link">groupes</text:a>  et les <text:a xlink:type="simple" xlink:href="https://wiki.atysxe.analys-informatique.com/doku.php?id=wiki:application:designparams#notion_d_utilisateur" text:style-name="Internet_20_link" text:visited-style-name="Visited_20_Internet_20_Link">utilisateurs</text:a> .
</text:p>
      <text:h text:style-name="Heading_20_2" text:outline-level="2"><text:bookmark-start text:name="__RefHeading___catalogue_de_pages_4"/><text:bookmark-start text:name="catalogue_de_pages"/>Catalogue de pages<text:bookmark-end text:name="__RefHeading___catalogue_de_pages_4"/><text:bookmark-end text:name="catalogue_de_pages"/></text:h>
      <text:p text:style-name="Text_20_body">Pour lancer le <text:span text:style-name="Strong_20_Emphasis">catalogue de pages</text:span>, cliquer sur sa <text:span text:style-name="Strong_20_Emphasis">vignette</text:span> dans la fenêtre de sélection des catalogues. Une nouvelle fenêtre s'ouvre permettant la gestion du catalogue de pages.<text:line-break/><text:line-break/></text:p>
      <text:p text:style-name="Text_20_body"><draw:frame draw:style-name="mediacenter" draw:name="2" text:anchor-type="paragraph" draw:z-index="2" svg:width="37.729583333333cm" style:rel-width="100%" svg:height="23.124583333333cm" style:rel-height="scale"><draw:image xlink:href="Pictures/7816b6f6a60788643d02b6e6ed9046c6.png" xlink:type="simple" xlink:show="embed" xlink:actuate="onLoad"/></draw:frame>


Fenêtre de gestion du catalogue de pages

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A <text:span text:style-name="Strong_20_Emphasis">Ajouter une page</text:span> : ajoute un nouveau type de page au catalogue.<text:line-break/><text:line-break/>
B <text:span text:style-name="Strong_20_Emphasis">Supprimer une page</text:span> : supprime un type de page du catalogue.<text:line-break/><text:line-break/>
C <text:span text:style-name="Strong_20_Emphasis">Sauvegarder les modifications</text:span> : enregistre les modifications apportées au catalogue.<text:line-break/><text:line-break/>
D <text:span text:style-name="Strong_20_Emphasis">Liste des types de page</text:span> : liste des types de page présents dans le catalogue.<text:line-break/><text:line-break/>
E <text:span text:style-name="Strong_20_Emphasis">Description</text:span> : courte description du type de page sélectionné.</text:p>
          </table:table-cell>
          <table:table-cell office:value-type="string" table:style-name="tablecell">
            <text:p text:style-name="tablealignleft">F <text:span text:style-name="Strong_20_Emphasis">Visible</text:span> : indique si le type de page est visible dans l'application.<text:line-break/><text:line-break/>
G <text:span text:style-name="Strong_20_Emphasis">Textes</text:span> : textes affichés dans les vignettes du <text:a xlink:type="simple" xlink:href="https://wiki.atysxe.analys-informatique.com/doku.php?id=wiki:application:modulepage#page_manager" text:style-name="Internet_20_link" text:visited-style-name="Visited_20_Internet_20_Link">Page Manager</text:a> .<text:line-break/><text:line-break/>
H <text:span text:style-name="Strong_20_Emphasis">Glyph</text:span> : image affichée dans les vignettes du <text:a xlink:type="simple" xlink:href="https://wiki.atysxe.analys-informatique.com/doku.php?id=wiki:application:modulepage#page_manager" text:style-name="Internet_20_link" text:visited-style-name="Visited_20_Internet_20_Link">Page Manager</text:a> .<text:line-break/><text:line-break/>
I <text:span text:style-name="Strong_20_Emphasis">Couleur</text:span> : couleur princpale du <text:a xlink:type="simple" xlink:href="https://wiki.atysxe.analys-informatique.com/doku.php?id=wiki:application:catalogs#catalogue_des_types_de_page" text:style-name="Internet_20_link" text:visited-style-name="Visited_20_Internet_20_Link">type de page</text:a> .<text:line-break/><text:line-break/>
J <text:a xlink:type="simple" xlink:href="https://wiki.atysxe.analys-informatique.com/doku.php?id=wiki:application:tilestyleeditor" text:style-name="Internet_20_link" text:visited-style-name="Visited_20_Internet_20_Link">Style</text:a> appliqué aux points du <text:a xlink:type="simple" xlink:href="https://wiki.atysxe.analys-informatique.com/doku.php?id=wiki:application:modulepage#module_manager" text:style-name="Internet_20_link" text:visited-style-name="Visited_20_Internet_20_Link">Module Manager</text:a> .</text:p>
          </table:table-cell>
        </table:table-row>
      </table:table>
      <text:p text:style-name="Text_20_body">La <text:span text:style-name="Strong_20_Emphasis">suppression d'un type de page</text:span> rendra les pages de ce type inaccessibles dans l'application pour tous les <text:a xlink:type="simple" xlink:href="https://wiki.atysxe.analys-informatique.com/doku.php?id=wiki:application:designparams#notion_de_groupe" text:style-name="Internet_20_link" text:visited-style-name="Visited_20_Internet_20_Link">groupes</text:a>  et les <text:a xlink:type="simple" xlink:href="https://wiki.atysxe.analys-informatique.com/doku.php?id=wiki:application:designparams#notion_d_utilisateur" text:style-name="Internet_20_link" text:visited-style-name="Visited_20_Internet_20_Link">utilisateurs</text:a> .
</text:p>
      <text:h text:style-name="Heading_20_2" text:outline-level="2"><text:bookmark-start text:name="__RefHeading___catalogue_de_widgets_5"/><text:bookmark-start text:name="catalogue_de_widgets"/>Catalogue de widgets<text:bookmark-end text:name="__RefHeading___catalogue_de_widgets_5"/><text:bookmark-end text:name="catalogue_de_widgets"/></text:h>
      <text:p text:style-name="Text_20_body">Pour lancer le <text:span text:style-name="Strong_20_Emphasis">catalogue de widget</text:span>, cliquer sur sa <text:span text:style-name="Strong_20_Emphasis">vignette</text:span> dans la fenêtre de sélection des catalogues. Une nouvelle fenêtre s'ouvre permettant la gestion du catalogue de widgets.<text:line-break/><text:line-break/></text:p>
      <text:p text:style-name="Text_20_body"><draw:frame draw:style-name="mediacenter" draw:name="3" text:anchor-type="paragraph" draw:z-index="3" svg:width="39.608125cm" style:rel-width="100%" svg:height="26.3525cm" style:rel-height="scale"><draw:image xlink:href="Pictures/c0beab769a44661565733e8e09af8647.png" xlink:type="simple" xlink:show="embed" xlink:actuate="onLoad"/></draw:frame>


Fenêtre de gestion du catalogue de widgets

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A <text:span text:style-name="Strong_20_Emphasis">Ajouter une section</text:span> : définit un <text:a xlink:type="simple" xlink:href="https://wiki.atysxe.analys-informatique.com/doku.php?id=wiki:application:catalogs#catalogue_des_types_de_page" text:style-name="Internet_20_link" text:visited-style-name="Visited_20_Internet_20_Link">type de page</text:a>  dans lequel une liste de widget sera disponible.<text:line-break/><text:line-break/>
B <text:span text:style-name="Strong_20_Emphasis">Ajouter un item</text:span> : ajoute un type de widget à une section.<text:line-break/><text:line-break/>
C <text:span text:style-name="Strong_20_Emphasis">Ajouter une propriété</text:span> : ajoute une propriété à la widget qui sera accessible en <text:a xlink:type="simple" xlink:href="https://wiki.atysxe.analys-informatique.com/doku.php?id=wiki:application:moduledesigner" text:style-name="Internet_20_link" text:visited-style-name="Visited_20_Internet_20_Link">mode design</text:a> .<text:line-break/><text:line-break/>
D <text:span text:style-name="Strong_20_Emphasis">Supprimer l'élément</text:span> : supprime l'élément sélectionné.<text:line-break/><text:line-break/>
E <text:span text:style-name="Strong_20_Emphasis">Sauvegarder les modifications</text:span> : enregistre les modifications apportées au catalogue.<text:line-break/><text:line-break/>
F <text:span text:style-name="Strong_20_Emphasis">Section</text:span> : section du catalogue représentant un <text:a xlink:type="simple" xlink:href="https://wiki.atysxe.analys-informatique.com/doku.php?id=wiki:application:catalogs#catalogue_des_types_de_page" text:style-name="Internet_20_link" text:visited-style-name="Visited_20_Internet_20_Link">type de page</text:a> .</text:p>
          </table:table-cell>
          <table:table-cell office:value-type="string" table:style-name="tablecell">
            <text:p text:style-name="tablealignleft">G <text:span text:style-name="Strong_20_Emphasis">Type de widget</text:span> : item représentant un type de widget.<text:line-break/><text:line-break/>
H <text:span text:style-name="Strong_20_Emphasis">Propriétés</text:span> : propriétés du type de widget.<text:line-break/><text:line-break/>
I <text:span text:style-name="Strong_20_Emphasis">Propriétés des éléments</text:span> : propriétés modifiables de l'élément sélectionné.<text:line-break/><text:line-break/>
J <text:span text:style-name="Strong_20_Emphasis">Description</text:span> : description associée à la widget au format <text:span text:style-name="Strong_20_Emphasis">HTML</text:span>.<text:line-break/><text:line-break/>
K <text:span text:style-name="Strong_20_Emphasis">Zone de saisie de la description</text:span> : zone de saisie de la description associée à la widget au format <text:span text:style-name="Strong_20_Emphasis">HTML</text:span>.</text:p>
          </table:table-cell>
        </table:table-row>
      </table:table>
      <text:p text:style-name="Text_20_body">La <text:span text:style-name="Strong_20_Emphasis">suppression d'un type de widget</text:span> rendra les widgets de ce type inaccessibles dans la page (section) pour tous les <text:a xlink:type="simple" xlink:href="https://wiki.atysxe.analys-informatique.com/doku.php?id=wiki:application:designparams#notion_de_groupe" text:style-name="Internet_20_link" text:visited-style-name="Visited_20_Internet_20_Link">groupes</text:a>  et les <text:a xlink:type="simple" xlink:href="https://wiki.atysxe.analys-informatique.com/doku.php?id=wiki:application:designparams#notion_d_utilisateur" text:style-name="Internet_20_link" text:visited-style-name="Visited_20_Internet_20_Link">utilisateurs</text:a> .
</text:p>
      <text:h text:style-name="Heading_20_3" text:outline-level="3"><text:bookmark-start text:name="__RefHeading___ajout_d_une_section_6"/><text:bookmark-start text:name="ajout_d_une_section"/>Ajout d'une section<text:bookmark-end text:name="__RefHeading___ajout_d_une_section_6"/><text:bookmark-end text:name="ajout_d_une_section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<draw:frame draw:style-name="mediacenter" draw:name="4" text:anchor-type="paragraph" draw:z-index="4" svg:width="7.9375cm" style:rel-width="100%" svg:height="4.0745833333333cm" style:rel-height="scale"><draw:image xlink:href="Pictures/4ba7d9fe970637855a1483aed952ec40.png" xlink:type="simple" xlink:show="embed" xlink:actuate="onLoad"/></draw:frame>


Ajouter une section

</text:p>
          </table:table-cell>
          <text:p text:style-name="Text_20_body">La section, dans le catalogue de widgets, représente un <text:a xlink:type="simple" xlink:href="https://wiki.atysxe.analys-informatique.com/doku.php?id=wiki:application:catalogs#catalogue_des_types_de_page" text:style-name="Internet_20_link" text:visited-style-name="Visited_20_Internet_20_Link">type de page</text:a>  dans lequel la widget pourra être créée en <text:a xlink:type="simple" xlink:href="https://wiki.atysxe.analys-informatique.com/doku.php?id=wiki:application:moduledesigner" text:style-name="Internet_20_link" text:visited-style-name="Visited_20_Internet_20_Link">mode design</text:a> .<text:line-break/><text:line-break/>
Pour ajouter une section, cliquer sur le bouton <text:span text:style-name="Strong_20_Emphasis">Ajouter une section</text:span> puis dans la fenêtre qui apparait, renseigner le type de page (<text:span text:style-name="Strong_20_Emphasis">Identifiant</text:span>) et la description associée à la nouvelle section.</text:p>
        </table:table-row>
      </table:table>
      <text:h text:style-name="Heading_20_3" text:outline-level="3"><text:bookmark-start text:name="__RefHeading___ajout_d_un_item_7"/><text:bookmark-start text:name="ajout_d_un_item"/>Ajout d'un item<text:bookmark-end text:name="__RefHeading___ajout_d_un_item_7"/><text:bookmark-end text:name="ajout_d_un_item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<draw:frame draw:style-name="mediacenter" draw:name="5" text:anchor-type="paragraph" draw:z-index="5" svg:width="7.9375cm" style:rel-width="100%" svg:height="4.0745833333333cm" style:rel-height="scale"><draw:image xlink:href="Pictures/4ba7d9fe970637855a1483aed952ec40.png" xlink:type="simple" xlink:show="embed" xlink:actuate="onLoad"/></draw:frame>


Ajouter un item

</text:p>
          </table:table-cell>
          <text:p text:style-name="Text_20_body">L'item, dans le catalogue de widgets, représente un type de widget qui sera disponible pour un type de page donné en <text:a xlink:type="simple" xlink:href="https://wiki.atysxe.analys-informatique.com/doku.php?id=wiki:application:moduledesigner" text:style-name="Internet_20_link" text:visited-style-name="Visited_20_Internet_20_Link">mode design</text:a> .<text:line-break/><text:line-break/>
Pour ajouter un item, cliquer sur le bouton <text:span text:style-name="Strong_20_Emphasis">Ajouter un item</text:span> puis dans la fenêtre qui apparait, renseigner le type de widget (<text:span text:style-name="Strong_20_Emphasis">Identifiant</text:span>) et la description associée au nouvel item.</text:p>
        </table:table-row>
      </table:table>
      <text:h text:style-name="Heading_20_3" text:outline-level="3"><text:bookmark-start text:name="__RefHeading___ajout_d_une_propriete_8"/><text:bookmark-start text:name="ajout_d_une_propriete"/>Ajout d'une propriété<text:bookmark-end text:name="__RefHeading___ajout_d_une_propriete_8"/><text:bookmark-end text:name="ajout_d_une_propriete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<draw:frame draw:style-name="mediacenter" draw:name="6" text:anchor-type="paragraph" draw:z-index="6" svg:width="11.562291666667cm" svg:height="13.282083333333cm"><draw:image xlink:href="Pictures/cc5c41f11eeff2ce27caadc4e553f2ad.png" xlink:type="simple" xlink:show="embed" xlink:actuate="onLoad"/></draw:frame>


Ajouter une propriété

</text:p>
          </table:table-cell>
          <text:p text:style-name="Text_20_body">Les propriétés permettent de personnaliser le comportement et le rendu visuel de la widget en <text:a xlink:type="simple" xlink:href="https://wiki.atysxe.analys-informatique.com/doku.php?id=wiki:application:moduledesigner" text:style-name="Internet_20_link" text:visited-style-name="Visited_20_Internet_20_Link">mode design</text:a> . Elles définissent la liste des <text:a xlink:type="simple" xlink:href="https://wiki.atysxe.analys-informatique.com/doku.php?id=wiki:application:moduledesigner#proprietes" text:style-name="Internet_20_link" text:visited-style-name="Visited_20_Internet_20_Link">propriétés</text:a>  accessibles dans la fenêtre de design.<text:line-break/><text:line-break/>
Pour ajouter une propriété, cliquer sur le bouton <text:span text:style-name="Strong_20_Emphasis">Ajouter une propriété</text:span>, puis dans la fenêtre qui apparait, renseigner les éléments suivants.<text:line-break/><text:line-break/>

A <text:span text:style-name="Strong_20_Emphasis">Nom</text:span> : nom de la propriété (doit correspondre au nom réel de la propriété de la widget).<text:line-break/><text:line-break/>
B <text:span text:style-name="Strong_20_Emphasis">Visibilité</text:span> de la propriété.<text:line-break/><text:line-break/>
C <text:span text:style-name="Strong_20_Emphasis">Catégorie</text:span> : catégorie de la propriété dans la liste des <text:a xlink:type="simple" xlink:href="https://wiki.atysxe.analys-informatique.com/doku.php?id=wiki:application:moduledesigner#proprietes" text:style-name="Internet_20_link" text:visited-style-name="Visited_20_Internet_20_Link">propriétés</text:a> .<text:line-break/><text:line-break/>
D <text:span text:style-name="Strong_20_Emphasis">En tête</text:span> : texte précédant la propriété dans la liste des <text:a xlink:type="simple" xlink:href="https://wiki.atysxe.analys-informatique.com/doku.php?id=wiki:application:moduledesigner#proprietes" text:style-name="Internet_20_link" text:visited-style-name="Visited_20_Internet_20_Link">propriétés</text:a> .<text:line-break/><text:line-break/>
E <text:span text:style-name="Strong_20_Emphasis">Description</text:span> : description affichée lors du passage de la souris dans la liste des <text:a xlink:type="simple" xlink:href="https://wiki.atysxe.analys-informatique.com/doku.php?id=wiki:application:moduledesigner#proprietes" text:style-name="Internet_20_link" text:visited-style-name="Visited_20_Internet_20_Link">propriétés</text:a> .<text:line-break/><text:line-break/>
F <text:span text:style-name="Strong_20_Emphasis">Type de valeur</text:span> : type de la valeur de la propriété (entier, texte…).<text:line-break/><text:line-break/>
G <text:span text:style-name="Strong_20_Emphasis">Type d'éditeur</text:span> : type de l'éditeur associé dans la liste des <text:a xlink:type="simple" xlink:href="https://wiki.atysxe.analys-informatique.com/doku.php?id=wiki:application:moduledesigner#proprietes" text:style-name="Internet_20_link" text:visited-style-name="Visited_20_Internet_20_Link">propriétés</text:a>  (champ texte, case à cocher…).<text:line-break/><text:line-break/>
H <text:span text:style-name="Strong_20_Emphasis">Valeur par défault</text:span> de la propriété.<text:line-break/><text:line-break/>
I <text:span text:style-name="Strong_20_Emphasis">Type de propriété</text:span>.<text:line-break/><text:line-break/>
J <text:span text:style-name="Strong_20_Emphasis">Liaison</text:span> : nom de la propriété avec laquelle une liaison doit être établie.
</text:p>
        </table:table-row>
      </table:table>
      <text:h text:style-name="Heading_20_2" text:outline-level="2"><text:bookmark-start text:name="__RefHeading___catalogue_de_templates_9"/><text:bookmark-start text:name="catalogue_de_templates"/>Catalogue de templates<text:bookmark-end text:name="__RefHeading___catalogue_de_templates_9"/><text:bookmark-end text:name="catalogue_de_templates"/></text:h>
      <text:p text:style-name="Text_20_body">Pour lancer le <text:span text:style-name="Strong_20_Emphasis">catalogue de</text:span> <text:a xlink:type="simple" xlink:href="https://wiki.atysxe.analys-informatique.com/doku.php?id=wiki:application:moduledesigner_template" text:style-name="Internet_20_link" text:visited-style-name="Visited_20_Internet_20_Link">templates</text:a> , cliquer sur sa <text:span text:style-name="Strong_20_Emphasis">vignette</text:span> dans la fenêtre de sélection des catalogues. Une nouvelle fenêtre s'ouvre permettant la gestion du catalogue de templates.<text:line-break/><text:line-break/></text:p>
      <text:p text:style-name="Text_20_body"><draw:frame draw:style-name="mediacenter" draw:name="7" text:anchor-type="paragraph" draw:z-index="7" svg:width="30.32125cm" style:rel-width="100%" svg:height="19.023541666667cm" style:rel-height="scale"><draw:image xlink:href="Pictures/16ba4a21f3db1e3b55d9cfbd5256c1e8.png" xlink:type="simple" xlink:show="embed" xlink:actuate="onLoad"/></draw:frame>


Fenêtre de gestion du catalogue de templates

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>
            <text:p text:style-name="tablealignleft">A <text:span text:style-name="Strong_20_Emphasis">Ajouter un template</text:span> : ajoute un nouveau template dans le catalogue.<text:line-break/><text:line-break/>
B <text:span text:style-name="Strong_20_Emphasis">Supprimer un template</text:span> : supprime le template sélectionné du catalogue.<text:line-break/><text:line-break/>
C <text:span text:style-name="Strong_20_Emphasis">Sauvegarder les modifications</text:span> : enregistre les modifications apportées au catalogue.<text:line-break/><text:line-break/>
D <text:span text:style-name="Strong_20_Emphasis">Template</text:span> : liste des templates du catalogue.</text:p>
          </table:table-cell>
          <table:table-cell office:value-type="string" table:style-name="tablecell">
            <text:p text:style-name="tablealignleft">E <text:span text:style-name="Strong_20_Emphasis">Description</text:span> : courte description du template.<text:line-break/><text:line-break/>
F <text:span text:style-name="Strong_20_Emphasis">Visible</text:span> : visibilité du template en <text:a xlink:type="simple" xlink:href="https://wiki.atysxe.analys-informatique.com/doku.php?id=wiki:application:moduledesigner" text:style-name="Internet_20_link" text:visited-style-name="Visited_20_Internet_20_Link">mode design</text:a> .<text:line-break/><text:line-break/>
G <text:a xlink:type="simple" xlink:href="https://wiki.atysxe.analys-informatique.com/doku.php?id=wiki:application:moduledesigner_template#types_de_template" text:style-name="Internet_20_link" text:visited-style-name="Visited_20_Internet_20_Link">Type de template</text:a> .<text:line-break/><text:line-break/>
H <text:span text:style-name="Strong_20_Emphasis">Prévisualisation du template</text:span>.</text:p>
          </table:table-cell>
        </table:table-row>
      </table:table>
      <text:p text:style-name="Text_20_body">La <text:span text:style-name="Strong_20_Emphasis">suppression d'un template</text:span> le rendra inaccessible à l'utilisation en <text:a xlink:type="simple" xlink:href="https://wiki.atysxe.analys-informatique.com/doku.php?id=wiki:application:moduledesigner" text:style-name="Internet_20_link" text:visited-style-name="Visited_20_Internet_20_Link">mode design</text:a> .
</text:p>
      <text:h text:style-name="Heading_20_2" text:outline-level="2"><text:bookmark-start text:name="__RefHeading___catalogue_de_grilles_10"/><text:bookmark-start text:name="catalogue_de_grilles"/>Catalogue de grilles<text:bookmark-end text:name="__RefHeading___catalogue_de_grilles_10"/><text:bookmark-end text:name="catalogue_de_grilles"/></text:h>
      <text:p text:style-name="Text_20_body">Pour lancer le <text:span text:style-name="Strong_20_Emphasis">catalogue de grilles</text:span>, cliquer sur sa <text:span text:style-name="Strong_20_Emphasis">vignette</text:span> dans la fenêtre de sélection des catalogues. Une nouvelle fenêtre s'ouvre permettant la gestion du catalogue de grilles. <text:line-break/><text:line-break/>
Le catalogue de grilles permet de gérer les éléments et leurs propriétés, accessibles dans les différentes grilles des widgets, en <text:a xlink:type="simple" xlink:href="https://wiki.atysxe.analys-informatique.com/doku.php?id=wiki:application:moduledesigner" text:style-name="Internet_20_link" text:visited-style-name="Visited_20_Internet_20_Link">mode design</text:a>  ou en <text:a xlink:type="simple" xlink:href="https://wiki.atysxe.analys-informatique.com/doku.php?id=wiki:application:widgetsquickcustomize" text:style-name="Internet_20_link" text:visited-style-name="Visited_20_Internet_20_Link">Quick Customize</text:a>  pour un type de widget donné. Son fonctionnement est similaire au <text:a xlink:type="simple" xlink:href="#wiki:application:catalogmanager" text:style-name="Local_20_link" text:visited-style-name="Visited_20_Local_20_Link">gestionnaire de catalogue de widgets</text:a> , à ceci près que les sections correspondent aux widgets et les items aux différents éléments de la grid (vue, colonnes…).<text:line-break/><text:line-break/></text:p>
      <text:p text:style-name="Text_20_body"><draw:frame draw:style-name="mediacenter" draw:name="8" text:anchor-type="paragraph" draw:z-index="8" svg:width="35.930416666667cm" style:rel-width="100%" svg:height="25.743958333333cm" style:rel-height="scale"><draw:image xlink:href="Pictures/0bd5a70d6c4f522469f58fc7fee93466.png" xlink:type="simple" xlink:show="embed" xlink:actuate="onLoad"/></draw:frame>


Fenêtre de gestion du catalogue de grilles

</text:p>
      <text:h text:style-name="Heading_20_2" text:outline-level="2"><text:bookmark-start text:name="__RefHeading___catalogue_de_champs_supplementaires_11"/><text:bookmark-start text:name="catalogue_de_champs_supplementaires"/>Catalogue de champs supplémentaires<text:bookmark-end text:name="__RefHeading___catalogue_de_champs_supplementaires_11"/><text:bookmark-end text:name="catalogue_de_champs_supplementaires"/></text:h>
      <text:p text:style-name="Text_20_body">Pour lancer le <text:span text:style-name="Strong_20_Emphasis">catalogue de champs supplémentaires</text:span>, cliquer sur sa <text:span text:style-name="Strong_20_Emphasis">vignette</text:span> dans la fenêtre de sélection des catalogues. Une nouvelle fenêtre s'ouvre permettant la gestion du catalogue de champs supplémentaires. <text:line-break/><text:line-break/>
Le catalogue de champ supplémentaires permet de gérer les éléments et leurs propriétés, accessibles dans les différentes widgets, en <text:a xlink:type="simple" xlink:href="https://wiki.atysxe.analys-informatique.com/doku.php?id=wiki:application:moduledesigner" text:style-name="Internet_20_link" text:visited-style-name="Visited_20_Internet_20_Link">mode design</text:a>  ou en <text:a xlink:type="simple" xlink:href="https://wiki.atysxe.analys-informatique.com/doku.php?id=wiki:application:widgetsquickcustomize" text:style-name="Internet_20_link" text:visited-style-name="Visited_20_Internet_20_Link">Quick Customize</text:a>  pour un type de widget donné. Son fonctionnement est similaire au <text:a xlink:type="simple" xlink:href="#wiki:application:catalogmanager" text:style-name="Local_20_link" text:visited-style-name="Visited_20_Local_20_Link">gestionnaire de catalogue de widgets</text:a> , à ceci près que les sections correspondent aux widgets et les items aux différents champs supplémentaires (champs texte, case à cocher…).<text:line-break/><text:line-break/></text:p>
      <text:p text:style-name="Text_20_body"><draw:frame draw:style-name="mediacenter" draw:name="9" text:anchor-type="paragraph" draw:z-index="9" svg:width="35.798125cm" style:rel-width="100%" svg:height="25.823333333333cm" style:rel-height="scale"><draw:image xlink:href="Pictures/4700146dc82109f67030763460319014.png" xlink:type="simple" xlink:show="embed" xlink:actuate="onLoad"/></draw:frame>


Fenêtre de gestion du catalogue de champs supplémentaires

</text:p>
      <text:h text:style-name="Heading_20_2" text:outline-level="2"><text:bookmark-start text:name="__RefHeading___catalogue_de_formulaires_12"/><text:bookmark-start text:name="catalogue_de_formulaires"/>Catalogue de formulaires<text:bookmark-end text:name="__RefHeading___catalogue_de_formulaires_12"/><text:bookmark-end text:name="catalogue_de_formulaires"/></text:h>
      <text:p text:style-name="Text_20_body">Pour lancer le <text:span text:style-name="Strong_20_Emphasis">catalogue de</text:span> <text:a xlink:type="simple" xlink:href="https://wiki.atysxe.analys-informatique.com/doku.php?id=wiki:application:moduledesigner_form" text:style-name="Internet_20_link" text:visited-style-name="Visited_20_Internet_20_Link">formulaires</text:a> , cliquer sur sa <text:span text:style-name="Strong_20_Emphasis">vignette</text:span> dans la fenêtre de sélection des catalogues. Une nouvelle fenêtre s'ouvre permettant la gestion du catalogue de formulaires.<text:line-break/><text:line-break/></text:p>
      <text:p text:style-name="Text_20_body"><draw:frame draw:style-name="mediacenter" draw:name="10" text:anchor-type="paragraph" draw:z-index="10" svg:width="29.236458333333cm" style:rel-width="100%" svg:height="21.034375cm" style:rel-height="scale"><draw:image xlink:href="Pictures/d596450766ad9197241691a7767f1726.png" xlink:type="simple" xlink:show="embed" xlink:actuate="onLoad"/></draw:frame>


Fenêtre de gestion du catalogue de formulaires

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>
            <text:p text:style-name="tablealignleft">A <text:span text:style-name="Strong_20_Emphasis">Ajouter un formulaire</text:span> : ajoute un nouveau formulaire dans le catalogue.<text:line-break/><text:line-break/>
B <text:span text:style-name="Strong_20_Emphasis">Supprimer un formulaire</text:span> : supprime le formulaire sélectionné du catalogue.<text:line-break/><text:line-break/>
C <text:span text:style-name="Strong_20_Emphasis">Sauvegarder les modifications</text:span> : enregistre les modifications apportées au catalogue.</text:p>
          </table:table-cell>
          <table:table-cell office:value-type="string" table:style-name="tablecell">
            <text:p text:style-name="tablealignleft">D <text:span text:style-name="Strong_20_Emphasis">Formulaire</text:span> : liste des formulaires du catalogue.<text:line-break/><text:line-break/>
E <text:span text:style-name="Strong_20_Emphasis">Description</text:span> : courte description du formulaire.<text:line-break/><text:line-break/>
F <text:span text:style-name="Strong_20_Emphasis">Visible</text:span> : visibilité du formulaire en <text:a xlink:type="simple" xlink:href="https://wiki.atysxe.analys-informatique.com/doku.php?id=wiki:application:moduledesigner" text:style-name="Internet_20_link" text:visited-style-name="Visited_20_Internet_20_Link">mode design</text:a> .</text:p>
          </table:table-cell>
        </table:table-row>
      </table:table>
      <text:p text:style-name="Text_20_body">La <text:span text:style-name="Strong_20_Emphasis">suppression d'un formulaire</text:span> le rendra inaccessible à l'utilisation en <text:a xlink:type="simple" xlink:href="https://wiki.atysxe.analys-informatique.com/doku.php?id=wiki:application:moduledesigner" text:style-name="Internet_20_link" text:visited-style-name="Visited_20_Internet_20_Link">mode design</text:a>  et dans l'application.
</text:p>
      <text:h text:style-name="Heading_20_2" text:outline-level="2"><text:bookmark-start text:name="__RefHeading___catalogue_de_requetes_13"/><text:bookmark-start text:name="catalogue_de_requetes"/>Catalogue de requêtes<text:bookmark-end text:name="__RefHeading___catalogue_de_requetes_13"/><text:bookmark-end text:name="catalogue_de_requetes"/></text:h>
      <text:p text:style-name="Text_20_body">Pour lancer le <text:span text:style-name="Strong_20_Emphasis">catalogue de requêtes</text:span>, cliquer sur sa <text:span text:style-name="Strong_20_Emphasis">vignette</text:span> dans la fenêtre de sélection des catalogues. Une nouvelle fenêtre s'ouvre permettant la gestion du catalogue de requêtes.<text:line-break/><text:line-break/></text:p>
      <text:p text:style-name="Text_20_body"><draw:frame draw:style-name="mediacenter" draw:name="11" text:anchor-type="paragraph" draw:z-index="11" svg:width="50.8cm" style:rel-width="100%" svg:height="28.575cm" style:rel-height="scale"><draw:image xlink:href="Pictures/4dba389e3f5806bcbe34d4062cd204cc.png" xlink:type="simple" xlink:show="embed" xlink:actuate="onLoad"/></draw:frame>


Fenêtre de gestion du catalogue de requêtes

</text:p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>
            <text:p text:style-name="tablealignleft">A <text:span text:style-name="Strong_20_Emphasis">Zone d'actions</text:span> : actions disponibles dans le catalogue de requêtes.<text:line-break/><text:line-break/>
B <text:span text:style-name="Strong_20_Emphasis">Section</text:span> : liste des sections du catalogue.<text:line-break/><text:line-break/>
C <text:span text:style-name="Strong_20_Emphasis">Requête</text:span> : liste des requêtes d'une section.<text:line-break/><text:line-break/>
D <text:span text:style-name="Strong_20_Emphasis">Propriétés</text:span> : propriétés des éléments.</text:p>
          </table:table-cell>
          <table:table-cell office:value-type="string" table:style-name="tablecell">
            <text:p text:style-name="tablealignleft">E <text:span text:style-name="Strong_20_Emphasis">Bouton Gestion des Requêtes</text:span> : lance la <text:a xlink:type="simple" xlink:href="#__RefHeading___fenetre_de_gestion_des_requetes_18" text:style-name="Local_20_link" text:visited-style-name="Visited_20_Local_20_Link">fenêtre de gestion des requêtes</text:a> .<text:line-break/><text:line-break/>
F <text:span text:style-name="Strong_20_Emphasis">Description</text:span> : description de la requête au format <text:span text:style-name="Strong_20_Emphasis">HTML</text:span>.<text:line-break/><text:line-break/>
G <text:span text:style-name="Strong_20_Emphasis">Zone de saisie de la description</text:span> : zone de saisie de la description de la requête au format <text:span text:style-name="Strong_20_Emphasis">HTML</text:span>.</text:p>
          </table:table-cell>
        </table:table-row>
      </table:table>
      <text:h text:style-name="Heading_20_3" text:outline-level="3"><text:bookmark-start text:name="__RefHeading___zone_d_actions_14"/><text:bookmark-start text:name="zone_d_actions"/>Zone d'actions<text:bookmark-end text:name="__RefHeading___zone_d_actions_14"/><text:bookmark-end text:name="zone_d_actions"/></text:h>
      <text:p text:style-name="Text_20_body">La <text:span text:style-name="Strong_20_Emphasis">zone d'actions</text:span> regroupe les actions disponibles pour le catalogue des requêtes.<text:line-break/><text:line-break/></text:p>
      <text:p text:style-name="Text_20_body"><draw:frame draw:style-name="mediacenter" draw:name="12" text:anchor-type="paragraph" draw:z-index="12" svg:width="22.833541666667cm" style:rel-width="100%" svg:height="2.54cm" style:rel-height="scale"><draw:image xlink:href="Pictures/b2af8d3010225f2387a23908a0018f3f.png" xlink:type="simple" xlink:show="embed" xlink:actuate="onLoad"/></draw:frame>


Zone d'actions

</text:p>
      <table:table table:style-name="Table">
        <table:table-column table:style-name="odt_auto_style_table_column_10_1"/>
        <table:table-column table:style-name="odt_auto_style_table_column_10_2"/>
        <table:table-row>
          <table:table-cell office:value-type="string" table:style-name="tablecell">
            <text:p text:style-name="tablealignleft">A <text:span text:style-name="Strong_20_Emphasis">Ajouter une section</text:span> : la section correspond à la catégorie de la requête (Ex: Articles regroupe les requêtes des articles).<text:line-break/><text:line-break/>
B <text:span text:style-name="Strong_20_Emphasis">Ajouter une query</text:span> : ajoute une requête dans la section sélectionnée.<text:line-break/><text:line-break/>
C <text:span text:style-name="Strong_20_Emphasis">Supprimer un élément</text:span> : supprime l'élément sélectionné.<text:line-break/><text:line-break/>
D <text:span text:style-name="Strong_20_Emphasis">Enregistrer les modifications</text:span> : enregistre les modifications apportées au catalogue.<text:line-break/><text:line-break/>
E <text:span text:style-name="Strong_20_Emphasis">Database</text:span> : base de données sélectionnée.</text:p>
          </table:table-cell>
          <table:table-cell office:value-type="string" table:style-name="tablecell">
            <text:p text:style-name="tablealignleft">F <text:a xlink:type="simple" xlink:href="https://wiki.atysxe.analys-informatique.com/doku.php?id=wiki:application:designparams#notion_de_groupe" text:style-name="Internet_20_link" text:visited-style-name="Visited_20_Internet_20_Link">Groupe</text:a>  d'utilisateur.<text:line-break/><text:line-break/>
G <text:a xlink:type="simple" xlink:href="https://wiki.atysxe.analys-informatique.com/doku.php?id=wiki:application:designparams#notion_d_utilisateur" text:style-name="Internet_20_link" text:visited-style-name="Visited_20_Internet_20_Link">Utilisateur</text:a> .<text:line-break/><text:line-break/>
H <text:a xlink:type="simple" xlink:href="https://wiki.atysxe.analys-informatique.com/doku.php?id=wiki:application:designparams#notion_de_langue" text:style-name="Internet_20_link" text:visited-style-name="Visited_20_Internet_20_Link">Langue</text:a> .<text:line-break/><text:line-break/>
I <text:a xlink:type="simple" xlink:href="#__RefHeading___parametres_15" text:style-name="Local_20_link" text:visited-style-name="Visited_20_Local_20_Link">Paramètres</text:a> .</text:p>
          </table:table-cell>
        </table:table-row>
      </table:table>
      <text:h text:style-name="Heading_20_3" text:outline-level="3"><text:bookmark-start text:name="__RefHeading___parametres_15"/><text:bookmark-start text:name="parametres"/>Paramètres<text:bookmark-end text:name="__RefHeading___parametres_15"/><text:bookmark-end text:name="parametres"/></text:h>
      <text:p text:style-name="Text_20_body">Les <text:span text:style-name="Strong_20_Emphasis">paramètres</text:span> permettent de définir l'environnement du catalogue de requête, notamment la base de donneés et les <text:a xlink:type="simple" xlink:href="https://wiki.atysxe.analys-informatique.com/doku.php?id=wiki:application:designparams" text:style-name="Internet_20_link" text:visited-style-name="Visited_20_Internet_20_Link">paramètres de personnalisation</text:a>  utilisés dans la <text:a xlink:type="simple" xlink:href="#__RefHeading___fenetre_de_gestion_des_requetes_18" text:style-name="Local_20_link" text:visited-style-name="Visited_20_Local_20_Link">fenêtre de gestion des requêtes</text:a> .<text:line-break/><text:line-break/></text:p>
      <text:p text:style-name="Text_20_body"><draw:frame draw:style-name="mediacenter" draw:name="13" text:anchor-type="paragraph" draw:z-index="13" svg:width="10.530416666667cm" svg:height="4.048125cm"><draw:image xlink:href="Pictures/eed9f3d8f57945334235dfd6c1a6502f.png" xlink:type="simple" xlink:show="embed" xlink:actuate="onLoad"/></draw:frame>


Paramètres


A <text:span text:style-name="Strong_20_Emphasis">Database</text:span> : base de données utilisée pour tester les requêtes et charger les groupes / utilisateurs.<text:line-break/><text:line-break/>
B <text:a xlink:type="simple" xlink:href="https://wiki.atysxe.analys-informatique.com/doku.php?id=wiki:application:designparams#notion_de_groupe" text:style-name="Internet_20_link" text:visited-style-name="Visited_20_Internet_20_Link">Groupe</text:a>  d'utilisateur.<text:line-break/><text:line-break/>
C <text:a xlink:type="simple" xlink:href="https://wiki.atysxe.analys-informatique.com/doku.php?id=wiki:application:designparams#notion_d_utilisateur" text:style-name="Internet_20_link" text:visited-style-name="Visited_20_Internet_20_Link">Utilisateur</text:a> .<text:line-break/><text:line-break/>
D <text:a xlink:type="simple" xlink:href="https://wiki.atysxe.analys-informatique.com/doku.php?id=wiki:application:designparams#notion_de_langue" text:style-name="Internet_20_link" text:visited-style-name="Visited_20_Internet_20_Link">Langue</text:a> .
</text:p>
      <text:h text:style-name="Heading_20_3" text:outline-level="3"><text:bookmark-start text:name="__RefHeading___proprietes_16"/><text:bookmark-start text:name="proprietes"/>Propriétés<text:bookmark-end text:name="__RefHeading___proprietes_16"/><text:bookmark-end text:name="proprietes"/></text:h>
      <text:p text:style-name="Text_20_body">La zone des <text:span text:style-name="Strong_20_Emphasis">propriétés</text:span> regroupe les propriétés de la section et de la query.<text:line-break/><text:line-break/></text:p>
      <text:p text:style-name="Text_20_body"><draw:frame draw:style-name="mediacenter" draw:name="14" text:anchor-type="paragraph" draw:z-index="14" svg:width="32.173333333333cm" style:rel-width="100%" svg:height="15.954375cm" style:rel-height="scale"><draw:image xlink:href="Pictures/0c5e0a45c8e55e2ad6fd9bc172142832.png" xlink:type="simple" xlink:show="embed" xlink:actuate="onLoad"/></draw:frame>


Propriétés

</text:p>
      <table:table table:style-name="Table">
        <table:table-column table:style-name="odt_auto_style_table_column_11_1"/>
        <table:table-column table:style-name="odt_auto_style_table_column_11_2"/>
        <table:table-row>
          <table:table-cell office:value-type="string" table:style-name="tablecell">
            <text:p text:style-name="tablealignleft">A <text:span text:style-name="Strong_20_Emphasis">Description</text:span> : description de la section.<text:line-break/><text:line-break/>
B <text:span text:style-name="Strong_20_Emphasis">Visible</text:span> : visibilité de la section.<text:line-break/><text:line-break/>
C <text:span text:style-name="Strong_20_Emphasis">Champ texte</text:span> : nom du champ de la requête dont la valeur sera affiché dans la <text:span text:style-name="Strong_20_Emphasis">Query Edit</text:span>.<text:line-break/><text:line-break/>
D <text:span text:style-name="Strong_20_Emphasis">Champ valeur</text:span> : nom du champ de la requête dont la valeur sera affectée à la <text:span text:style-name="Strong_20_Emphasis">Query Edit</text:span>.<text:line-break/><text:line-break/>
E <text:span text:style-name="Strong_20_Emphasis">Exécution automatique</text:span> : indique si la requête est exécutée automatiquement lors de l'ouverture de la liste déroulante.<text:line-break/><text:line-break/>
F <text:span text:style-name="Strong_20_Emphasis">Recherche par défaut</text:span> : filtre de recherche par défaut pour la liste déroulante.</text:p>
          </table:table-cell>
          <table:table-cell office:value-type="string" table:style-name="tablecell">
            <text:p text:style-name="tablealignleft">G <text:span text:style-name="Strong_20_Emphasis">Mode de recherche</text:span> utilisé dans la liste déroulante.<text:line-break/><text:line-break/>
H <text:span text:style-name="Strong_20_Emphasis">Export autorisé</text:span>.<text:line-break/><text:line-break/>
I <text:span text:style-name="Strong_20_Emphasis">Sauvegarde autorisée</text:span>.<text:line-break/><text:line-break/>
J <text:span text:style-name="Strong_20_Emphasis">Configuration autorisée</text:span>.<text:line-break/><text:line-break/>
K Liste des <text:span text:style-name="Strong_20_Emphasis">filtres</text:span> disponibles pour la recherhe dans la liste déroulante.</text:p>
          </table:table-cell>
        </table:table-row>
      </table:table>
      <text:h text:style-name="Heading_20_3" text:outline-level="3"><text:bookmark-start text:name="__RefHeading___visualisation_de_la_requete_17"/><text:bookmark-start text:name="visualisation_de_la_requete"/>Visualisation de la requête<text:bookmark-end text:name="__RefHeading___visualisation_de_la_requete_17"/><text:bookmark-end text:name="visualisation_de_la_requete"/></text:h>
      <text:p text:style-name="Text_20_body">Il est possible d'avoir un <text:span text:style-name="Strong_20_Emphasis">aperçu du texte de la requête</text:span> dans la zone prévue à cet effet.<text:line-break/><text:line-break/></text:p>
      <text:p text:style-name="Text_20_body"><draw:frame draw:style-name="mediacenter" draw:name="15" text:anchor-type="paragraph" draw:z-index="15" svg:width="31.829375cm" style:rel-width="100%" svg:height="8.7577083333333cm" style:rel-height="scale"><draw:image xlink:href="Pictures/c86a940f9d3fe534e010d47bf1b42ebd.png" xlink:type="simple" xlink:show="embed" xlink:actuate="onLoad"/></draw:frame>


Aperçu de la requête


A <text:span text:style-name="Strong_20_Emphasis">Requête</text:span> : requête actuellement visible dans l'aperçu.<text:line-break/><text:line-break/>
B <text:span text:style-name="Strong_20_Emphasis">Texte de la requête</text:span>.<text:line-break/><text:line-break/>
C Bouton de lancement de la <text:a xlink:type="simple" xlink:href="#__RefHeading___fenetre_de_gestion_des_requetes_18" text:style-name="Local_20_link" text:visited-style-name="Visited_20_Local_20_Link">fenêtre de gestion des requêtes</text:a> .
</text:p>
      <text:h text:style-name="Heading_20_3" text:outline-level="3"><text:bookmark-start text:name="__RefHeading___fenetre_de_gestion_des_requetes_18"/><text:bookmark-start text:name="fenetre_de_gestion_des_requetes"/>Fenêtre de gestion des requêtes<text:bookmark-end text:name="__RefHeading___fenetre_de_gestion_des_requetes_18"/><text:bookmark-end text:name="fenetre_de_gestion_des_requetes"/></text:h>
      <text:p text:style-name="Text_20_body">La <text:span text:style-name="Strong_20_Emphasis">fenêtre de gestion des requêtes</text:span> permet de créer, modifier et tester les requêtes du catalogue.<text:line-break/><text:line-break/></text:p>
      <text:p text:style-name="Text_20_body"><draw:frame draw:style-name="mediacenter" draw:name="16" text:anchor-type="paragraph" draw:z-index="16" svg:width="38.073541666667cm" style:rel-width="100%" svg:height="22.436666666667cm" style:rel-height="scale"><draw:image xlink:href="Pictures/a7086f9dff67bb0f202996e36e6fe3b6.png" xlink:type="simple" xlink:show="embed" xlink:actuate="onLoad"/></draw:frame>


Fenêtre de gestion des requêtes

</text:p>
      <text:h text:style-name="Heading_20_2" text:outline-level="2"><text:bookmark-start text:name="__RefHeading___catalogue_de_scripts_19"/><text:bookmark-start text:name="catalogue_de_scripts"/>Catalogue de scripts<text:bookmark-end text:name="__RefHeading___catalogue_de_scripts_19"/><text:bookmark-end text:name="catalogue_de_scripts"/></text:h>
      <text:p text:style-name="Text_20_body">Pour lancer le <text:span text:style-name="Strong_20_Emphasis">catalogue de scripts</text:span>, cliquer sur sa <text:span text:style-name="Strong_20_Emphasis">vignette</text:span> dans la fenêtre de sélection des catalogues. Une nouvelle fenêtre s'ouvre permettant la gestion du catalogue de scripts.<text:line-break/><text:line-break/></text:p>
      <text:p text:style-name="Text_20_body"><draw:frame draw:style-name="mediacenter" draw:name="17" text:anchor-type="paragraph" draw:z-index="17" svg:width="41.698333333333cm" style:rel-width="100%" svg:height="24.28875cm" style:rel-height="scale"><draw:image xlink:href="Pictures/3cee64ebef7d55d0cf806a4ebc3a4871.png" xlink:type="simple" xlink:show="embed" xlink:actuate="onLoad"/></draw:frame>


Fenêtre de gestion du catalogue de scripts

</text:p>
      <table:table table:style-name="Table">
        <table:table-column table:style-name="odt_auto_style_table_column_12_1"/>
        <table:table-column table:style-name="odt_auto_style_table_column_12_2"/>
        <table:table-row>
          <table:table-cell office:value-type="string" table:style-name="tablecell">
            <text:p text:style-name="tablealignleft">A <text:span text:style-name="Strong_20_Emphasis">Ajouter un script</text:span> : ajoute un nouveau script dans le catalogue.<text:line-break/><text:line-break/>
B <text:span text:style-name="Strong_20_Emphasis">Supprimer un script</text:span> : supprime le script sélectionné du catalogue.<text:line-break/><text:line-break/>
C <text:span text:style-name="Strong_20_Emphasis">Enregistrer les modifications</text:span> : enregistre les modifications apportées au catalogue.<text:line-break/><text:line-break/>
D <text:span text:style-name="Strong_20_Emphasis">Script</text:span> : liste des scripts du catalogue.<text:line-break/><text:line-break/>
E <text:span text:style-name="Strong_20_Emphasis">Description</text:span> : courte description du script.</text:p>
          </table:table-cell>
          <table:table-cell office:value-type="string" table:style-name="tablecell">
            <text:p text:style-name="tablealignleft">F <text:span text:style-name="Strong_20_Emphasis">Visible</text:span> : visibilité du script dans l'application.<text:line-break/><text:line-break/>
G <text:span text:style-name="Strong_20_Emphasis">Compiler</text:span> : compiler le script.<text:line-break/><text:line-break/>
H <text:span text:style-name="Strong_20_Emphasis">Debugger</text:span> : debugger le script.<text:line-break/><text:line-break/>
I <text:span text:style-name="Strong_20_Emphasis">Exécuter</text:span> : exécuter le script.<text:line-break/><text:line-break/>
J <text:span text:style-name="Strong_20_Emphasis">Code</text:span> : code du script sélectionné.</text:p>
          </table:table-cell>
        </table:table-row>
      </table:table>
      <text:p text:style-name="Text_20_body">La <text:span text:style-name="Strong_20_Emphasis">suppression d'un script</text:span> le rendra inaccessible à l'utilisation en <text:a xlink:type="simple" xlink:href="https://wiki.atysxe.analys-informatique.com/doku.php?id=wiki:application:moduledesigner" text:style-name="Internet_20_link" text:visited-style-name="Visited_20_Internet_20_Link">mode design</text:a>  et dans l'application.
</text:p>
      <text:h text:style-name="Heading_20_2" text:outline-level="2"><text:bookmark-start text:name="__RefHeading___references_20"/><text:bookmark-start text:name="references"/>Références<text:bookmark-end text:name="__RefHeading___references_20"/><text:bookmark-end text:name="references"/></text:h>
      <text:list text:style-name="List_20_1" text:continue-numbering="false">
        <text:list-item>
          <text:p text:style-name="List_20_1_Content_First"> <text:a xlink:type="simple" xlink:href="https://wiki.atysxe.analys-informatique.com/doku.php?id=wiki:application:catalogs" text:style-name="Internet_20_link" text:visited-style-name="Visited_20_Internet_20_Link">Présentation des catalogues</text:a></text:p>
        </text:list-item>
        <text:list-item>
          <text:p text:style-name="List_20_1_Content"> <text:a xlink:type="simple" xlink:href="https://wiki.atysxe.analys-informatique.com/doku.php?id=wiki:application:designparams" text:style-name="Internet_20_link" text:visited-style-name="Visited_20_Internet_20_Link">Paramètres de personnalisation</text:a></text:p>
        </text:list-item>
        <text:list-item>
          <text:p text:style-name="List_20_1_Content"> <text:a xlink:type="simple" xlink:href="https://wiki.atysxe.analys-informatique.com/doku.php?id=wiki:application:modulepage" text:style-name="Internet_20_link" text:visited-style-name="Visited_20_Internet_20_Link">Module Manager - Page Manager - Page</text:a></text:p>
        </text:list-item>
        <text:list-item>
          <text:p text:style-name="List_20_1_Content"> <text:a xlink:type="simple" xlink:href="https://wiki.atysxe.analys-informatique.com/doku.php?id=wiki:application:styleeditor" text:style-name="Internet_20_link" text:visited-style-name="Visited_20_Internet_20_Link">Editeur de styles</text:a></text:p>
        </text:list-item>
        <text:list-item>
          <text:p text:style-name="List_20_1_Content"> <text:a xlink:type="simple" xlink:href="https://wiki.atysxe.analys-informatique.com/doku.php?id=wiki:application:tilestyleeditor" text:style-name="Internet_20_link" text:visited-style-name="Visited_20_Internet_20_Link">Editeur de styles de tile</text:a></text:p>
        </text:list-item>
        <text:list-item>
          <text:p text:style-name="List_20_1_Content"> <text:a xlink:type="simple" xlink:href="https://wiki.atysxe.analys-informatique.com/doku.php?id=wiki:application:moduledesigner" text:style-name="Internet_20_link" text:visited-style-name="Visited_20_Internet_20_Link">Mode Design</text:a></text:p>
        </text:list-item>
        <text:list-item>
          <text:p text:style-name="List_20_1_Content"> <text:a xlink:type="simple" xlink:href="https://wiki.atysxe.analys-informatique.com/doku.php?id=wiki:application:moduledesigner_template" text:style-name="Internet_20_link" text:visited-style-name="Visited_20_Internet_20_Link">Templates</text:a></text:p>
        </text:list-item>
        <text:list-item>
          <text:p text:style-name="List_20_1_Content"> <text:a xlink:type="simple" xlink:href="https://wiki.atysxe.analys-informatique.com/doku.php?id=wiki:application:widgetsquickcustomize" text:style-name="Internet_20_link" text:visited-style-name="Visited_20_Internet_20_Link">Quick Customize</text:a></text:p>
        </text:list-item>
        <text:list-item>
          <text:p text:style-name="List_20_1_Content_Last"> <text:a xlink:type="simple" xlink:href="https://wiki.atysxe.analys-informatique.com/doku.php?id=wiki:application:moduledesigner_form" text:style-name="Internet_20_link" text:visited-style-name="Visited_20_Internet_20_Link">Formulaires</text:a></text:p>
        </text:list-item>
      </text:list>
      <text:h text:style-name="Heading_20_2" text:outline-level="2"><text:bookmark-start text:name="__RefHeading___a_voir_21"/><text:bookmark-start text:name="a_voir"/>A voir<text:bookmark-end text:name="__RefHeading___a_voir_21"/><text:bookmark-end text:name="a_voir"/></text:h>
      <text:list text:style-name="List_20_1" text:continue-numbering="false">
        <text:list-item>
          <text:p text:style-name="List_20_1_Content_First"> <text:a xlink:type="simple" xlink:href="https://wiki.atysxe.analys-informatique.com/doku.php?id=wiki:application:architecture" text:style-name="Internet_20_link" text:visited-style-name="Visited_20_Internet_20_Link">Architecture de l'application</text:a></text:p>
        </text:list-item>
        <text:list-item>
          <text:p text:style-name="List_20_1_Content"> <text:a xlink:type="simple" xlink:href="https://wiki.atysxe.analys-informatique.com/doku.php?id=wiki:application:menudesigner" text:style-name="Internet_20_link" text:visited-style-name="Visited_20_Internet_20_Link">Personnalisation des menus</text:a>  </text:p>
        </text:list-item>
        <text:list-item>
          <text:p text:style-name="List_20_1_Content_Last"> <text:a xlink:type="simple" xlink:href="https://wiki.atysxe.analys-informatique.com/doku.php?id=wiki:application:moduledesigner_page_widget" text:style-name="Internet_20_link" text:visited-style-name="Visited_20_Internet_20_Link">Personnalisation des pages / widget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9:09</meta:creation-date>
    <dc:creator>Generated</dc:creator>
    <dc:date>2026-08-13T22::29:09</dc:date>
    <dc:language>en-US</dc:language>
    <meta:editing-cycles>1</meta:editing-cycles>
    <meta:editing-duration>PT0S</meta:editing-duration>
    <dc:title>wiki:application:catalogmanager</dc:title>
  </office:meta>
</office:document-meta>
</file>