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bfc3ea2753f6e3863e1b9689f1cb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designparams"/><text:bookmark-start text:name="__RefHeading___parametres_de_personnalisation_1"/><text:bookmark-start text:name="parametres_de_personnalisation"/>Paramètres de personnalisation<text:bookmark-end text:name="__RefHeading___parametres_de_personnalisation_1"/><text:bookmark-end text:name="parametres_de_personnalisation"/></text:h>
      <text:p text:style-name="Text_20_body">La <text:span text:style-name="Strong_20_Emphasis">personnalisation</text:span> des éléments de l'applicaton prend en compte différents paramètres tels que le groupe d'utilisateur, la skin ou le thème. Ces paramètres détermineront le design des pages de l'application, les navigations personnalisées présentes ainsi que les éléments qu'elles contiennent, les listes déroulantes disponibles… en fonction de l'utilisateur connecté à l'application.
</text:p>
      <text:h text:style-name="Heading_20_2" text:outline-level="2"><text:bookmark-start text:name="__RefHeading___notion_de_theme_2"/><text:bookmark-start text:name="notion_de_theme"/>Notion de thème<text:bookmark-end text:name="__RefHeading___notion_de_theme_2"/><text:bookmark-end text:name="notion_de_theme"/></text:h>
      <text:p text:style-name="Text_20_body">Les <text:span text:style-name="Strong_20_Emphasis">thèmes</text:span> permettent de définir le type de périphérique sur lequel l'application est lancée et ainsi de charger les <text:a xlink:type="simple" xlink:href="https://wiki.atysxe.analys-informatique.com/doku.php?id=wiki:application:modulepage#pages" text:style-name="Internet_20_link" text:visited-style-name="Visited_20_Internet_20_Link">pages</text:a> et les <text:a xlink:type="simple" xlink:href="https://wiki.atysxe.analys-informatique.com/doku.php?id=wiki:application:menudesigner#barres_de_navigations_personnalisees" text:style-name="Internet_20_link" text:visited-style-name="Visited_20_Internet_20_Link">navigations personnalisées</text:a> correspondantes.<text:line-break/><text:line-break/></text:p>
      <text:p text:style-name="Text_20_body">Le <text:span text:style-name="Strong_20_Emphasis">thème</text:span> de l'application peut être sélectionné dans la <text:a xlink:type="simple" xlink:href="https://wiki.atysxe.analys-informatique.com/doku.php?id=wiki:application:login" text:style-name="Internet_20_link" text:visited-style-name="Visited_20_Internet_20_Link">fenêtre de connexion</text:a> au lancement de l'application.</text:p>
      <text:p text:style-name="Text_20_body">Pour personnaliser les éléments de navigations personnalisées pour un thème donné, il suffit de lancer la <text:a xlink:type="simple" xlink:href="https://wiki.atysxe.analys-informatique.com/doku.php?id=wiki:application:menudesigner" text:style-name="Internet_20_link" text:visited-style-name="Visited_20_Internet_20_Link">personnalisation des menus</text:a> dans le thème voulu.<text:line-break/><text:line-break/>
Pour personnaliser les pages / templates / formulaires pour un thème donné, il faut sélectionner le thème dans la <text:a xlink:type="simple" xlink:href="https://wiki.atysxe.analys-informatique.com/doku.php?id=wiki:application:moduledesigner#zone_d_actions" text:style-name="Internet_20_link" text:visited-style-name="Visited_20_Internet_20_Link">zone d'action</text:a> en mode design.
</text:p>
      <text:h text:style-name="Heading_20_2" text:outline-level="2"><text:bookmark-start text:name="__RefHeading___notion_de_langue_3"/><text:bookmark-start text:name="notion_de_langue"/>Notion de langue<text:bookmark-end text:name="__RefHeading___notion_de_langue_3"/><text:bookmark-end text:name="notion_de_langue"/></text:h>
      <text:p text:style-name="Text_20_body">Les <text:span text:style-name="Strong_20_Emphasis">langues</text:span> permettent de définir les ressources textuelles chargées au sein de l'application. Elles interviennent aussi dans le choix de chargement des <text:a xlink:type="simple" xlink:href="https://wiki.atysxe.analys-informatique.com/doku.php?id=wiki:application:modulepage#pages" text:style-name="Internet_20_link" text:visited-style-name="Visited_20_Internet_20_Link">pages</text:a> et des <text:a xlink:type="simple" xlink:href="https://wiki.atysxe.analys-informatique.com/doku.php?id=wiki:application:menudesigner#barres_de_navigations_personnalisees" text:style-name="Internet_20_link" text:visited-style-name="Visited_20_Internet_20_Link">navigations personnalisées</text:a>.<text:line-break/><text:line-break/>
La <text:span text:style-name="Strong_20_Emphasis">langue</text:span> peut être sélectionnée dans la <text:a xlink:type="simple" xlink:href="https://wiki.atysxe.analys-informatique.com/doku.php?id=wiki:application:login" text:style-name="Internet_20_link" text:visited-style-name="Visited_20_Internet_20_Link">fenêtre de connexion</text:a> au lancement de l'application.</text:p>
      <text:p text:style-name="Text_20_body">Pour personnaliser les éléments de navigations personnalisées pour une langue donnée, il suffit de lancer la <text:a xlink:type="simple" xlink:href="https://wiki.atysxe.analys-informatique.com/doku.php?id=wiki:application:menudesigner" text:style-name="Internet_20_link" text:visited-style-name="Visited_20_Internet_20_Link">personnalisation des menus</text:a> dans la langue voulue.<text:line-break/><text:line-break/>
Pour personnaliser les pages / templates / formulaires pour une langue donnée, il faut sélectionner la langue dans la <text:a xlink:type="simple" xlink:href="https://wiki.atysxe.analys-informatique.com/doku.php?id=wiki:application:moduledesigner#zone_d_actions" text:style-name="Internet_20_link" text:visited-style-name="Visited_20_Internet_20_Link">zone d'action</text:a> en mode design.
</text:p>
      <text:h text:style-name="Heading_20_2" text:outline-level="2"><text:bookmark-start text:name="__RefHeading___notion_de_groupe_4"/><text:bookmark-start text:name="notion_de_groupe"/>Notion de groupe<text:bookmark-end text:name="__RefHeading___notion_de_groupe_4"/><text:bookmark-end text:name="notion_de_groupe"/></text:h>
      <text:p text:style-name="Text_20_body">Les <text:span text:style-name="Strong_20_Emphasis">groupes</text:span> correspondent aux groupes d'utilisateurs utilisés dans l'application. Les éléments de l'application peuvent être modifiés pour un groupe donné, ce qui a pour intérêt de personnaliser les éléments pour tous les <text:a xlink:type="simple" xlink:href="#__RefHeading___notion_d_utilisateur_5" text:style-name="Local_20_link" text:visited-style-name="Visited_20_Local_20_Link">utilisateurs</text:a> appartenant à ce groupe.</text:p>
      <text:p text:style-name="Text_20_body">Pour personnaliser les éléments de navigations personnalisées pour un groupe donné, il suffit de lancer la <text:a xlink:type="simple" xlink:href="https://wiki.atysxe.analys-informatique.com/doku.php?id=wiki:application:menudesigner" text:style-name="Internet_20_link" text:visited-style-name="Visited_20_Internet_20_Link">personnalisation des menus</text:a> et de choisir le bouton <text:span text:style-name="Strong_20_Emphasis">Sauvegarder pour</text:span> dans la <text:a xlink:type="simple" xlink:href="https://wiki.atysxe.analys-informatique.com/doku.php?id=wiki:application:menudesigner#actions_du_designer" text:style-name="Internet_20_link" text:visited-style-name="Visited_20_Internet_20_Link">zone d'action</text:a> du designer de menu.<text:line-break/><text:line-break/>

<draw:frame draw:style-name="mediacenter" draw:name="0" text:anchor-type="paragraph" draw:z-index="0" svg:width="17.250833333333cm" style:rel-width="100%" svg:height="6.8527083333333cm" style:rel-height="scale"><draw:image xlink:href="Pictures/29bfc3ea2753f6e3863e1b9689f1cb59.png" xlink:type="simple" xlink:show="embed" xlink:actuate="onLoad"/></draw:frame>


Paramètres de sauvegarde

Dans la nouvelle fenêtre qui apparaît, <text:span text:style-name="Strong_20_Emphasis">renseigner le groupe et laisser l'utilisateur vide</text:span>.
<text:line-break/><text:line-break/>
Pour personnaliser les pages / templates / formulaires pour un groupe, il suffit de <text:a xlink:type="simple" xlink:href="https://wiki.atysxe.analys-informatique.com/doku.php?id=wiki:application:moduledesigner#parametres" text:style-name="Internet_20_link" text:visited-style-name="Visited_20_Internet_20_Link">modifier les paramètres</text:a> dans la fenêtre du mode design.</text:p>
      <text:h text:style-name="Heading_20_2" text:outline-level="2"><text:bookmark-start text:name="__RefHeading___notion_d_utilisateur_5"/><text:bookmark-start text:name="notion_d_utilisateur"/>Notion d'utilisateur<text:bookmark-end text:name="__RefHeading___notion_d_utilisateur_5"/><text:bookmark-end text:name="notion_d_utilisateur"/></text:h>
      <text:p text:style-name="Text_20_body">Les <text:span text:style-name="Strong_20_Emphasis">utilisateurs</text:span> correspondent aux différents comptes utilisateurs de l'application. Les éléments de l'application peuvent être modifiés pour un utilisateur donné.</text:p>
      <text:p text:style-name="Text_20_body">Pour personnaliser les éléments pour un groupe donné, il suffit de lancer la <text:a xlink:type="simple" xlink:href="https://wiki.atysxe.analys-informatique.com/doku.php?id=wiki:application:menudesigner" text:style-name="Internet_20_link" text:visited-style-name="Visited_20_Internet_20_Link">personnalisation des menus</text:a> et de choisir le bouton <text:span text:style-name="Strong_20_Emphasis">Sauvegarder pour</text:span> dans la <text:a xlink:type="simple" xlink:href="https://wiki.atysxe.analys-informatique.com/doku.php?id=wiki:application:menudesigner#actions_du_designer" text:style-name="Internet_20_link" text:visited-style-name="Visited_20_Internet_20_Link">zone d'action</text:a> du designer de menu.<text:line-break/><text:line-break/>

<draw:frame draw:style-name="mediacenter" draw:name="1" text:anchor-type="paragraph" draw:z-index="1" svg:width="17.250833333333cm" style:rel-width="100%" svg:height="6.8527083333333cm" style:rel-height="scale"><draw:image xlink:href="Pictures/29bfc3ea2753f6e3863e1b9689f1cb59.png" xlink:type="simple" xlink:show="embed" xlink:actuate="onLoad"/></draw:frame>


Paramètres de sauvegarde

Dans la nouvelle fenêtre qui apparaît, <text:span text:style-name="Strong_20_Emphasis">renseigner le groupe et l'utilisateur</text:span>.<text:line-break/><text:line-break/>
Pour personnaliser les pages / templates / formulaires pour un groupe, il suffit de <text:a xlink:type="simple" xlink:href="https://wiki.atysxe.analys-informatique.com/doku.php?id=wiki:application:moduledesigner#parametres" text:style-name="Internet_20_link" text:visited-style-name="Visited_20_Internet_20_Link">modifier les paramètres</text:a> dans la fenêtre du mode design.</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17:02</meta:creation-date>
    <dc:creator>Generated</dc:creator>
    <dc:date>2026-08-13T22::17:02</dc:date>
    <dc:language>en-US</dc:language>
    <meta:editing-cycles>1</meta:editing-cycles>
    <meta:editing-duration>PT0S</meta:editing-duration>
    <dc:title>wiki:application:designparams</dc:title>
  </office:meta>
</office:document-meta>
</file>