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326df5bc950d1bb09c07508534530b.png"/>
  <manifest:file-entry manifest:media-type="image/png" manifest:full-path="Pictures/b6073d2b64257ac40d976c8f822f08fb.png"/>
  <manifest:file-entry manifest:media-type="image/png" manifest:full-path="Pictures/6df0d9d8a1889f0521d2ed6e39660d35.png"/>
  <manifest:file-entry manifest:media-type="image/png" manifest:full-path="Pictures/647472718a067c6f029885ec6d722ccd.png"/>
  <manifest:file-entry manifest:media-type="image/png" manifest:full-path="Pictures/4b1b4698f96b3e7fca72e70dc0dfe58a.png"/>
  <manifest:file-entry manifest:media-type="image/png" manifest:full-path="Pictures/21c1510277ed9e909422dd1181c79fb2.png"/>
  <manifest:file-entry manifest:media-type="image/png" manifest:full-path="Pictures/cc2e480f89eca29862694f5d70c0d6ef.png"/>
  <manifest:file-entry manifest:media-type="image/png" manifest:full-path="Pictures/d9c6aa845b2d2141710f951c98e3a689.png"/>
  <manifest:file-entry manifest:media-type="image/png" manifest:full-path="Pictures/e7e989d64231e372c2c1353b6d6fc3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pplication:menudesigner"/><text:bookmark-start text:name="__RefHeading___personnalisation_des_menus_1"/><text:bookmark-start text:name="personnalisation_des_menus"/>Personnalisation des menus<text:bookmark-end text:name="__RefHeading___personnalisation_des_menus_1"/><text:bookmark-end text:name="personnalisation_des_menus"/></text:h>
      <text:h text:style-name="Heading_20_2" text:outline-level="2"><text:bookmark-start text:name="__RefHeading___barres_de_navigations_personnalisees_2"/><text:bookmark-start text:name="barres_de_navigations_personnalisees"/>Barres de navigations personnalisées<text:bookmark-end text:name="__RefHeading___barres_de_navigations_personnalisees_2"/><text:bookmark-end text:name="barres_de_navigations_personnalisees"/></text:h>
      <text:p text:style-name="Text_20_body">Les <text:a xlink:type="simple" xlink:href="https://wiki.atysxe.analys-informatique.com/doku.php?id=wiki:application:menus#barres_de_navigations_personnalisees" text:style-name="Internet_20_link" text:visited-style-name="Visited_20_Internet_20_Link">navigations personnalisées</text:a>  sont des menus constitués de <text:span text:style-name="Strong_20_Emphasis">raccourcis</text:span> (raccourcis d'ouverture de module, de traitement, d'édition…) que l'on retrouve au niveau de l'<text:a xlink:type="simple" xlink:href="https://wiki.atysxe.analys-informatique.com/doku.php?id=wiki:application:architecture#application_manager" text:style-name="Internet_20_link" text:visited-style-name="Visited_20_Internet_20_Link">application Manager</text:a> .</text:p>
      <text:h text:style-name="Heading_20_3" text:outline-level="3"><text:bookmark-start text:name="__RefHeading___lancement_du_designer_3"/><text:bookmark-start text:name="lancement_du_designer"/>Lancement du Designer<text:bookmark-end text:name="__RefHeading___lancement_du_designer_3"/><text:bookmark-end text:name="lancement_du_designer"/></text:h>
      <text:p text:style-name="Text_20_body">Pour personnaliser une <text:a xlink:type="simple" xlink:href="https://wiki.atysxe.analys-informatique.com/doku.php?id=wiki:application:menus#barres_de_navigations_personnalisees" text:style-name="Internet_20_link" text:visited-style-name="Visited_20_Internet_20_Link">navigation</text:a> , effectuer un clic droit sur celle-ci et cliquer sur l'élement <text:span text:style-name="Strong_20_Emphasis">Personnaliser (Customize)</text:span>. Le <text:a xlink:type="simple" xlink:href="#__RefHeading___presentation_du_designer_5" text:style-name="Local_20_link" text:visited-style-name="Visited_20_Local_20_Link">designer</text:a>  se charge et affiche les propriétés de la barre sélectionnée lors du lancement.<text:line-break/><text:line-break/></text:p>
      <text:p text:style-name="Text_20_body"><draw:frame draw:style-name="mediacenter" draw:name="0" text:anchor-type="paragraph" draw:z-index="0" svg:width="16.536458333333cm" svg:height="11.165416666667cm"><draw:image xlink:href="Pictures/16326df5bc950d1bb09c07508534530b.png" xlink:type="simple" xlink:show="embed" xlink:actuate="onLoad"/></draw:frame>


</text:p>
      <text:h text:style-name="Heading_20_4" text:outline-level="4"><text:bookmark-start text:name="__RefHeading___lancer_la_personnalisation_4"/><text:bookmark-start text:name="lancer_la_personnalisation"/>Lancer la personnalisation<text:bookmark-end text:name="__RefHeading___lancer_la_personnalisation_4"/><text:bookmark-end text:name="lancer_la_personnalisation"/></text:h>
      <text:p text:style-name="Text_20_body">L'accès au <text:span text:style-name="Strong_20_Emphasis">designer</text:span> de menu nécessite des droits d'<text:span text:style-name="Strong_20_Emphasis">administrateur</text:span>.
</text:p>
      <text:h text:style-name="Heading_20_3" text:outline-level="3"><text:bookmark-start text:name="__RefHeading___presentation_du_designer_5"/><text:bookmark-start text:name="presentation_du_designer"/>Présentation du Designer<text:bookmark-end text:name="__RefHeading___presentation_du_designer_5"/><text:bookmark-end text:name="presentation_du_designer"/></text:h>
      <text:p text:style-name="Text_20_body">Le <text:span text:style-name="Strong_20_Emphasis">Designer</text:span> de barres de <text:a xlink:type="simple" xlink:href="https://wiki.atysxe.analys-informatique.com/doku.php?id=wiki:application:menus#barres_de_navigations_personnalisees" text:style-name="Internet_20_link" text:visited-style-name="Visited_20_Internet_20_Link">navigations personnalisées</text:a>  permet de modifier les <text:span text:style-name="Strong_20_Emphasis">raccourcis</text:span> contenus dans celles-ci. Il permet également de modifier la <text:span text:style-name="Strong_20_Emphasis">disposition</text:span> et la <text:span text:style-name="Strong_20_Emphasis">visibilité</text:span> de la barre de navigation concernée. Il est constitué de plusieurs zones décrites ci-dessous. <text:line-break/><text:line-break/></text:p>
      <text:p text:style-name="Text_20_body"><draw:frame draw:style-name="media" draw:name="1" text:anchor-type="as-char" draw:z-index="1" svg:width="30.95625cm" style:rel-width="100%" svg:height="24.103541666667cm" style:rel-height="scale"><draw:image xlink:href="Pictures/b6073d2b64257ac40d976c8f822f08fb.png" xlink:type="simple" xlink:show="embed" xlink:actuate="onLoad"/></draw:frame>


</text:p>
      <text:h text:style-name="Heading_20_4" text:outline-level="4"><text:bookmark-start text:name="__RefHeading___designer_de_navigation_personnalisee_6"/><text:bookmark-start text:name="designer_de_navigation_personnalisee"/>Designer de navigation personnalisée<text:bookmark-end text:name="__RefHeading___designer_de_navigation_personnalisee_6"/><text:bookmark-end text:name="designer_de_navigation_personnalise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A Zone des <text:span text:style-name="Strong_20_Emphasis">actions</text:span> : contient les différentes actions réalisables pour la <text:span text:style-name="Strong_20_Emphasis">gestion de la navigation personnalisée</text:span>.<text:line-break/><text:line-break/>
B <text:a xlink:type="simple" xlink:href="#__RefHeading___proprietes_de_la_barre_13" text:style-name="Local_20_link" text:visited-style-name="Visited_20_Local_20_Link">Propriétés de la barre</text:a> .<text:line-break/><text:line-break/>
C <text:span text:style-name="Strong_20_Emphasis">Raccourcis</text:span> contenus dans la barre.</text:p>
          </table:table-cell>
          <table:table-cell office:value-type="string" table:style-name="tablecell">
            <text:p text:style-name="tablealignleft">D <text:span text:style-name="Strong_20_Emphasis">Eléments disponibles</text:span> pour être ajoutés en tant que raccourcis.<text:line-break/><text:line-break/>
E <text:span text:style-name="Strong_20_Emphasis">Propriétés du raccourcis sélectionné</text:span>.</text:p>
          </table:table-cell>
        </table:table-row>
      </table:table>
      <text:h text:style-name="Heading_20_3" text:outline-level="3"><text:bookmark-start text:name="__RefHeading___actions_du_designer_7"/><text:bookmark-start text:name="actions_du_designer"/>Actions du Designer<text:bookmark-end text:name="__RefHeading___actions_du_designer_7"/><text:bookmark-end text:name="actions_du_designer"/></text:h>
      <text:p text:style-name="Text_20_body">Les <text:span text:style-name="Strong_20_Emphasis">actions</text:span> permettent de gérer la barre de navigation personnalisée et le menu qu'elle contient. <text:line-break/><text:line-break/></text:p>
      <text:p text:style-name="Text_20_body"><draw:frame draw:style-name="media" draw:name="2" text:anchor-type="as-char" draw:z-index="2" svg:width="30.850416666667cm" style:rel-width="100%" svg:height="2.5664583333333cm" style:rel-height="scale"><draw:image xlink:href="Pictures/6df0d9d8a1889f0521d2ed6e39660d35.png" xlink:type="simple" xlink:show="embed" xlink:actuate="onLoad"/></draw:frame>


</text:p>
      <text:h text:style-name="Heading_20_4" text:outline-level="4"><text:bookmark-start text:name="__RefHeading___actions_du_designer_8"/><text:bookmark-start text:name="actions_du_designer1"/>Actions du Designer<text:bookmark-end text:name="__RefHeading___actions_du_designer_8"/><text:bookmark-end text:name="actions_du_designer1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A <text:span text:style-name="Strong_20_Emphasis">Ajouter une barre</text:span> : ajoute une nouvelle barre de navigation personnalisée.<text:line-break/><text:line-break/>
B <text:span text:style-name="Strong_20_Emphasis">Editer une barre</text:span> : ouvre le <text:span text:style-name="Strong_20_Emphasis">menu des barres disponibles</text:span>. Un clic sur une barre lance l'édition de celle-ci.<text:line-break/><text:line-break/>
C <text:span text:style-name="Strong_20_Emphasis">Importer une barre</text:span> : permet d'importer une barre.<text:line-break/><text:line-break/>
D <text:span text:style-name="Strong_20_Emphasis">Supprimer</text:span> : supprime la barre et le menu associé.<text:line-break/><text:line-break/>
E <text:a xlink:type="simple" xlink:href="#__RefHeading___ajouter_un_element_9" text:style-name="Local_20_link" text:visited-style-name="Visited_20_Local_20_Link">Ajouter un élément</text:a>  : liste les éléments pouvant être ajoutés. Un clic sur l'élément l'ajoute à la barre.</text:p>
          </table:table-cell>
          <table:table-cell office:value-type="string" table:style-name="tablecell">
            <text:p text:style-name="tablealignleft">F <text:span text:style-name="Strong_20_Emphasis">Supprimer un élément</text:span> : supprime l'élément actuellement sélectionné.<text:line-break/><text:line-break/>
G <text:span text:style-name="Strong_20_Emphasis">Annuler les modifications</text:span> : annule toutes les modifications depuis la dernière sauvegarde.<text:line-break/><text:line-break/>
H <text:span text:style-name="Strong_20_Emphasis">Enregistrer les modifications</text:span>.<text:line-break/><text:line-break/>
I <text:a xlink:type="simple" xlink:href="#__RefHeading___enregistrer_les_modifications_pour_11" text:style-name="Local_20_link" text:visited-style-name="Visited_20_Local_20_Link">Enregistrer les modifications pour...</text:a>  : enregistre les modifications avec paramètres.</text:p>
          </table:table-cell>
        </table:table-row>
      </table:table>
      <text:h text:style-name="Heading_20_4" text:outline-level="4"><text:bookmark-start text:name="__RefHeading___ajouter_un_element_9"/><text:bookmark-start text:name="ajouter_un_element"/>Ajouter un élément<text:bookmark-end text:name="__RefHeading___ajouter_un_element_9"/><text:bookmark-end text:name="ajouter_un_element"/></text:h>
      <text:p text:style-name="Text_20_body"><draw:frame draw:style-name="mediacenter" draw:name="3" text:anchor-type="paragraph" draw:z-index="3" svg:width="3.571875cm" style:rel-width="100%" svg:height="4.6566666666667cm" style:rel-height="scale"><draw:image xlink:href="Pictures/647472718a067c6f029885ec6d722ccd.png" xlink:type="simple" xlink:show="embed" xlink:actuate="onLoad"/></draw:frame>


</text:p>
      <text:h text:style-name="Heading_20_4" text:outline-level="4"><text:bookmark-start text:name="__RefHeading___ajouter_un_element_10"/><text:bookmark-start text:name="ajouter_un_element1"/>Ajouter un élément<text:bookmark-end text:name="__RefHeading___ajouter_un_element_10"/><text:bookmark-end text:name="ajouter_un_element1"/></text:h>
      <text:p text:style-name="Text_20_body">L'action <text:span text:style-name="Strong_20_Emphasis">ajouter un élément</text:span> permet de modifier le contenu du menu de la barre. Les éléments disponibles à l'ajout dépendent du type d'élément actuellement sélectionné dans la zone de raccourcis. <text:line-break/><text:line-break/></text:p>
      <text:p text:style-name="Text_20_body">Les éléments pouvant être ajoutés sont :</text:p>
      <text:list text:style-name="List_20_1" text:continue-numbering="false">
        <text:list-item>
          <text:p text:style-name="List_20_1_Content_First"> Des <text:span text:style-name="Strong_20_Emphasis">macros</text:span></text:p>
        </text:list-item>
        <text:list-item>
          <text:p text:style-name="List_20_1_Content"> Des <text:span text:style-name="Strong_20_Emphasis">sous-menus</text:span></text:p>
        </text:list-item>
        <text:list-item>
          <text:p text:style-name="List_20_1_Content"> Des <text:span text:style-name="Strong_20_Emphasis">groupes</text:span></text:p>
        </text:list-item>
        <text:list-item>
          <text:p text:style-name="List_20_1_Content_Last"> Des <text:span text:style-name="Strong_20_Emphasis">conteneurs</text:span></text:p>
        </text:list-item>
      </text:list>
      <text:p text:style-name="Text_20_body">L'élément ajouté se retrouve dans la zone des raccourcis et peut alors être personnalisé.</text:p>
      <text:h text:style-name="Heading_20_4" text:outline-level="4"><text:bookmark-start text:name="__RefHeading___enregistrer_les_modifications_pour_11"/><text:bookmark-start text:name="enregistrer_les_modifications_pour"/>Enregistrer les modifications pour...<text:bookmark-end text:name="__RefHeading___enregistrer_les_modifications_pour_11"/><text:bookmark-end text:name="enregistrer_les_modifications_pour"/></text:h>
      <text:p text:style-name="Text_20_body">L'action <text:span text:style-name="Strong_20_Emphasis">Enregistrer les modifications pour…</text:span> permet d'effectuer un enregistrement de la barre en spécifiant des paramètres. <text:line-break/><text:line-break/></text:p>
      <text:p text:style-name="Text_20_body"><draw:frame draw:style-name="mediacenter" draw:name="4" text:anchor-type="paragraph" draw:z-index="4" svg:width="17.250833333333cm" style:rel-width="100%" svg:height="14.340416666667cm" style:rel-height="scale"><draw:image xlink:href="Pictures/4b1b4698f96b3e7fca72e70dc0dfe58a.png" xlink:type="simple" xlink:show="embed" xlink:actuate="onLoad"/></draw:frame>


</text:p>
      <text:h text:style-name="Heading_20_4" text:outline-level="4"><text:bookmark-start text:name="__RefHeading___ajouter_un_element_12"/><text:bookmark-start text:name="ajouter_un_element2"/>Ajouter un élément<text:bookmark-end text:name="__RefHeading___ajouter_un_element_12"/><text:bookmark-end text:name="ajouter_un_element2"/></text:h>
      <text:p text:style-name="Text_20_body">
A <text:span text:style-name="Strong_20_Emphasis">Groupe</text:span> : sélection du groupe pour lequel enregistrer la barre.<text:line-break/><text:line-break/>
B <text:span text:style-name="Strong_20_Emphasis">Utilisateur</text:span> : sélection de l'utilisateur pour lequel enregistre la barre.<text:line-break/><text:line-break/>
C <text:span text:style-name="Strong_20_Emphasis">Skin</text:span> : sélection de la Skin pour laquelle enregistrer la barre.
</text:p>
      <text:h text:style-name="Heading_20_3" text:outline-level="3"><text:bookmark-start text:name="__RefHeading___proprietes_de_la_barre_13"/><text:bookmark-start text:name="proprietes_de_la_barre"/>Propriétés de la barre<text:bookmark-end text:name="__RefHeading___proprietes_de_la_barre_13"/><text:bookmark-end text:name="proprietes_de_la_barre"/></text:h>
      <text:p text:style-name="Text_20_body">Cette zone permet de modifier les <text:span text:style-name="Strong_20_Emphasis">propriétés de la barre</text:span> entourant le menu. <text:line-break/><text:line-break/></text:p>
      <text:p text:style-name="Text_20_body"><draw:frame draw:style-name="media" draw:name="5" text:anchor-type="as-char" draw:z-index="5" svg:width="30.771041666667cm" style:rel-width="100%" svg:height="2.301875cm" style:rel-height="scale"><draw:image xlink:href="Pictures/21c1510277ed9e909422dd1181c79fb2.png" xlink:type="simple" xlink:show="embed" xlink:actuate="onLoad"/></draw:frame>


</text:p>
      <text:h text:style-name="Heading_20_4" text:outline-level="4"><text:bookmark-start text:name="__RefHeading___ajouter_un_element_14"/><text:bookmark-start text:name="ajouter_un_element3"/>Ajouter un élément<text:bookmark-end text:name="__RefHeading___ajouter_un_element_14"/><text:bookmark-end text:name="ajouter_un_element3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A <text:span text:style-name="Strong_20_Emphasis">Titre</text:span> de la barre de navigation.<text:line-break/><text:line-break/>
B <text:span text:style-name="Strong_20_Emphasis">Position</text:span> de la barre de navigation.<text:line-break/><text:line-break/>
C <text:span text:style-name="Strong_20_Emphasis">Largeur</text:span> de la barre de navigation.<text:line-break/><text:line-break/>
D <text:span text:style-name="Strong_20_Emphasis">Hauteur</text:span> de la barre de navigation.</text:p>
          </table:table-cell>
          <table:table-cell office:value-type="string" table:style-name="tablecell">
            <text:p text:style-name="tablealignleft">E <text:span text:style-name="Strong_20_Emphasis">Visibilité</text:span> de la barre de navigation. <text:line-break/><text:line-break/>
F <text:span text:style-name="Strong_20_Emphasis">Masquage automatique</text:span> de la barre de navigation.<text:line-break/><text:line-break/>
G <text:span text:style-name="Strong_20_Emphasis">Afficher le titre</text:span> de la barre de navigation.<text:line-break/><text:line-break/>
H <text:span text:style-name="Strong_20_Emphasis">Boutons à afficher</text:span> dans le titre de la barre de navigation.</text:p>
          </table:table-cell>
        </table:table-row>
      </table:table>
      <text:h text:style-name="Heading_20_3" text:outline-level="3"><text:bookmark-start text:name="__RefHeading___ajouter_des_raccourcis_15"/><text:bookmark-start text:name="ajouter_des_raccourcis"/>Ajouter des raccourcis<text:bookmark-end text:name="__RefHeading___ajouter_des_raccourcis_15"/><text:bookmark-end text:name="ajouter_des_raccourcis"/></text:h>
      <text:p text:style-name="Text_20_body">Pour <text:span text:style-name="Strong_20_Emphasis">ajouter des raccourcis</text:span> dans les navigations personnalisées il suffit de <text:span text:style-name="Strong_20_Emphasis">glisser</text:span> l'élément ou le groupe d'élément que l'on veut rendre accessible. <text:line-break/><text:line-break/></text:p>
      <text:p text:style-name="Text_20_body"><draw:frame draw:style-name="mediacenter" draw:name="6" text:anchor-type="paragraph" draw:z-index="6" svg:width="14.737291666667cm" svg:height="10.186458333333cm"><draw:image xlink:href="Pictures/cc2e480f89eca29862694f5d70c0d6ef.png" xlink:type="simple" xlink:show="embed" xlink:actuate="onLoad"/></draw:frame>


</text:p>
      <text:h text:style-name="Heading_20_4" text:outline-level="4"><text:bookmark-start text:name="__RefHeading___ajout_de_l_element_groupes_articles_dans_la_navigation_personnalisee_16"/><text:bookmark-start text:name="ajout_de_l_element_groupes_articles_dans_la_navigation_personnalisee"/>Ajout de l'élément Groupes Articles dans la navigation personnalisée<text:bookmark-end text:name="__RefHeading___ajout_de_l_element_groupes_articles_dans_la_navigation_personnalisee_16"/><text:bookmark-end text:name="ajout_de_l_element_groupes_articles_dans_la_navigation_personnalisee"/></text:h>
      <text:p text:style-name="Text_20_body">La partie de droite B représente les éléments disponibles dans le menu principal de l'application, élément pour lesquels des raccourcis peuvent être créés. <text:line-break/><text:line-break/>
La partie de gauche A représente les éléments déjà présents dans la barre de navigation. <text:line-break/><text:line-break/>
Glisser un élément de la partie de droite vers la partie de gauche permet d'ajouter cet élément dans la barre de navigation.</text:p>
      <text:p text:style-name="Text_20_body">Suivant le <text:span text:style-name="Strong_20_Emphasis">type</text:span> de l'élément sélectionné, il sera possible ou non de faire le glisser-déposer à l'endroit désiré.
</text:p>
      <text:h text:style-name="Heading_20_3" text:outline-level="3"><text:bookmark-start text:name="__RefHeading___reorganiser_les_raccourcis_17"/><text:bookmark-start text:name="reorganiser_les_raccourcis"/>Réorganiser les Raccourcis<text:bookmark-end text:name="__RefHeading___reorganiser_les_raccourcis_17"/><text:bookmark-end text:name="reorganiser_les_raccourcis"/></text:h>
      <text:p text:style-name="Text_20_body">Il est possible de <text:span text:style-name="Strong_20_Emphasis">réorganiser/réordonner</text:span> les raccourcis dans les barres de navigations. Pour celà, il suffit de faire un glisser-déposer dans la liste des raccourcis (liste de gauche dans le designer).</text:p>
      <text:p text:style-name="Text_20_body">Suivant le <text:span text:style-name="Strong_20_Emphasis">type</text:span> de l'élément sélectionné, il sera possible ou non de faire le glisser-déposer à l'endroit désiré.
</text:p>
      <text:h text:style-name="Heading_20_3" text:outline-level="3"><text:bookmark-start text:name="__RefHeading___modifier_les_proprietes_des_raccourcis_18"/><text:bookmark-start text:name="modifier_les_proprietes_des_raccourcis"/>Modifier les propriétés des raccourcis<text:bookmark-end text:name="__RefHeading___modifier_les_proprietes_des_raccourcis_18"/><text:bookmark-end text:name="modifier_les_proprietes_des_raccourcis"/></text:h>
      <text:p text:style-name="Text_20_body">Pour <text:span text:style-name="Strong_20_Emphasis">modifier les propriétés</text:span> d'un élément d'une barre de navigation personnalisée, sélectionner l'élément à modifier dans la liste de gauche. Les propriétés disponibles s'affichent alors dans la zone droite du <text:span text:style-name="Strong_20_Emphasis">Designer</text:span>.</text:p>
      <text:p text:style-name="Text_20_body">Suivant le <text:span text:style-name="Strong_20_Emphasis">type</text:span> de l'élément sélectionné, les <text:span text:style-name="Strong_20_Emphasis">propriétés</text:span> accessibles à la modification seront différentes.
<draw:frame draw:style-name="mediacenter" draw:name="7" text:anchor-type="paragraph" draw:z-index="7" svg:width="16.880416666667cm" svg:height="6.3764583333333cm"><draw:image xlink:href="Pictures/d9c6aa845b2d2141710f951c98e3a689.png" xlink:type="simple" xlink:show="embed" xlink:actuate="onLoad"/></draw:frame>


</text:p>
      <text:h text:style-name="Heading_20_4" text:outline-level="4"><text:bookmark-start text:name="__RefHeading___exemple_de_proprietes_pour_un_conteneur_de_menu_19"/><text:bookmark-start text:name="exemple_de_proprietes_pour_un_conteneur_de_menu"/>Exemple de propriétés pour un conteneur de menu<text:bookmark-end text:name="__RefHeading___exemple_de_proprietes_pour_un_conteneur_de_menu_19"/><text:bookmark-end text:name="exemple_de_proprietes_pour_un_conteneur_de_menu"/></text:h>
      <text:p text:style-name="Text_20_body"><draw:frame draw:style-name="mediacenter" draw:name="8" text:anchor-type="paragraph" draw:z-index="8" svg:width="17.065625cm" style:rel-width="100%" svg:height="10.451041666667cm" style:rel-height="scale"><draw:image xlink:href="Pictures/e7e989d64231e372c2c1353b6d6fc3d1.png" xlink:type="simple" xlink:show="embed" xlink:actuate="onLoad"/></draw:frame>


</text:p>
      <text:h text:style-name="Heading_20_4" text:outline-level="4"><text:bookmark-start text:name="__RefHeading___exemple_de_proprietes_pour_un_raccourcis_de_module_20"/><text:bookmark-start text:name="exemple_de_proprietes_pour_un_raccourcis_de_module"/>Exemple de propriétés pour un raccourcis de module<text:bookmark-end text:name="__RefHeading___exemple_de_proprietes_pour_un_raccourcis_de_module_20"/><text:bookmark-end text:name="exemple_de_proprietes_pour_un_raccourcis_de_module"/></text:h>
      <text:h text:style-name="Heading_20_2" text:outline-level="2"><text:bookmark-start text:name="__RefHeading___menu_principal_21"/><text:bookmark-start text:name="menu_principal"/>Menu Principal<text:bookmark-end text:name="__RefHeading___menu_principal_21"/><text:bookmark-end text:name="menu_principal"/></text:h>
      <text:p text:style-name="Text_20_body">La personnalisation du menu principal est identique à celle des barres de navigations personnalisées à l'exception de : </text:p>
      <text:list text:style-name="List_20_1" text:continue-numbering="false">
        <text:list-item>
          <text:p text:style-name="List_20_1_Content_First"> Le <text:span text:style-name="Strong_20_Emphasis">lancement du designer</text:span> se fait par un clic droit dans la zone des catégories du menu principal.</text:p>
        </text:list-item>
        <text:list-item>
          <text:p text:style-name="List_20_1_Content"> Le <text:span text:style-name="Strong_20_Emphasis">designer</text:span> du menu principal ne possède pas de zone d'action.</text:p>
        </text:list-item>
        <text:list-item>
          <text:p text:style-name="List_20_1_Content"> Le <text:span text:style-name="Strong_20_Emphasis">designer</text:span> du menu principal ne possède pas de zone contenant les propriétés de la barre.</text:p>
        </text:list-item>
        <text:list-item>
          <text:p text:style-name="List_20_1_Content_Last"> Le <text:span text:style-name="Strong_20_Emphasis">designer</text:span> du menu principal ne possède pas de fonctionnalité d'ajout de raccourcis.</text:p>
        </text:list-item>
      </text:list>
      <text:h text:style-name="Heading_20_2" text:outline-level="2"><text:bookmark-start text:name="__RefHeading___references_22"/><text:bookmark-start text:name="references"/>Références<text:bookmark-end text:name="__RefHeading___references_22"/><text:bookmark-end text:name="references"/></text:h>
      <text:list text:style-name="List_20_1" text:continue-numbering="false">
        <text:list-item>
          <text:p text:style-name="List_20_1_Content_First"> <text:a xlink:type="simple" xlink:href="https://wiki.atysxe.analys-informatique.com/doku.php?id=wiki:application:menus" text:style-name="Internet_20_link" text:visited-style-name="Visited_20_Internet_20_Link">Menus</text:a></text:p>
        </text:list-item>
        <text:list-item>
          <text:p text:style-name="List_20_1_Content_Last"> <text:a xlink:type="simple" xlink:href="https://wiki.atysxe.analys-informatique.com/doku.php?id=wiki:application:architecture" text:style-name="Internet_20_link" text:visited-style-name="Visited_20_Internet_20_Link">Architecture de l'application</text:a></text:p>
        </text:list-item>
      </text:list>
      <text:h text:style-name="Heading_20_2" text:outline-level="2"><text:bookmark-start text:name="__RefHeading___a_voir_23"/><text:bookmark-start text:name="a_voir"/>A voir<text:bookmark-end text:name="__RefHeading___a_voir_23"/><text:bookmark-end text:name="a_voir"/></text:h>
      <text:list text:style-name="List_20_1" text:continue-numbering="false">
        <text:list-item>
          <text:p text:style-name="List_20_1_Content_First"> <text:a xlink:type="simple" xlink:href="https://wiki.atysxe.analys-informatique.com/doku.php?id=wiki:application:modulepage" text:style-name="Internet_20_link" text:visited-style-name="Visited_20_Internet_20_Link">Module Manager - Page Manager - Page</text:a></text:p>
        </text:list-item>
        <text:list-item>
          <text:p text:style-name="List_20_1_Content"> <text:a xlink:type="simple" xlink:href="https://wiki.atysxe.analys-informatique.com/doku.php?id=wiki:application:designparams" text:style-name="Internet_20_link" text:visited-style-name="Visited_20_Internet_20_Link">Paramètres de personnalisation</text:a></text:p>
        </text:list-item>
        <text:list-item>
          <text:p text:style-name="List_20_1_Content_Last"> <text:a xlink:type="simple" xlink:href="https://wiki.atysxe.analys-informatique.com/doku.php?id=wiki:application:moduledesigner" text:style-name="Internet_20_link" text:visited-style-name="Visited_20_Internet_20_Link">Présentation du Mode Design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18:30</meta:creation-date>
    <dc:creator>Generated</dc:creator>
    <dc:date>2026-08-13T22::18:30</dc:date>
    <dc:language>en-US</dc:language>
    <meta:editing-cycles>1</meta:editing-cycles>
    <meta:editing-duration>PT0S</meta:editing-duration>
    <dc:title>wiki:application:menudesigner</dc:title>
  </office:meta>
</office:document-meta>
</file>