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1d2bc4c2c40ba3671b1c988ce0cde9.png"/>
  <manifest:file-entry manifest:media-type="image/png" manifest:full-path="Pictures/e34b4e3c680bc9d152b385af26ba2146.png"/>
  <manifest:file-entry manifest:media-type="image/png" manifest:full-path="Pictures/1186a3be43c656d41559e42aeb3ec9ec.png"/>
  <manifest:file-entry manifest:media-type="image/png" manifest:full-path="Pictures/c9a6015b30715dda234b495358ef00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menus"/><text:bookmark-start text:name="__RefHeading___menus_1"/><text:bookmark-start text:name="menus"/>Menus<text:bookmark-end text:name="__RefHeading___menus_1"/><text:bookmark-end text:name="menus"/></text:h>
      <text:p text:style-name="Text_20_body">Il existe deux types de menus au sein de l'application : <text:line-break/><text:line-break/></text:p>
      <text:list text:style-name="List_20_1" text:continue-numbering="false">
        <text:list-item>
          <text:p text:style-name="List_20_1_Content_First"> Le <text:a xlink:type="simple" xlink:href="#__RefHeading___menu_principal_4" text:style-name="Local_20_link" text:visited-style-name="Visited_20_Local_20_Link">menu principal</text:a>  qui regroupe toutes les <text:a xlink:type="simple" xlink:href="#__RefHeading___actions_12" text:style-name="Local_20_link" text:visited-style-name="Visited_20_Local_20_Link">actions</text:a>  réalisables.<text:line-break/><text:line-break/></text:p>
        </text:list-item>
        <text:list-item>
          <text:p text:style-name="List_20_1_Content_Last"> Les <text:a xlink:type="simple" xlink:href="#__RefHeading___barres_de_navigations_personnalisees_10" text:style-name="Local_20_link" text:visited-style-name="Visited_20_Local_20_Link">navigations personnalisées</text:a>  qui contiennent des raccourcis vers des éléments du <text:a xlink:type="simple" xlink:href="#__RefHeading___menu_principal_4" text:style-name="Local_20_link" text:visited-style-name="Visited_20_Local_20_Link">menu principal</text:a> .</text:p>
        </text:list-item>
      </text:list>
      <text:h text:style-name="Heading_20_2" text:outline-level="2"><text:bookmark-start text:name="__RefHeading___structure_des_menus_2"/><text:bookmark-start text:name="structure_des_menus"/>Structure des menus<text:bookmark-end text:name="__RefHeading___structure_des_menus_2"/><text:bookmark-end text:name="structure_des_menus"/></text:h>
      <text:p text:style-name="Text_20_body">Les menus sont constitués de plusieurs éléments. <text:line-break/><text:line-break/></text:p>
      <text:p text:style-name="Text_20_body"><draw:frame draw:style-name="mediacenter" draw:name="0" text:anchor-type="paragraph" draw:z-index="0" svg:width="23.521458333333cm" style:rel-width="100%" svg:height="15.901458333333cm" style:rel-height="scale"><draw:image xlink:href="Pictures/eb1d2bc4c2c40ba3671b1c988ce0cde9.png" xlink:type="simple" xlink:show="embed" xlink:actuate="onLoad"/></draw:frame>


</text:p>
      <text:h text:style-name="Heading_20_4" text:outline-level="4"><text:bookmark-start text:name="__RefHeading___structure_du_menu_3"/><text:bookmark-start text:name="structure_du_menu"/>Structure du menu<text:bookmark-end text:name="__RefHeading___structure_du_menu_3"/><text:bookmark-end text:name="structure_du_menu"/></text:h>
      <text:p text:style-name="Text_20_body">
A <text:span text:style-name="Strong_20_Emphasis">Conteneur de menu</text:span> (TileControl): contient tous les autres éléments de menu.<text:line-break/><text:line-break/>
B <text:span text:style-name="Strong_20_Emphasis">Groupe</text:span> (TileGroup): contient les éléments de menu.<text:line-break/><text:line-break/>
C <text:span text:style-name="Strong_20_Emphasis">Elément de menu</text:span> (TileItem): Déclenche une <text:a xlink:type="simple" xlink:href="#__RefHeading___actions_12" text:style-name="Local_20_link" text:visited-style-name="Visited_20_Local_20_Link">action</text:a>  ou ouvre un sous-menu.<text:line-break/><text:line-break/>
D <text:span text:style-name="Strong_20_Emphasis">Titre du groupe</text:span>.
</text:p>
      <text:h text:style-name="Heading_20_2" text:outline-level="2"><text:bookmark-start text:name="__RefHeading___menu_principal_4"/><text:bookmark-start text:name="menu_principal"/>Menu Principal<text:bookmark-end text:name="__RefHeading___menu_principal_4"/><text:bookmark-end text:name="menu_principal"/></text:h>
      <text:p text:style-name="Text_20_body">Le <text:span text:style-name="Strong_20_Emphasis">menu principal</text:span> de l'application regroupe tous les modules et toutes les fonctionnalités accessibles à l'utilisateur. <text:line-break/></text:p>
      <text:p text:style-name="Text_20_body">Pour accéder au menu principal, effectuer un clic sur le bouton d'ouverture/fermeture du menu principal situé initialement dans la partie gauche de la zone haute de l'<text:a xlink:type="simple" xlink:href="https://wiki.atysxe.analys-informatique.com/doku.php?id=wiki:application:architecture#application_manager" text:style-name="Internet_20_link" text:visited-style-name="Visited_20_Internet_20_Link">application manager</text:a> . <text:line-break/><text:line-break/></text:p>
      <text:p text:style-name="Text_20_body"><draw:frame draw:style-name="media" draw:name="1" text:anchor-type="as-char" draw:z-index="1" svg:width="50.8cm" style:rel-width="100%" svg:height="27.78125cm" style:rel-height="scale"><draw:image xlink:href="Pictures/e34b4e3c680bc9d152b385af26ba2146.png" xlink:type="simple" xlink:show="embed" xlink:actuate="onLoad"/></draw:frame>


</text:p>
      <text:h text:style-name="Heading_20_4" text:outline-level="4"><text:bookmark-start text:name="__RefHeading___menu_principal_5"/><text:bookmark-start text:name="menu_principal1"/>Menu principal<text:bookmark-end text:name="__RefHeading___menu_principal_5"/><text:bookmark-end text:name="menu_principal1"/></text:h>
      <text:p text:style-name="Text_20_body">
A <text:span text:style-name="Strong_20_Emphasis">Zone de recherche</text:span> du menu principal : permet de trouver un élément de menu par son nom.<text:line-break/><text:line-break/>
B Premier niveau de menu : contient les <text:span text:style-name="Strong_20_Emphasis">catégories principales</text:span> du menu.<text:line-break/><text:line-break/>
C Deuxième / dernier niveau de menu : contient les <text:span text:style-name="Strong_20_Emphasis">sous-menus</text:span> et/ou les <text:a xlink:type="simple" xlink:href="#__RefHeading___actions_12" text:style-name="Local_20_link" text:visited-style-name="Visited_20_Local_20_Link">éléments d'action</text:a>  du menu.
</text:p>
      <text:h text:style-name="Heading_20_3" text:outline-level="3"><text:bookmark-start text:name="__RefHeading___zones_du_menu_principal_6"/><text:bookmark-start text:name="zones_du_menu_principal"/>Zones du Menu Principal<text:bookmark-end text:name="__RefHeading___zones_du_menu_principal_6"/><text:bookmark-end text:name="zones_du_menu_principal"/></text:h>
      <text:p text:style-name="Text_20_body">Le menu principal est découpé en deux zones :</text:p>
      <text:list text:style-name="List_20_1" text:continue-numbering="false">
        <text:list-item>
          <text:p text:style-name="List_20_1_Content_First"> la première zone (initialement sur la partie gauche de l'<text:a xlink:type="simple" xlink:href="https://wiki.atysxe.analys-informatique.com/doku.php?id=wiki:application:architecture#application_manager" text:style-name="Internet_20_link" text:visited-style-name="Visited_20_Internet_20_Link">application manager</text:a> ) affiche le premier niveau de menu qui héberge les <text:span text:style-name="Strong_20_Emphasis">catégories</text:span>. Les catégories ont pour fonction de grouper les éléments de menu. Lors du clic sur un élément de premier niveau du menu principal, un <text:span text:style-name="Strong_20_Emphasis">sous-menu</text:span> est ouvert dans la seconde zone. <text:line-break/><text:line-break/></text:p>
        </text:list-item>
        <text:list-item>
          <text:p text:style-name="List_20_1_Content_Last"> la seconde zone (initialement sur la partie droite de l'<text:a xlink:type="simple" xlink:href="https://wiki.atysxe.analys-informatique.com/doku.php?id=wiki:application:architecture#application_manager" text:style-name="Internet_20_link" text:visited-style-name="Visited_20_Internet_20_Link">application manager</text:a> ) affiche les éléments contenus dans les catégories de la première zone. Ces éléments peuvent être des <text:a xlink:type="simple" xlink:href="#__RefHeading___actions_12" text:style-name="Local_20_link" text:visited-style-name="Visited_20_Local_20_Link">actions</text:a>  ou d'autres catégories qui feront apparaître un <text:span text:style-name="Strong_20_Emphasis">sous-menu</text:span> remplaçant le sous-menu actuel dans la seconde zone.</text:p>
        </text:list-item>
      </text:list>
      <text:p text:style-name="Text_20_body">Lorsque plusieurs sous-menus sont “enchaînés”, il est possible de revenir au sous-menu précédent en utilisant la <text:span text:style-name="Strong_20_Emphasis">flèche de retour</text:span>.
</text:p>
      <text:h text:style-name="Heading_20_3" text:outline-level="3"><text:bookmark-start text:name="__RefHeading___recherche_7"/><text:bookmark-start text:name="recherche"/>Recherche<text:bookmark-end text:name="__RefHeading___recherche_7"/><text:bookmark-end text:name="recherche"/></text:h>
      <text:p text:style-name="Text_20_body">Le menu principal contient une <text:span text:style-name="Strong_20_Emphasis">zone de recherche</text:span> qui permet de retrouver un élémént par son nom. La recherche filtre les éléments du menu lorsque les caratères sont saisis dans le champ. Les résultats sont affichés dans la partie droite de l'<text:a xlink:type="simple" xlink:href="https://wiki.atysxe.analys-informatique.com/doku.php?id=wiki:application:architecture#application_manager" text:style-name="Internet_20_link" text:visited-style-name="Visited_20_Internet_20_Link">application manager</text:a> . Les éléments affichés dans les résultats sont les éléments de dernier niveau du menu : les <text:a xlink:type="simple" xlink:href="#__RefHeading___actions_12" text:style-name="Local_20_link" text:visited-style-name="Visited_20_Local_20_Link">actions</text:a> . <text:line-break/><text:line-break/></text:p>
      <text:p text:style-name="Text_20_body"><draw:frame draw:style-name="media" draw:name="2" text:anchor-type="as-char" draw:z-index="2" svg:width="50.8cm" style:rel-width="100%" svg:height="27.78125cm" style:rel-height="scale"><draw:image xlink:href="Pictures/1186a3be43c656d41559e42aeb3ec9ec.png" xlink:type="simple" xlink:show="embed" xlink:actuate="onLoad"/></draw:frame>


</text:p>
      <text:h text:style-name="Heading_20_4" text:outline-level="4"><text:bookmark-start text:name="__RefHeading___resultat_d_une_recherche_de_command_8"/><text:bookmark-start text:name="resultat_d_une_recherche_de_command"/>Résultat d'une recherche de "command"<text:bookmark-end text:name="__RefHeading___resultat_d_une_recherche_de_command_8"/><text:bookmark-end text:name="resultat_d_une_recherche_de_command"/></text:h>
      <table:table table:style-name="Table">
        <table:table-column table:style-name="odt_auto_style_table_column_1_1"/>
        <table:table-column table:style-name="odt_auto_style_table_column_1_2"/>
        <table:table-row>
          <table:table-cell office:value-type="string" table:style-name="tablecell">
            <text:p text:style-name="tablealignleft">A <text:span text:style-name="Strong_20_Emphasis">Zone de recherche</text:span> du menu principal : permet de trouver un élément de menu par son nom.<text:line-break/><text:line-break/>
B <text:span text:style-name="Strong_20_Emphasis">Résultats de la recherche</text:span> : résultats filtrés selon le texte saisie dans la recherche.</text:p>
          </table:table-cell>
          <table:table-cell office:value-type="string" table:style-name="tablecell">
            <text:p text:style-name="tablealignleft">C <text:span text:style-name="Strong_20_Emphasis">Chemin d'accès</text:span> à l'élément : représente l'arborescence d'accès à l'élément.<text:line-break/><text:line-break/>
D <text:span text:style-name="Strong_20_Emphasis">Elément recherché</text:span>.</text:p>
          </table:table-cell>
        </table:table-row>
      </table:table>
      <text:h text:style-name="Heading_20_3" text:outline-level="3"><text:bookmark-start text:name="__RefHeading___personnalisation_du_menu_principal_9"/><text:bookmark-start text:name="personnalisation_du_menu_principal"/>Personnalisation du menu principal<text:bookmark-end text:name="__RefHeading___personnalisation_du_menu_principal_9"/><text:bookmark-end text:name="personnalisation_du_menu_principal"/></text:h>
      <text:p text:style-name="Text_20_body">Les éléments du menu principal peuvent être personnalisé en utilisant le <text:a xlink:type="simple" xlink:href="https://wiki.atysxe.analys-informatique.com/doku.php?id=wiki:application:menudesigner" text:style-name="Internet_20_link" text:visited-style-name="Visited_20_Internet_20_Link">designer de menu</text:a> .</text:p>
      <text:p text:style-name="Text_20_body">L'accès au <text:span text:style-name="Strong_20_Emphasis">designer</text:span> de menu nécessite des droits d'<text:span text:style-name="Strong_20_Emphasis">administrateur</text:span>.
</text:p>
      <text:h text:style-name="Heading_20_2" text:outline-level="2"><text:bookmark-start text:name="__RefHeading___barres_de_navigations_personnalisees_10"/><text:bookmark-start text:name="barres_de_navigations_personnalisees"/>Barres de navigations personnalisées<text:bookmark-end text:name="__RefHeading___barres_de_navigations_personnalisees_10"/><text:bookmark-end text:name="barres_de_navigations_personnalisees"/></text:h>
      <text:p text:style-name="Text_20_body">Les <text:span text:style-name="Strong_20_Emphasis">navigations personnalisées</text:span> sont des menus constitués de <text:span text:style-name="Strong_20_Emphasis">raccourcis</text:span> (raccourcis d'ouverture de module, de traitement, d'édition…) que l'on retrouve au niveau de l'<text:a xlink:type="simple" xlink:href="https://wiki.atysxe.analys-informatique.com/doku.php?id=wiki:application:architecture#application_manager" text:style-name="Internet_20_link" text:visited-style-name="Visited_20_Internet_20_Link">application manager</text:a> . <text:line-break/><text:line-break/></text:p>
      <text:p text:style-name="Text_20_body"><draw:frame draw:style-name="media" draw:name="3" text:anchor-type="as-char" draw:z-index="3" svg:width="50.00625cm" style:rel-width="100%" svg:height="24.077083333333cm" style:rel-height="scale"><draw:image xlink:href="Pictures/c9a6015b30715dda234b495358ef0028.png" xlink:type="simple" xlink:show="embed" xlink:actuate="onLoad"/></draw:frame>


</text:p>
      <text:h text:style-name="Heading_20_4" text:outline-level="4"><text:bookmark-start text:name="__RefHeading___navigations_personnalisees_11"/><text:bookmark-start text:name="navigations_personnalisees"/>Navigations personnalisées<text:bookmark-end text:name="__RefHeading___navigations_personnalisees_11"/><text:bookmark-end text:name="navigations_personnalisees"/></text:h>
      <table:table table:style-name="Table">
        <table:table-column table:style-name="odt_auto_style_table_column_2_1"/>
        <table:table-column table:style-name="odt_auto_style_table_column_2_2"/>
        <table:table-row>
          <table:table-cell office:value-type="string" table:style-name="tablecell">
            <text:p text:style-name="tablealignleft">A <text:span text:style-name="Strong_20_Emphasis">Navigations personnalisées</text:span> : contiennent des raccourcis pour l'accès aux éléments de l'application.<text:line-break/><text:line-break/>
B <text:span text:style-name="Strong_20_Emphasis">Sous-menu</text:span> : sous-menu d'un élément de la navigation personnalisée.</text:p>
          </table:table-cell>
          <table:table-cell office:value-type="string" table:style-name="tablecell">
            <text:p text:style-name="tablealignleft">C <text:span text:style-name="Strong_20_Emphasis">Titre de la navigation personnalisée</text:span> : permet de catégoriser les raccourcis.<text:line-break/><text:line-break/>
D <text:span text:style-name="Strong_20_Emphasis">Bouton fixer</text:span> : permet de garder la navigation personnalisée visible à l'écran.</text:p>
          </table:table-cell>
        </table:table-row>
      </table:table>
      <text:p text:style-name="Text_20_body">Tout comme le menu principal, les éléments des barres de navigations personnalisées déclenchent des <text:a xlink:type="simple" xlink:href="#__RefHeading___actions_12" text:style-name="Local_20_link" text:visited-style-name="Visited_20_Local_20_Link">actions</text:a>  ou l'affichage de <text:span text:style-name="Strong_20_Emphasis">sous-menu</text:span>. <text:line-break/><text:line-break/></text:p>
      <text:p text:style-name="Text_20_body">Suivant l'<text:span text:style-name="Strong_20_Emphasis">utilisateur</text:span> connecté à l'application, les barres de navigations peuvent être différentes et/ou contenir des éléments différents. Les propriétés et les éléments visibles dans les <text:span text:style-name="Strong_20_Emphasis">barres de navigations personnalisées</text:span> peuvent être modifiés en utilisant le <text:a xlink:type="simple" xlink:href="https://wiki.atysxe.analys-informatique.com/doku.php?id=wiki:application:menudesigner" text:style-name="Internet_20_link" text:visited-style-name="Visited_20_Internet_20_Link">designer de menu</text:a> .</text:p>
      <text:p text:style-name="Text_20_body">L'accès au <text:span text:style-name="Strong_20_Emphasis">designer</text:span> de menu nécessite des droits d'<text:span text:style-name="Strong_20_Emphasis">administrateur</text:span>.
</text:p>
      <text:h text:style-name="Heading_20_2" text:outline-level="2"><text:bookmark-start text:name="__RefHeading___actions_12"/><text:bookmark-start text:name="actions"/>Actions<text:bookmark-end text:name="__RefHeading___actions_12"/><text:bookmark-end text:name="actions"/></text:h>
      <text:p text:style-name="Text_20_body">Les <text:span text:style-name="Strong_20_Emphasis">actions</text:span> permettent de déclencher les différentes fonctionnalités de l'application :</text:p>
      <text:list text:style-name="List_20_1" text:continue-numbering="false">
        <text:list-item>
          <text:p text:style-name="List_20_1_Content_First"> Lancer un <text:span text:style-name="Strong_20_Emphasis">module</text:span> d'un type donné (ouverture d'une fiche tiers, d'une commande…)</text:p>
        </text:list-item>
        <text:list-item>
          <text:p text:style-name="List_20_1_Content"> Lancer une <text:span text:style-name="Strong_20_Emphasis">édition</text:span></text:p>
        </text:list-item>
        <text:list-item>
          <text:p text:style-name="List_20_1_Content"> Lancer un <text:span text:style-name="Strong_20_Emphasis">traitement</text:span></text:p>
        </text:list-item>
        <text:list-item>
          <text:p text:style-name="List_20_1_Content"> Exécuter une <text:span text:style-name="Strong_20_Emphasis">macro</text:span> (enchaînement d'actions automatisé)</text:p>
        </text:list-item>
        <text:list-item>
          <text:p text:style-name="List_20_1_Content_Last"> Ouvrir un <text:span text:style-name="Strong_20_Emphasis">sous-menu</text:span></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27:16</meta:creation-date>
    <dc:creator>Generated</dc:creator>
    <dc:date>2026-08-13T22::27:16</dc:date>
    <dc:language>en-US</dc:language>
    <meta:editing-cycles>1</meta:editing-cycles>
    <meta:editing-duration>PT0S</meta:editing-duration>
    <dc:title>wiki:application:menus</dc:title>
  </office:meta>
</office:document-meta>
</file>