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e4026c9c13ec902219267a510a6930.png"/>
  <manifest:file-entry manifest:media-type="image/png" manifest:full-path="Pictures/03a1afa9c54a2cf2d82f41b6e18edde3.png"/>
  <manifest:file-entry manifest:media-type="image/png" manifest:full-path="Pictures/922b009fca32827c36adc90878e70689.png"/>
  <manifest:file-entry manifest:media-type="image/png" manifest:full-path="Pictures/ffd1f1bce2d738a52d4c68f56873cd2d.png"/>
  <manifest:file-entry manifest:media-type="image/png" manifest:full-path="Pictures/d0c82e4f3eaede4bf9f06c742dbd1a78.png"/>
  <manifest:file-entry manifest:media-type="image/png" manifest:full-path="Pictures/754f5b92218e069a201cf8c0b2747c9d.png"/>
  <manifest:file-entry manifest:media-type="image/png" manifest:full-path="Pictures/885435055c4640ad338a71d456e2f509.png"/>
  <manifest:file-entry manifest:media-type="image/png" manifest:full-path="Pictures/12e8d919da0cc2e67c7f3dcffff20911.png"/>
  <manifest:file-entry manifest:media-type="image/png" manifest:full-path="Pictures/68ed93ac0180cea3701f98e3e599ce1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application:moduledesigner"/><text:bookmark-start text:name="__RefHeading___mode_design_1"/><text:bookmark-start text:name="mode_design"/>Mode Design<text:bookmark-end text:name="__RefHeading___mode_design_1"/><text:bookmark-end text:name="mode_design"/></text:h>
      <text:p text:style-name="Text_20_body">Le <text:span text:style-name="Strong_20_Emphasis">mode design</text:span> permet de personnaliser la structure et les propriétés des différents éléments d'un type de page, d'un template ou d'un formulaire.
</text:p>
      <text:h text:style-name="Heading_20_2" text:outline-level="2"><text:bookmark-start text:name="__RefHeading___acceder_au_mode_design_2"/><text:bookmark-start text:name="acceder_au_mode_design"/>Accéder au Mode Design<text:bookmark-end text:name="__RefHeading___acceder_au_mode_design_2"/><text:bookmark-end text:name="acceder_au_mode_design"/></text:h>
      <text:p text:style-name="Text_20_body">Le <text:span text:style-name="Strong_20_Emphasis">mode design</text:span> est accessible depuis :</text:p>
      <text:list text:style-name="List_20_1" text:continue-numbering="false">
        <text:list-item>
          <text:p text:style-name="List_20_1_Content_First"> Le <text:a xlink:type="simple" xlink:href="https://wiki.atysxe.analys-informatique.com/doku.php?id=wiki:application:menus#menu_principal" text:style-name="Internet_20_link" text:visited-style-name="Visited_20_Internet_20_Link">menu principal</text:a> (initialement dans la catégorie <text:span text:style-name="Strong_20_Emphasis">Paramétrages</text:span>).<text:line-break/><text:line-break/></text:p>
        </text:list-item>
        <text:list-item>
          <text:p text:style-name="List_20_1_Content"> Un raccourcis d'une <text:a xlink:type="simple" xlink:href="https://wiki.atysxe.analys-informatique.com/doku.php?id=wiki:application:menus#barres_de_navigations_personnalisees" text:style-name="Internet_20_link" text:visited-style-name="Visited_20_Internet_20_Link">navigation personnalisée</text:a>, s'il a été paramétré.<text:line-break/><text:line-break/></text:p>
        </text:list-item>
        <text:list-item>
          <text:p text:style-name="List_20_1_Content_Last"> Un clic sur le bouton <text:span text:style-name="Strong_20_Emphasis">Designer le type de page</text:span> du <text:a xlink:type="simple" xlink:href="https://wiki.atysxe.analys-informatique.com/doku.php?id=wiki:application:modulepage#page_manager" text:style-name="Internet_20_link" text:visited-style-name="Visited_20_Internet_20_Link">Page Manager</text:a>.</text:p>
        </text:list-item>
      </text:list>
      <text:p text:style-name="Text_20_body">L'ouverture du <text:span text:style-name="Strong_20_Emphasis">Mode Design</text:span> via le page manager lance le design sur le type de page de la page actuellement sélectionnée dans le page manager.
L'accès au <text:span text:style-name="Strong_20_Emphasis">mode design</text:span> nécessite des droits administrateurs.
</text:p>
      <text:h text:style-name="Heading_20_2" text:outline-level="2"><text:bookmark-start text:name="__RefHeading___fenetre_de_design_3"/><text:bookmark-start text:name="fenetre_de_design"/>Fenêtre de Design<text:bookmark-end text:name="__RefHeading___fenetre_de_design_3"/><text:bookmark-end text:name="fenetre_de_design"/></text:h>
      <text:p text:style-name="Text_20_body">La <text:span text:style-name="Strong_20_Emphasis">fenêtre de design</text:span> regroupe les éléments permettant la <text:span text:style-name="Strong_20_Emphasis">personnalisation des pages</text:span>, la gestion de <text:span text:style-name="Strong_20_Emphasis">templates</text:span> et de <text:span text:style-name="Strong_20_Emphasis">formulaires</text:span>…<text:line-break/><text:line-break/></text:p>
      <text:p text:style-name="Text_20_body"><draw:frame draw:style-name="mediacenter" draw:name="0" text:anchor-type="paragraph" draw:z-index="0" svg:width="50.8cm" style:rel-width="100%" svg:height="28.575cm" style:rel-height="scale"><draw:image xlink:href="Pictures/93e4026c9c13ec902219267a510a6930.png" xlink:type="simple" xlink:show="embed" xlink:actuate="onLoad"/></draw:frame>


Fenêtre du Mode Design

</text:p>
      <table:table table:style-name="Table">
        <table:table-column table:style-name="odt_auto_style_table_column_1_1"/>
        <table:table-column table:style-name="odt_auto_style_table_column_1_2"/>
        <table:table-row>
          <table:table-cell office:value-type="string" table:style-name="tablecell">
            <text:p text:style-name="tablealignleft">A <text:a xlink:type="simple" xlink:href="#__RefHeading___zone_d_actions_4" text:style-name="Local_20_link" text:visited-style-name="Visited_20_Local_20_Link">Zone d'actions</text:a> : regroupe les actions réalisables.<text:line-break/><text:line-break/>
B <text:span text:style-name="Strong_20_Emphasis">Chemin d'accès de l'élément</text:span> : chemin d'accès de l'élément en cours de design.<text:line-break/><text:line-break/>
C <text:a xlink:type="simple" xlink:href="#__RefHeading___controles_disponibles_6" text:style-name="Local_20_link" text:visited-style-name="Visited_20_Local_20_Link">Contrôles disponibles</text:a> : liste des contrôles créés et non positionnés dans l'élément en cours de design.<text:line-break/><text:line-break/>
D <text:a xlink:type="simple" xlink:href="#__RefHeading___controles_instantiables_5" text:style-name="Local_20_link" text:visited-style-name="Visited_20_Local_20_Link">Contrôles instantiables</text:a> : liste des contrôles qu'il est possible de créer pour l'élément en cours de design.</text:p>
          </table:table-cell>
          <table:table-cell office:value-type="string" table:style-name="tablecell">
            <text:p text:style-name="tablealignleft">E <text:a xlink:type="simple" xlink:href="#__RefHeading___arborescence_7" text:style-name="Local_20_link" text:visited-style-name="Visited_20_Local_20_Link">Arborescence de l'élément</text:a> : liste des éléments présents dans l'élément en cours de design.<text:line-break/><text:line-break/>
F <text:a xlink:type="simple" xlink:href="#__RefHeading___visualisation_du_design_9" text:style-name="Local_20_link" text:visited-style-name="Visited_20_Local_20_Link">Elément en cours de design</text:a>.<text:line-break/><text:line-break/>
G <text:a xlink:type="simple" xlink:href="#__RefHeading___proprietes_8" text:style-name="Local_20_link" text:visited-style-name="Visited_20_Local_20_Link">Propriétés</text:a> : liste des propriétés de l'élément sélectionné.<text:line-break/><text:line-break/>
H <text:span text:style-name="Strong_20_Emphasis">Bouton Reset</text:span> : permet de remettre les propriétés par défaut pour l'élément sélectionné.</text:p>
          </table:table-cell>
        </table:table-row>
      </table:table>
      <text:h text:style-name="Heading_20_3" text:outline-level="3"><text:bookmark-start text:name="__RefHeading___zone_d_actions_4"/><text:bookmark-start text:name="zone_d_actions"/>Zone d'actions<text:bookmark-end text:name="__RefHeading___zone_d_actions_4"/><text:bookmark-end text:name="zone_d_actions"/></text:h>
      <text:p text:style-name="Text_20_body">La <text:span text:style-name="Strong_20_Emphasis">zone d'actions</text:span> regroupe les actions principales de la fenêtre du mode design.<text:line-break/><text:line-break/></text:p>
      <text:p text:style-name="Text_20_body"><draw:frame draw:style-name="mediacenter" draw:name="1" text:anchor-type="paragraph" draw:z-index="1" svg:width="50.8cm" style:rel-width="100%" svg:height="2.5664583333333cm" style:rel-height="scale"><draw:image xlink:href="Pictures/03a1afa9c54a2cf2d82f41b6e18edde3.png" xlink:type="simple" xlink:show="embed" xlink:actuate="onLoad"/></draw:frame>


Zone d'actions du Mode Design

</text:p>
      <table:table table:style-name="Table">
        <table:table-column table:style-name="odt_auto_style_table_column_2_1"/>
        <table:table-column table:style-name="odt_auto_style_table_column_2_2"/>
        <table:table-row>
          <table:table-cell office:value-type="string" table:style-name="tablecell">
            <text:p text:style-name="tablealignleft">A <text:span text:style-name="Strong_20_Emphasis">Type de page</text:span> : liste des types de page disponibles (la sélection correspond au type de page en cours de design).<text:line-break/><text:line-break/>
B <text:span text:style-name="Strong_20_Emphasis">Langue</text:span> : liste des langues disponibles (la sélection correpond à la langue choisie pour le design en cours).<text:line-break/><text:line-break/>
C <text:span text:style-name="Strong_20_Emphasis">Changer le thème</text:span> : liste des thèmes disponibles.<text:line-break/><text:line-break/>
D <text:span text:style-name="Strong_20_Emphasis">Cloner à partir d'un thème</text:span> : permet d'appliquer le design d'un thème sur le thème en cours.<text:line-break/><text:line-break/>
E <text:span text:style-name="Strong_20_Emphasis">Menu des templates</text:span> : permet de gérer le design des template.<text:line-break/><text:line-break/>
F <text:span text:style-name="Strong_20_Emphasis">Fenêtres de paramètres</text:span> : permet de gérer le design des formulaires.<text:line-break/><text:line-break/>
G <text:span text:style-name="Strong_20_Emphasis">Sauvegarder</text:span> : sauvegarde les modifications.<text:line-break/><text:line-break/>
H <text:span text:style-name="Strong_20_Emphasis">Retour</text:span> : permet de revenir à l'élément précédent.</text:p>
          </table:table-cell>
          <table:table-cell office:value-type="string" table:style-name="tablecell">
            <text:p text:style-name="tablealignleft">I <text:span text:style-name="Strong_20_Emphasis">Modifier</text:span> : permet de rentrer en design sur l'élément sélectionné.<text:line-break/><text:line-break/>
J <text:span text:style-name="Strong_20_Emphasis">Largeur de la zone de design</text:span> : largeur du container de l'élément designé.<text:line-break/><text:line-break/>
K <text:span text:style-name="Strong_20_Emphasis">Hauteur de la zone de design</text:span> : hauteur du container de l'élément designé.<text:line-break/><text:line-break/>
L <text:span text:style-name="Strong_20_Emphasis">Thème sélectionné</text:span> : thème en cours pour l'élément designé.<text:line-break/><text:line-break/>
M <text:span text:style-name="Strong_20_Emphasis">Skin sélectionnée</text:span> : skin en cours pour l'élément designé.<text:line-break/><text:line-break/>
N <text:span text:style-name="Strong_20_Emphasis">Groupe</text:span> : groupe d'utilisateur pour lequel l'élément est designé.<text:line-break/><text:line-break/>
O <text:span text:style-name="Strong_20_Emphasis">Utilisateur</text:span> : utilisateur pour lequel l'élément est designé.<text:line-break/><text:line-break/>
P <text:span text:style-name="Strong_20_Emphasis">Paramètres</text:span> : ouvre la fenêtre de paramètres du mode design.</text:p>
          </table:table-cell>
        </table:table-row>
      </table:table>
      <text:h text:style-name="Heading_20_3" text:outline-level="3"><text:bookmark-start text:name="__RefHeading___controles_instantiables_5"/><text:bookmark-start text:name="controles_instantiables"/>Contrôles instantiables<text:bookmark-end text:name="__RefHeading___controles_instantiables_5"/><text:bookmark-end text:name="controles_instantiables"/></text:h>
      <table:table table:style-name="Table">
        <table:table-column table:style-name="odt_auto_style_table_column_3_1"/>
        <table:table-row>
          <table:table-cell office:value-type="string" table:style-name="tablecell">
            <text:p text:style-name="tablealignleft"><draw:frame draw:style-name="mediacenter" draw:name="2" text:anchor-type="paragraph" draw:z-index="2" svg:width="6.7997916666667cm" style:rel-width="100%" svg:height="11.27125cm" style:rel-height="scale"><draw:image xlink:href="Pictures/922b009fca32827c36adc90878e70689.png" xlink:type="simple" xlink:show="embed" xlink:actuate="onLoad"/></draw:frame>


Liste des contrôles instantiables

</text:p>
          </table:table-cell>
          <text:p text:style-name="Text_20_body">La liste des <text:span text:style-name="Strong_20_Emphasis">contrôles instantiables</text:span> regroupe les types de contrôles qu'il est possible d'ajouter à l'élément en cours de design.<text:line-break/><text:line-break/>

A <text:span text:style-name="Strong_20_Emphasis">Zone de recherche</text:span> : permet de rechercher un élément dans la liste par son type.<text:line-break/><text:line-break/>
B <text:span text:style-name="Strong_20_Emphasis">Type du contrôle</text:span>.<text:line-break/><text:line-break/>
C <text:span text:style-name="Strong_20_Emphasis">Bouton ajouter</text:span> : permet d'ajouter un contrôle du type sélectionné.<text:line-break/><text:line-break/>
D <text:span text:style-name="Strong_20_Emphasis">Aide</text:span> : affiche une <text:span text:style-name="Strong_20_Emphasis">description du contrôle</text:span>.

Lorsqu'un nouveau type de contrôle est ajouté, une fenêtre apparait dans lequel le nom du contrôle peut être renseigner. Une fois que le nom est renseigné, le nouveau contrôle apparait dans la liste des <text:a xlink:type="simple" xlink:href="#__RefHeading___controles_disponibles_6" text:style-name="Local_20_link" text:visited-style-name="Visited_20_Local_20_Link">contrôles disponibles</text:a>.</text:p>
        </table:table-row>
      </table:table>
      <text:p text:style-name="Text_20_body">Le nom d'un contrôle doit être <text:span text:style-name="Strong_20_Emphasis">unique</text:span> dans la page.
</text:p>
      <text:h text:style-name="Heading_20_3" text:outline-level="3"><text:bookmark-start text:name="__RefHeading___controles_disponibles_6"/><text:bookmark-start text:name="controles_disponibles"/>Contrôles disponibles<text:bookmark-end text:name="__RefHeading___controles_disponibles_6"/><text:bookmark-end text:name="controles_disponibles"/></text:h>
      <table:table table:style-name="Table">
        <table:table-column table:style-name="odt_auto_style_table_column_4_1"/>
        <table:table-row>
          <table:table-cell office:value-type="string" table:style-name="tablecell">
            <text:p text:style-name="tablealignleft"><draw:frame draw:style-name="mediacenter" draw:name="3" text:anchor-type="paragraph" draw:z-index="3" svg:width="6.8527083333333cm" style:rel-width="100%" svg:height="12.726458333333cm" style:rel-height="scale"><draw:image xlink:href="Pictures/ffd1f1bce2d738a52d4c68f56873cd2d.png" xlink:type="simple" xlink:show="embed" xlink:actuate="onLoad"/></draw:frame>


Liste des contrôles disponibles

</text:p>
          </table:table-cell>
          <text:p text:style-name="Text_20_body">La liste des <text:span text:style-name="Strong_20_Emphasis">contrôles disponibles</text:span> regroupe les contrôles créés et qui ne sont pas encore ajoutés à l'élément en cours de design.<text:line-break/><text:line-break/>

A <text:span text:style-name="Strong_20_Emphasis">Glyph</text:span> : image représentant le type du contrôle.<text:line-break/><text:line-break/>
B <text:span text:style-name="Strong_20_Emphasis">Nom</text:span> : nom donné au contrôle lors de sa création.<text:line-break/><text:line-break/>
C <text:span text:style-name="Strong_20_Emphasis">Bouton Supprimer</text:span> : permet de supprimer un contrôle.
</text:p>
        </table:table-row>
      </table:table>
      <text:p text:style-name="Text_20_body">La liste des <text:span text:style-name="Strong_20_Emphasis">contrôles</text:span> disponibles est commune entre les différents thèmes de l'élément designé. Si un contrôle disponible est supprimé pour un thème, il sera indisponible dans tous les autres thèmes.
</text:p>
      <text:h text:style-name="Heading_20_3" text:outline-level="3"><text:bookmark-start text:name="__RefHeading___arborescence_7"/><text:bookmark-start text:name="arborescence"/>Arborescence<text:bookmark-end text:name="__RefHeading___arborescence_7"/><text:bookmark-end text:name="arborescence"/></text:h>
      <table:table table:style-name="Table">
        <table:table-column table:style-name="odt_auto_style_table_column_5_1"/>
        <table:table-row>
          <table:table-cell office:value-type="string" table:style-name="tablecell">
            <text:p text:style-name="tablealignleft"><draw:frame draw:style-name="mediacenter" draw:name="4" text:anchor-type="paragraph" draw:z-index="4" svg:width="7.3554166666667cm" style:rel-width="100%" svg:height="12.752916666667cm" style:rel-height="scale"><draw:image xlink:href="Pictures/d0c82e4f3eaede4bf9f06c742dbd1a78.png" xlink:type="simple" xlink:show="embed" xlink:actuate="onLoad"/></draw:frame>


Arborescence de l'élément

</text:p>
          </table:table-cell>
          <text:p text:style-name="Text_20_body">L'<text:span text:style-name="Strong_20_Emphasis">arborescence de l'élément</text:span> représente la structure qui constitue l'élément en cours de design. Cette structure est composée de <text:span text:style-name="Strong_20_Emphasis">groupes</text:span> imbriquables et d'<text:span text:style-name="Strong_20_Emphasis">items</text:span> contenant les <text:span text:style-name="Strong_20_Emphasis">contrôles</text:span>. Elle contient également des <text:span text:style-name="Strong_20_Emphasis">éléments annexes</text:span> tels que des séparateurs, des légendes…

A <text:span text:style-name="Strong_20_Emphasis">Boutons déplacer vers le haut/bas</text:span> : déplace l'élément sélectionné dans la liste dans la direction choisie.<text:line-break/><text:line-break/>
B <text:span text:style-name="Strong_20_Emphasis">Ajouter un groupe</text:span> : ajoute un groupe dans l'arborescence.<text:line-break/><text:line-break/>
C <text:span text:style-name="Strong_20_Emphasis">Ajouter un élément annexe</text:span> : permet d'ajouter des séparateurs, des légendes…<text:line-break/><text:line-break/>
D <text:span text:style-name="Strong_20_Emphasis">Supprimer un élément</text:span> : retire l'élément de l'arborescence.<text:line-break/><text:line-break/>
E <text:span text:style-name="Strong_20_Emphasis">Structure</text:span> : représente la structure de l'élément designé.
</text:p>
        </table:table-row>
      </table:table>
      <text:p text:style-name="Text_20_body">Toutes les modifications effectuées dans l'arborescence de l'élément sont instantanément répertcutées dans l'<text:a xlink:type="simple" xlink:href="#__RefHeading___visualisation_du_design_9" text:style-name="Local_20_link" text:visited-style-name="Visited_20_Local_20_Link">élément en cours de design</text:a>. 
</text:p>
      <text:h text:style-name="Heading_20_3" text:outline-level="3"><text:bookmark-start text:name="__RefHeading___proprietes_8"/><text:bookmark-start text:name="proprietes"/>Propriétés<text:bookmark-end text:name="__RefHeading___proprietes_8"/><text:bookmark-end text:name="proprietes"/></text:h>
      <table:table table:style-name="Table">
        <table:table-column table:style-name="odt_auto_style_table_column_6_1"/>
        <table:table-row>
          <table:table-cell office:value-type="string" table:style-name="tablecell">
            <text:p text:style-name="tablealignleft"><draw:frame draw:style-name="mediacenter" draw:name="5" text:anchor-type="paragraph" draw:z-index="5" svg:width="8.3608333333333cm" style:rel-width="100%" svg:height="15.980833333333cm" style:rel-height="scale"><draw:image xlink:href="Pictures/754f5b92218e069a201cf8c0b2747c9d.png" xlink:type="simple" xlink:show="embed" xlink:actuate="onLoad"/></draw:frame>


Propriétés de l'élément sélectionné

</text:p>
          </table:table-cell>
          <text:p text:style-name="Text_20_body">La liste des <text:span text:style-name="Strong_20_Emphasis">propriétés</text:span> de l'élément sélectionné est affichée dans la partie droite (initialement) de la fenêtre du Mode Design.

A <text:span text:style-name="Strong_20_Emphasis">Nom de l'élément sélectionné</text:span> : nom de l'élément sélectionné dans l'<text:a xlink:type="simple" xlink:href="#__RefHeading___arborescence_7" text:style-name="Local_20_link" text:visited-style-name="Visited_20_Local_20_Link">arborescence de l'élément</text:a>.<text:line-break/><text:line-break/>
B <text:span text:style-name="Strong_20_Emphasis">Catégorie</text:span> : catégorie de la propriété.<text:line-break/><text:line-break/>
C <text:span text:style-name="Strong_20_Emphasis">Nom de la propriété</text:span>.<text:line-break/><text:line-break/>
D <text:span text:style-name="Strong_20_Emphasis">Valeur de la propriété</text:span>.
</text:p>
        </table:table-row>
      </table:table>
      <text:p text:style-name="Text_20_body">Pour afficher une <text:span text:style-name="Strong_20_Emphasis">description</text:span> de la propriété, placer le curseur de la souris sur le <text:span text:style-name="Strong_20_Emphasis">nom de la propriété</text:span>, une <text:span text:style-name="Strong_20_Emphasis">bulle d'aide</text:span> apparaît contenant une description.
La plupart du temps, la <text:span text:style-name="Strong_20_Emphasis">modification</text:span> d'une propriété d'un élément aura un impact visuel sur l'<text:a xlink:type="simple" xlink:href="#__RefHeading___visualisation_du_design_9" text:style-name="Local_20_link" text:visited-style-name="Visited_20_Local_20_Link">élément en cours de design</text:a>. Néanmoins, certaines propriétés ne modifient pas directement l'aspect de l'élément en question.
</text:p>
      <text:h text:style-name="Heading_20_3" text:outline-level="3"><text:bookmark-start text:name="__RefHeading___visualisation_du_design_9"/><text:bookmark-start text:name="visualisation_du_design"/>Visualisation du design<text:bookmark-end text:name="__RefHeading___visualisation_du_design_9"/><text:bookmark-end text:name="visualisation_du_design"/></text:h>
      <text:p text:style-name="Text_20_body">Les <text:span text:style-name="Strong_20_Emphasis">contrôles</text:span> et les modifications apportées aux <text:span text:style-name="Strong_20_Emphasis">propriétés</text:span> sont visibles dans la zone de <text:span text:style-name="Strong_20_Emphasis">visualisation du design</text:span>. Cette zone est également interactive, les éléments peuvent être <text:span text:style-name="Strong_20_Emphasis">sélectionnés</text:span>, <text:span text:style-name="Strong_20_Emphasis">réorganisés</text:span> et <text:span text:style-name="Strong_20_Emphasis">redimensionnés</text:span>.<text:line-break/><text:line-break/></text:p>
      <text:p text:style-name="Text_20_body"><draw:frame draw:style-name="mediacenter" draw:name="6" text:anchor-type="paragraph" draw:z-index="6" svg:width="34.792708333333cm" style:rel-width="100%" svg:height="21.166666666667cm" style:rel-height="scale"><draw:image xlink:href="Pictures/885435055c4640ad338a71d456e2f509.png" xlink:type="simple" xlink:show="embed" xlink:actuate="onLoad"/></draw:frame>


Zone de visualisation du design


A <text:span text:style-name="Strong_20_Emphasis">Elément non sélectionné</text:span>.<text:line-break/><text:line-break/>
B <text:span text:style-name="Strong_20_Emphasis">Elément sélectionné</text:span> : l'élément sélectionné est coloré en bleu.
</text:p>
      <text:p text:style-name="Text_20_body">Les actions, telle que la sélection d'un élément, dans la zone de visualisation du design provoquent un raffraîchissement des informations dans l'<text:a xlink:type="simple" xlink:href="#__RefHeading___arborescence_7" text:style-name="Local_20_link" text:visited-style-name="Visited_20_Local_20_Link">arborescence de l'élément</text:a> et sur les <text:a xlink:type="simple" xlink:href="#__RefHeading___proprietes_8" text:style-name="Local_20_link" text:visited-style-name="Visited_20_Local_20_Link">propriétés</text:a> affichées.
</text:p>
      <text:h text:style-name="Heading_20_2" text:outline-level="2"><text:bookmark-start text:name="__RefHeading___navigation_10"/><text:bookmark-start text:name="navigation"/>Navigation<text:bookmark-end text:name="__RefHeading___navigation_10"/><text:bookmark-end text:name="navigation"/></text:h>
      <text:p text:style-name="Text_20_body">Le mode design permet de personnaliser des éléments comme les <text:a xlink:type="simple" xlink:href="https://wiki.atysxe.analys-informatique.com/doku.php?id=wiki:application:modulepage#pages" text:style-name="Internet_20_link" text:visited-style-name="Visited_20_Internet_20_Link">pages</text:a>, les <text:a xlink:type="simple" xlink:href="https://wiki.atysxe.analys-informatique.com/doku.php?id=wiki:application:architecture#widgets" text:style-name="Internet_20_link" text:visited-style-name="Visited_20_Internet_20_Link">widgets</text:a>, les templates… Lorsqu'un élément, par exemple une page, contient d'autres éléments personnalisables, il est possible de rentrer en design sur ces éléments.</text:p>
      <text:p text:style-name="Text_20_body">Pour <text:span text:style-name="Strong_20_Emphasis">entrer en design</text:span> et modifier un <text:span text:style-name="Strong_20_Emphasis">élément</text:span> contenu dans l'élément actuellement en cours de design, il existe plusieurs solutions :</text:p>
      <text:list text:style-name="List_20_1" text:continue-numbering="false">
        <text:list-item>
          <text:p text:style-name="List_20_1_Content_First"> Effectuer un <text:span text:style-name="Strong_20_Emphasis">double clic</text:span> sur l'élément visé dans la <text:a xlink:type="simple" xlink:href="#__RefHeading___visualisation_du_design_9" text:style-name="Local_20_link" text:visited-style-name="Visited_20_Local_20_Link">zone de visualisation du design</text:a>.</text:p>
        </text:list-item>
        <text:list-item>
          <text:p text:style-name="List_20_1_Content"> Effectuer un <text:span text:style-name="Strong_20_Emphasis">double clic</text:span> sur l'élément visé dans l'<text:a xlink:type="simple" xlink:href="#__RefHeading___arborescence_7" text:style-name="Local_20_link" text:visited-style-name="Visited_20_Local_20_Link">arborescence de l'élément</text:a>.</text:p>
        </text:list-item>
        <text:list-item>
          <text:p text:style-name="List_20_1_Content_Last"> Sélectionner l'élément visé dans l'<text:a xlink:type="simple" xlink:href="#__RefHeading___arborescence_7" text:style-name="Local_20_link" text:visited-style-name="Visited_20_Local_20_Link">arborescence de l'élément</text:a>, puis cliquer sur le bouton <text:span text:style-name="Strong_20_Emphasis">Modifier</text:span> de la <text:a xlink:type="simple" xlink:href="#__RefHeading___zone_d_actions_4" text:style-name="Local_20_link" text:visited-style-name="Visited_20_Local_20_Link">zone d'actions</text:a>.</text:p>
        </text:list-item>
      </text:list>
      <text:p text:style-name="Text_20_body">L'environnement se recharge et reflète alors les informations du nouvel élément designé. Ce mécanisme peut être appliqué à nouveau sur le nouvel élément designé, s'il contient lui même des éléments personnalisables.</text:p>
      <text:p text:style-name="Text_20_body">Pour revenir à l'élément précédent, il suffit de cliquer sur le bouton <text:span text:style-name="Strong_20_Emphasis">Retour</text:span> de la <text:a xlink:type="simple" xlink:href="#__RefHeading___zone_d_actions_4" text:style-name="Local_20_link" text:visited-style-name="Visited_20_Local_20_Link">zone d'actions</text:a>.</text:p>
      <text:p text:style-name="Text_20_body"><draw:frame draw:style-name="media" draw:name="7" text:anchor-type="as-char" draw:z-index="7" svg:width="10.63625cm" svg:height="0.47625cm"><draw:image xlink:href="Pictures/12e8d919da0cc2e67c7f3dcffff20911.png" xlink:type="simple" xlink:show="embed" xlink:actuate="onLoad"/></draw:frame>
Pour revenir à un élément en particulier, cliquer sur le nom de l'élément dans la zone contenant le <text:span text:style-name="Strong_20_Emphasis">chemin d'accès de l'élément</text:span>, située sous la <text:a xlink:type="simple" xlink:href="#__RefHeading___zone_d_actions_4" text:style-name="Local_20_link" text:visited-style-name="Visited_20_Local_20_Link">zone d'actions</text:a>.</text:p>
      <text:h text:style-name="Heading_20_2" text:outline-level="2"><text:bookmark-start text:name="__RefHeading___parametres_11"/><text:bookmark-start text:name="parametres"/>Paramètres<text:bookmark-end text:name="__RefHeading___parametres_11"/><text:bookmark-end text:name="parametres"/></text:h>
      <text:p text:style-name="Text_20_body">Le mode design peut être <text:span text:style-name="Strong_20_Emphasis">paramétré</text:span> dans le but de réaliser un design pour un <text:span text:style-name="Strong_20_Emphasis">groupe d'utilisateur</text:span> et / ou un <text:span text:style-name="Strong_20_Emphasis">utilisateur</text:span> en particulier. Cela implique que des utilisateurs, ayant des rôles différents dans l'application, peuvent avoir des pages différentes pour un même module (exemple : les tableaux de bord). D'autres paramètres tels que la <text:span text:style-name="Strong_20_Emphasis">langue</text:span> ou la <text:span text:style-name="Strong_20_Emphasis">skin</text:span> peuvent aussi être modifiés.<text:line-break/><text:line-break/></text:p>
      <text:p text:style-name="Text_20_body">Pour accéder à la fenêtre de paramétrage, cliquer le bouton <text:span text:style-name="Strong_20_Emphasis">Paramètres</text:span> situé dans la <text:a xlink:type="simple" xlink:href="#__RefHeading___zone_d_actions_4" text:style-name="Local_20_link" text:visited-style-name="Visited_20_Local_20_Link">zone d'actions</text:a>.<text:line-break/><text:line-break/></text:p>
      <text:p text:style-name="Text_20_body"><draw:frame draw:style-name="mediacenter" draw:name="8" text:anchor-type="paragraph" draw:z-index="8" svg:width="17.250833333333cm" style:rel-width="100%" svg:height="14.340416666667cm" style:rel-height="scale"><draw:image xlink:href="Pictures/68ed93ac0180cea3701f98e3e599ce13.png" xlink:type="simple" xlink:show="embed" xlink:actuate="onLoad"/></draw:frame>


Fenêtre de paramétrage du mode design

</text:p>
      <table:table table:style-name="Table">
        <table:table-column table:style-name="odt_auto_style_table_column_7_1"/>
        <table:table-column table:style-name="odt_auto_style_table_column_7_2"/>
        <table:table-row>
          <table:table-cell office:value-type="string" table:style-name="tablecell">
            <text:p text:style-name="tablealignleft">A <text:span text:style-name="Strong_20_Emphasis">Langue par défaut</text:span> : langue par défaut de l'application.<text:line-break/><text:line-break/>
B <text:span text:style-name="Strong_20_Emphasis">Thème par défaut</text:span> : thème par défaut de l'application.<text:line-break/><text:line-break/>
C <text:span text:style-name="Strong_20_Emphasis">Skin par défaut</text:span> : skin par défaut de l'application.<text:line-break/><text:line-break/>
D <text:span text:style-name="Strong_20_Emphasis">Dossier des préférences</text:span>.<text:line-break/><text:line-break/>
E <text:span text:style-name="Strong_20_Emphasis">Dossier des catalogues</text:span>.</text:p>
          </table:table-cell>
          <table:table-cell office:value-type="string" table:style-name="tablecell">
            <text:p text:style-name="tablealignleft">F <text:span text:style-name="Strong_20_Emphasis">Dossier des images</text:span>.<text:line-break/><text:line-break/>
G <text:span text:style-name="Strong_20_Emphasis">Dossier des styles</text:span>.<text:line-break/><text:line-break/>
H <text:span text:style-name="Strong_20_Emphasis">Groupe</text:span> : groupe pour lequel le design est réalisé.<text:line-break/><text:line-break/>
I <text:span text:style-name="Strong_20_Emphasis">Utilisateur</text:span> : utilisateur pour lequel le design est réalisé.<text:line-break/><text:line-break/>
J <text:span text:style-name="Strong_20_Emphasis">Skin</text:span> : skin utilisée pour le design (détermine les images et les styles disponibles).</text:p>
          </table:table-cell>
        </table:table-row>
      </table:table>
      <text:p text:style-name="Text_20_body">Pour paramétrer le design pour un utilsateur, il faut en amont sélectionner le groupe dans lequel se trouve l'utilisateur dans la fenêtre de paramétrage.
</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27:18</meta:creation-date>
    <dc:creator>Generated</dc:creator>
    <dc:date>2026-08-13T22::27:18</dc:date>
    <dc:language>en-US</dc:language>
    <meta:editing-cycles>1</meta:editing-cycles>
    <meta:editing-duration>PT0S</meta:editing-duration>
    <dc:title>wiki:application:moduledesigner</dc:title>
  </office:meta>
</office:document-meta>
</file>