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64f0413da5693a3a7350f1def878356.png"/>
  <manifest:file-entry manifest:media-type="image/png" manifest:full-path="Pictures/fb2a3390ed3a89c4ed00d42576d5fe66.png"/>
  <manifest:file-entry manifest:media-type="image/png" manifest:full-path="Pictures/12e8d919da0cc2e67c7f3dcffff20911.png"/>
  <manifest:file-entry manifest:media-type="image/png" manifest:full-path="Pictures/71e84304b46f98f94df0db91ec8d38d5.png"/>
  <manifest:file-entry manifest:media-type="image/png" manifest:full-path="Pictures/78be920bd0d1c9bb4ed0ffeb03b02e4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application:moduledesigner_form"/><text:bookmark-start text:name="__RefHeading___formulaires_1"/><text:bookmark-start text:name="formulaires"/>Formulaires<text:bookmark-end text:name="__RefHeading___formulaires_1"/><text:bookmark-end text:name="formulaires"/></text:h>
      <text:p text:style-name="Text_20_body">Les <text:span text:style-name="Strong_20_Emphasis">formulaires</text:span> sont des composants, similaires aux <text:a xlink:type="simple" xlink:href="https://wiki.atysxe.analys-informatique.com/doku.php?id=wiki:application:architecture#widgets" text:style-name="Internet_20_link" text:visited-style-name="Visited_20_Internet_20_Link">widgets</text:a> , contenus dans une fenêtre flottante et utilisés pour la saisie de valeurs de <text:span text:style-name="Strong_20_Emphasis">paramètres</text:span> lors du lancement de <text:span text:style-name="Strong_20_Emphasis">traitements</text:span> ou d'<text:span text:style-name="Strong_20_Emphasis">éditions</text:span>.
</text:p>
      <text:h text:style-name="Heading_20_2" text:outline-level="2"><text:bookmark-start text:name="__RefHeading___acceder_au_mode_design_2"/><text:bookmark-start text:name="acceder_au_mode_design"/>Accéder au Mode Design<text:bookmark-end text:name="__RefHeading___acceder_au_mode_design_2"/><text:bookmark-end text:name="acceder_au_mode_design"/></text:h>
      <text:p text:style-name="Text_20_body">Le <text:span text:style-name="Strong_20_Emphasis">mode design</text:span> est accessible depuis :</text:p>
      <text:list text:style-name="List_20_1" text:continue-numbering="false">
        <text:list-item>
          <text:p text:style-name="List_20_1_Content_First"> Le <text:a xlink:type="simple" xlink:href="https://wiki.atysxe.analys-informatique.com/doku.php?id=wiki:application:menus#menu_principal" text:style-name="Internet_20_link" text:visited-style-name="Visited_20_Internet_20_Link">menu principal</text:a>  (initialement dans la catégorie <text:span text:style-name="Strong_20_Emphasis">Paramétrages</text:span>).<text:line-break/><text:line-break/></text:p>
        </text:list-item>
        <text:list-item>
          <text:p text:style-name="List_20_1_Content"> Un raccourcis d'une <text:a xlink:type="simple" xlink:href="https://wiki.atysxe.analys-informatique.com/doku.php?id=wiki:application:menus#barres_de_navigations_personnalisees" text:style-name="Internet_20_link" text:visited-style-name="Visited_20_Internet_20_Link">navigation personnalisée</text:a> , s'il a été paramétré.<text:line-break/><text:line-break/></text:p>
        </text:list-item>
        <text:list-item>
          <text:p text:style-name="List_20_1_Content_Last"> Un clic sur le bouton <text:span text:style-name="Strong_20_Emphasis">Designer le type de page</text:span> du <text:a xlink:type="simple" xlink:href="https://wiki.atysxe.analys-informatique.com/doku.php?id=wiki:application:modulepage#page_manager" text:style-name="Internet_20_link" text:visited-style-name="Visited_20_Internet_20_Link">Page Manager</text:a> .</text:p>
        </text:list-item>
      </text:list>
      <text:p text:style-name="Text_20_body">L'ouverture du <text:span text:style-name="Strong_20_Emphasis">Mode Design</text:span> via le page manager lance le design sur le type de page de la page actuellement sélectionnée dans le page manager.
L'accès au <text:span text:style-name="Strong_20_Emphasis">mode design</text:span> nécessite des droits administrateurs.
</text:p>
      <text:h text:style-name="Heading_20_2" text:outline-level="2"><text:bookmark-start text:name="__RefHeading___selection_des_parametres_3"/><text:bookmark-start text:name="selection_des_parametres"/>Sélection des paramètres<text:bookmark-end text:name="__RefHeading___selection_des_parametres_3"/><text:bookmark-end text:name="selection_des_parametres"/></text:h>
      <text:h text:style-name="Heading_20_3" text:outline-level="3"><text:bookmark-start text:name="__RefHeading___langue_4"/><text:bookmark-start text:name="langue"/>Langue<text:bookmark-end text:name="__RefHeading___langue_4"/><text:bookmark-end text:name="langue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tablealignleft"><draw:frame draw:style-name="mediacenter" draw:name="0" text:anchor-type="paragraph" draw:z-index="0" svg:width="7.540625cm" style:rel-width="100%" svg:height="1.666875cm" style:rel-height="scale"><draw:image xlink:href="Pictures/464f0413da5693a3a7350f1def878356.png" xlink:type="simple" xlink:show="embed" xlink:actuate="onLoad"/></draw:frame>


Sélection de la langue

</text:p>
          </table:table-cell>
          <text:p text:style-name="Text_20_body">Dans la <text:a xlink:type="simple" xlink:href="https://wiki.atysxe.analys-informatique.com/doku.php?id=wiki:application:moduledesigner#fenetre_de_design" text:style-name="Internet_20_link" text:visited-style-name="Visited_20_Internet_20_Link">fenêtre de design</text:a> , la sélection de la <text:a xlink:type="simple" xlink:href="https://wiki.atysxe.analys-informatique.com/doku.php?id=wiki:application:designparams#notion_de_langue" text:style-name="Internet_20_link" text:visited-style-name="Visited_20_Internet_20_Link">langue</text:a>  permet de choisir la langue pour laquelle la page sera personnalisée.<text:line-break/><text:line-break/>Lorsque cette valeur est modifiée, la fenêtre de design se recharge avec la page de la langue sélectionnée.</text:p>
        </table:table-row>
      </table:table>
      <text:p text:style-name="Text_20_body">Lorsque la <text:span text:style-name="Strong_20_Emphasis">langue</text:span> est modifiée, si aucune page n'existe dans la nouvelle langue sélectionnée, la page de la <text:a xlink:type="simple" xlink:href="https://wiki.atysxe.analys-informatique.com/doku.php?id=wiki:application:designparams#valeurs_par_defaut" text:style-name="Internet_20_link" text:visited-style-name="Visited_20_Internet_20_Link">langue par défaut</text:a>  est chargée. Les modifications seront enregistrées dans la langue sélectionnée.
</text:p>
      <text:h text:style-name="Heading_20_3" text:outline-level="3"><text:bookmark-start text:name="__RefHeading___theme_5"/><text:bookmark-start text:name="theme"/>Thème<text:bookmark-end text:name="__RefHeading___theme_5"/><text:bookmark-end text:name="theme"/></text:h>
      <table:table table:style-name="Table">
        <table:table-column table:style-name="odt_auto_style_table_column_2_1"/>
        <table:table-row>
          <table:table-cell office:value-type="string" table:style-name="tablecell">
            <text:p text:style-name="tablealignleft"><draw:frame draw:style-name="mediacenter" draw:name="1" text:anchor-type="paragraph" draw:z-index="1" svg:width="4.6302083333333cm" style:rel-width="100%" svg:height="8.4666666666667cm" style:rel-height="scale"><draw:image xlink:href="Pictures/fb2a3390ed3a89c4ed00d42576d5fe66.png" xlink:type="simple" xlink:show="embed" xlink:actuate="onLoad"/></draw:frame>


Sélection du thème

</text:p>
          </table:table-cell>
          <text:p text:style-name="Text_20_body">Dans la <text:a xlink:type="simple" xlink:href="https://wiki.atysxe.analys-informatique.com/doku.php?id=wiki:application:moduledesigner#fenetre_de_design" text:style-name="Internet_20_link" text:visited-style-name="Visited_20_Internet_20_Link">fenêtre de design</text:a> , la sélection du <text:a xlink:type="simple" xlink:href="https://wiki.atysxe.analys-informatique.com/doku.php?id=wiki:application:designparams#notion_de_theme" text:style-name="Internet_20_link" text:visited-style-name="Visited_20_Internet_20_Link">thème</text:a>  permet de choisir le type de périphérique pour lequel la page est personnalisée.<text:line-break/><text:line-break/>Lorsque cette valeur est modifiée, la fenêtre de design se recharge avec la page du thème sélectionné.</text:p>
        </table:table-row>
      </table:table>
      <text:p text:style-name="Text_20_body">Lorsque le <text:span text:style-name="Strong_20_Emphasis">thème</text:span> est modifié, si aucune page n'existe dans le nouveau thème sélectionné, la page du <text:a xlink:type="simple" xlink:href="https://wiki.atysxe.analys-informatique.com/doku.php?id=wiki:application:designparams#valeurs_par_defaut" text:style-name="Internet_20_link" text:visited-style-name="Visited_20_Internet_20_Link">thème par défaut</text:a>  est chargée. Les modifications seront enregistrées dans le thème sélectionné.
</text:p>
      <text:h text:style-name="Heading_20_2" text:outline-level="2"><text:bookmark-start text:name="__RefHeading___rappels_sur_la_navigation_6"/><text:bookmark-start text:name="rappels_sur_la_navigation"/>Rappels sur la Navigation<text:bookmark-end text:name="__RefHeading___rappels_sur_la_navigation_6"/><text:bookmark-end text:name="rappels_sur_la_navigation"/></text:h>
      <text:p text:style-name="Text_20_body">Le mode design permet de personnaliser des éléments comme les <text:a xlink:type="simple" xlink:href="https://wiki.atysxe.analys-informatique.com/doku.php?id=wiki:application:modulepage#pages" text:style-name="Internet_20_link" text:visited-style-name="Visited_20_Internet_20_Link">pages</text:a> , les <text:a xlink:type="simple" xlink:href="https://wiki.atysxe.analys-informatique.com/doku.php?id=wiki:application:architecture#widgets" text:style-name="Internet_20_link" text:visited-style-name="Visited_20_Internet_20_Link">widgets</text:a> , les <text:a xlink:type="simple" xlink:href="https://wiki.atysxe.analys-informatique.com/doku.php?id=wiki:application:moduledesigner_template" text:style-name="Internet_20_link" text:visited-style-name="Visited_20_Internet_20_Link">templates</text:a> … Lorsqu'un élément, par exemple une page, contient d'autres éléments personnalisables, il est possible de rentrer en design sur ces éléments.</text:p>
      <text:p text:style-name="Text_20_body">Pour <text:span text:style-name="Strong_20_Emphasis">entrer en design</text:span> et modifier un <text:span text:style-name="Strong_20_Emphasis">élément</text:span> contenu dans l'élément actuellement en cours de design, il existe plusieurs solutions :</text:p>
      <text:list text:style-name="List_20_1" text:continue-numbering="false">
        <text:list-item>
          <text:p text:style-name="List_20_1_Content_First"> Effectuer un <text:span text:style-name="Strong_20_Emphasis">double clic</text:span> sur l'élément visé dans la <text:a xlink:type="simple" xlink:href="https://wiki.atysxe.analys-informatique.com/doku.php?id=wiki:application:moduledesigner#visualisation_du_design" text:style-name="Internet_20_link" text:visited-style-name="Visited_20_Internet_20_Link">zone de visualisation du design</text:a> .</text:p>
        </text:list-item>
        <text:list-item>
          <text:p text:style-name="List_20_1_Content"> Effectuer un <text:span text:style-name="Strong_20_Emphasis">double clic</text:span> sur l'élément visé dans l'<text:a xlink:type="simple" xlink:href="https://wiki.atysxe.analys-informatique.com/doku.php?id=wiki:application:moduledesigner#arborescence" text:style-name="Internet_20_link" text:visited-style-name="Visited_20_Internet_20_Link">arborescence de l'élément</text:a> .</text:p>
        </text:list-item>
        <text:list-item>
          <text:p text:style-name="List_20_1_Content_Last"> Sélectionner l'élément visé dans l'<text:a xlink:type="simple" xlink:href="https://wiki.atysxe.analys-informatique.com/doku.php?id=wiki:application:moduledesigner#arborescence" text:style-name="Internet_20_link" text:visited-style-name="Visited_20_Internet_20_Link">arborescence de l'élément</text:a> , puis cliquer sur le bouton <text:span text:style-name="Strong_20_Emphasis">Modifier</text:span> de la <text:a xlink:type="simple" xlink:href="https://wiki.atysxe.analys-informatique.com/doku.php?id=wiki:application:moduledesigner#zone_d_actions" text:style-name="Internet_20_link" text:visited-style-name="Visited_20_Internet_20_Link">zone d'actions</text:a> .</text:p>
        </text:list-item>
      </text:list>
      <text:p text:style-name="Text_20_body">L'environnement se recharge et reflète alors les informations du nouvel élément designé. Ce mécanisme peut être appliqué à nouveau sur le nouvel élément designé, s'il contient lui même des éléments personnalisables.</text:p>
      <text:p text:style-name="Text_20_body">Pour revenir à l'élément précédent, il suffit de cliquer sur le bouton <text:span text:style-name="Strong_20_Emphasis">Retour</text:span> de la <text:a xlink:type="simple" xlink:href="https://wiki.atysxe.analys-informatique.com/doku.php?id=wiki:application:moduledesigner#zone_d_actions" text:style-name="Internet_20_link" text:visited-style-name="Visited_20_Internet_20_Link">zone d'actions</text:a> .</text:p>
      <text:p text:style-name="Text_20_body"><draw:frame draw:style-name="media" draw:name="2" text:anchor-type="as-char" draw:z-index="2" svg:width="10.63625cm" svg:height="0.47625cm"><draw:image xlink:href="Pictures/12e8d919da0cc2e67c7f3dcffff20911.png" xlink:type="simple" xlink:show="embed" xlink:actuate="onLoad"/></draw:frame>
Pour revenir à un élément en particulier, cliquer sur le nom de l'élément dans la zone contenant le <text:span text:style-name="Strong_20_Emphasis">chemin d'accès de l'élément</text:span>, située sous la <text:a xlink:type="simple" xlink:href="https://wiki.atysxe.analys-informatique.com/doku.php?id=wiki:application:moduledesigner#zone_d_actions" text:style-name="Internet_20_link" text:visited-style-name="Visited_20_Internet_20_Link">zone d'actions</text:a> .</text:p>
      <text:h text:style-name="Heading_20_2" text:outline-level="2"><text:bookmark-start text:name="__RefHeading___gestion_des_formulaires_7"/><text:bookmark-start text:name="gestion_des_formulaires"/>Gestion des formulaires<text:bookmark-end text:name="__RefHeading___gestion_des_formulaires_7"/><text:bookmark-end text:name="gestion_des_formulaires"/></text:h>
      <text:h text:style-name="Heading_20_3" text:outline-level="3"><text:bookmark-start text:name="__RefHeading___creermodifier_un_formulaires_8"/><text:bookmark-start text:name="creermodifier_un_formulaires"/>Créer / Modifier un formulaires<text:bookmark-end text:name="__RefHeading___creermodifier_un_formulaires_8"/><text:bookmark-end text:name="creermodifier_un_formulaires"/></text:h>
      <table:table table:style-name="Table">
        <table:table-column table:style-name="odt_auto_style_table_column_3_1"/>
        <table:table-row>
          <table:table-cell office:value-type="string" table:style-name="tablecell">
            <text:p text:style-name="tablealignleft"><draw:frame draw:style-name="mediacenter" draw:name="3" text:anchor-type="paragraph" draw:z-index="3" svg:width="6.905625cm" style:rel-width="100%" svg:height="4.5772916666667cm" style:rel-height="scale"><draw:image xlink:href="Pictures/71e84304b46f98f94df0db91ec8d38d5.png" xlink:type="simple" xlink:show="embed" xlink:actuate="onLoad"/></draw:frame>


Créer / modifier un formulaire

</text:p>
          </table:table-cell>
          <text:p text:style-name="Text_20_body">Pour <text:span text:style-name="Strong_20_Emphasis">créer ou modifier un formulaire</text:span>, dans la <text:a xlink:type="simple" xlink:href="https://wiki.atysxe.analys-informatique.com/doku.php?id=wiki:application:moduledesigner#fenetre_de_design" text:style-name="Internet_20_link" text:visited-style-name="Visited_20_Internet_20_Link">fenêtre de design</text:a> , cliquer sur le bouton <text:span text:style-name="Strong_20_Emphasis">Fenêtres de paramètres</text:span>. Dans le sous-menu, choisir l'action désirée.</text:p>
        </table:table-row>
      </table:table>
      <text:h text:style-name="Heading_20_3" text:outline-level="3"><text:bookmark-start text:name="__RefHeading___ajouter_des_controles_9"/><text:bookmark-start text:name="ajouter_des_controles"/>Ajouter des contrôles<text:bookmark-end text:name="__RefHeading___ajouter_des_controles_9"/><text:bookmark-end text:name="ajouter_des_controles"/></text:h>
      <text:p text:style-name="Text_20_body">Il est possible d'<text:span text:style-name="Strong_20_Emphasis">ajouter des contrôles</text:span> dans les formulaires, pour celà il faut suivre la même procédure que pour les <text:a xlink:type="simple" xlink:href="https://wiki.atysxe.analys-informatique.com/doku.php?id=wiki:application:moduledesigner_page_widget#ajouter_des_controles" text:style-name="Internet_20_link" text:visited-style-name="Visited_20_Internet_20_Link">pages / widgets</text:a> .</text:p>
      <text:h text:style-name="Heading_20_3" text:outline-level="3"><text:bookmark-start text:name="__RefHeading___supprimer_des_controles_10"/><text:bookmark-start text:name="supprimer_des_controles"/>Supprimer des contrôles<text:bookmark-end text:name="__RefHeading___supprimer_des_controles_10"/><text:bookmark-end text:name="supprimer_des_controles"/></text:h>
      <text:p text:style-name="Text_20_body">La suppression des contrôles suit la même procédure que pour les <text:a xlink:type="simple" xlink:href="https://wiki.atysxe.analys-informatique.com/doku.php?id=wiki:application:moduledesigner_page_widget#supprimer_des_controles" text:style-name="Internet_20_link" text:visited-style-name="Visited_20_Internet_20_Link">pages / widgets</text:a> .</text:p>
      <text:h text:style-name="Heading_20_3" text:outline-level="3"><text:bookmark-start text:name="__RefHeading___modifier_les_proprietes_11"/><text:bookmark-start text:name="modifier_les_proprietes"/>Modifier les propriétés<text:bookmark-end text:name="__RefHeading___modifier_les_proprietes_11"/><text:bookmark-end text:name="modifier_les_proprietes"/></text:h>
      <text:p text:style-name="Text_20_body">Les <text:span text:style-name="Strong_20_Emphasis">propriétés</text:span> du contrôle sélectionné sont visibles dans la zone <text:a xlink:type="simple" xlink:href="https://wiki.atysxe.analys-informatique.com/doku.php?id=wiki:application:moduledesigner#proprietes" text:style-name="Internet_20_link" text:visited-style-name="Visited_20_Internet_20_Link">propriétés</text:a> , suivant l'élément sélectionné, les propriétés modifiables seront différentes.<text:line-break/><text:line-break/>
La modification des propriétés d'un élément permet de changer le <text:span text:style-name="Strong_20_Emphasis">comportement</text:span> et le <text:span text:style-name="Strong_20_Emphasis">rendu</text:span> de l'élément dans le formulaire. Les propriétés sont enregistrées en fonction des différents <text:a xlink:type="simple" xlink:href="https://wiki.atysxe.analys-informatique.com/doku.php?id=wiki:application:moduledesigner_page_widget#selection_des_parametres" text:style-name="Internet_20_link" text:visited-style-name="Visited_20_Internet_20_Link">paramètres</text:a>  sélectionnés dans la fenêtre de design, mais il existe un mécanisme de surcharge en fonction des groupes et des utilisateurs de l'application.<text:line-break/><text:line-break/>
Si la propriété d'un élément est modifiée au niveau du <text:a xlink:type="simple" xlink:href="https://wiki.atysxe.analys-informatique.com/doku.php?id=wiki:application:designparams#notion_de_groupe" text:style-name="Internet_20_link" text:visited-style-name="Visited_20_Internet_20_Link">groupe</text:a>  et que la même propriété du même élément n'a pas été modifiée au niveau de l'<text:a xlink:type="simple" xlink:href="https://wiki.atysxe.analys-informatique.com/doku.php?id=wiki:application:designparams#notion_d_utilisateur" text:style-name="Internet_20_link" text:visited-style-name="Visited_20_Internet_20_Link">utilisateur</text:a> , alors la propriété du groupe sera appliquée.<text:line-break/>
L'intérêt de ce mécanisme est de pouvoir personnaliser un rendu et un comportement pour un groupe, ainsi tous les utilisateurs du groupe concerné bénéficieront des modifications.</text:p>
      <text:p text:style-name="Text_20_body">Le bouton <text:span text:style-name="Strong_20_Emphasis">Reset</text:span> permet de remettre les propriétés par défaut à l'élément sélectionné.
</text:p>
      <text:h text:style-name="Heading_20_3" text:outline-level="3"><text:bookmark-start text:name="__RefHeading___reorganiser_les_elements_12"/><text:bookmark-start text:name="reorganiser_les_elements"/>Réorganiser les éléments<text:bookmark-end text:name="__RefHeading___reorganiser_les_elements_12"/><text:bookmark-end text:name="reorganiser_les_elements"/></text:h>
      <table:table table:style-name="Table">
        <table:table-column table:style-name="odt_auto_style_table_column_4_1"/>
        <table:table-row>
          <table:table-cell office:value-type="string" table:style-name="tablecell">
            <text:p text:style-name="tablealignleft"><draw:frame draw:style-name="mediacenter" draw:name="4" text:anchor-type="paragraph" draw:z-index="4" svg:width="12.885208333333cm" svg:height="5.3975cm"><draw:image xlink:href="Pictures/78be920bd0d1c9bb4ed0ffeb03b02e40.png" xlink:type="simple" xlink:show="embed" xlink:actuate="onLoad"/></draw:frame>


Modifier les alignements

</text:p>
          </table:table-cell>
          <text:p text:style-name="Text_20_body">Il est possible de modifier le <text:span text:style-name="Strong_20_Emphasis">positionnement</text:span> des contrôles dans le formulaire. Pour déplacer un contrôle, réaliser un <text:span text:style-name="Strong_20_Emphasis">glisser-déposer</text:span> depuis l'<text:a xlink:type="simple" xlink:href="https://wiki.atysxe.analys-informatique.com/doku.php?id=wiki:application:moduledesigner#arborescence" text:style-name="Internet_20_link" text:visited-style-name="Visited_20_Internet_20_Link">arborescence</text:a>  ou la zone de <text:a xlink:type="simple" xlink:href="https://wiki.atysxe.analys-informatique.com/doku.php?id=wiki:application:moduledesigner#visualisation_du_design" text:style-name="Internet_20_link" text:visited-style-name="Visited_20_Internet_20_Link">visualisation du design</text:a>  jusqu'à l'endroit désiré.<text:line-break/><text:line-break/>
Les contrôles peuvent également être <text:span text:style-name="Strong_20_Emphasis">réalignés</text:span> à l'intérieur de l'élément designé. Pour réaliser cette action, faire un clic droit sur le contrôle dans l'<text:a xlink:type="simple" xlink:href="https://wiki.atysxe.analys-informatique.com/doku.php?id=wiki:application:moduledesigner#arborescence" text:style-name="Internet_20_link" text:visited-style-name="Visited_20_Internet_20_Link">arborescence</text:a>  ou la zone de <text:a xlink:type="simple" xlink:href="https://wiki.atysxe.analys-informatique.com/doku.php?id=wiki:application:moduledesigner#visualisation_du_design" text:style-name="Internet_20_link" text:visited-style-name="Visited_20_Internet_20_Link">visualisation du design</text:a> . Dans le sous-menu, positionner la souris sur <text:span text:style-name="Strong_20_Emphasis">Alignement Horizontal</text:span> ou <text:span text:style-name="Strong_20_Emphasis">Alignement Vertical</text:span> puis choisir l'alignement désiré.</text:p>
        </table:table-row>
      </table:table>
      <text:p text:style-name="Text_20_body">Lors du clic droit sur un élément dans l'<text:a xlink:type="simple" xlink:href="https://wiki.atysxe.analys-informatique.com/doku.php?id=wiki:application:moduledesigner#arborescence" text:style-name="Internet_20_link" text:visited-style-name="Visited_20_Internet_20_Link">arborescence</text:a>  ou la zone de <text:a xlink:type="simple" xlink:href="https://wiki.atysxe.analys-informatique.com/doku.php?id=wiki:application:moduledesigner#visualisation_du_design" text:style-name="Internet_20_link" text:visited-style-name="Visited_20_Internet_20_Link">visualisation du design</text:a> , les actions contenues dans le sous-menu dépendent du type de l'élément sélectionné.
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3::16:15</meta:creation-date>
    <dc:creator>Generated</dc:creator>
    <dc:date>2026-08-13T23::16:15</dc:date>
    <dc:language>en-US</dc:language>
    <meta:editing-cycles>1</meta:editing-cycles>
    <meta:editing-duration>PT0S</meta:editing-duration>
    <dc:title>wiki:application:moduledesigner_form</dc:title>
  </office:meta>
</office:document-meta>
</file>