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0cc63994ca929cca63d7d42684b571.png"/>
  <manifest:file-entry manifest:media-type="image/png" manifest:full-path="Pictures/464f0413da5693a3a7350f1def878356.png"/>
  <manifest:file-entry manifest:media-type="image/png" manifest:full-path="Pictures/fb2a3390ed3a89c4ed00d42576d5fe66.png"/>
  <manifest:file-entry manifest:media-type="image/png" manifest:full-path="Pictures/12e8d919da0cc2e67c7f3dcffff20911.png"/>
  <manifest:file-entry manifest:media-type="image/png" manifest:full-path="Pictures/028ac3795ad24835d52f3bc75d44073a.png"/>
  <manifest:file-entry manifest:media-type="image/png" manifest:full-path="Pictures/f490ecab6b03972db533c650138a492f.png"/>
  <manifest:file-entry manifest:media-type="image/png" manifest:full-path="Pictures/d0c56852e3b670c91a2d96703ddb7605.png"/>
  <manifest:file-entry manifest:media-type="image/png" manifest:full-path="Pictures/df2b3c50c8cffbe2735ac5e2d874586e.png"/>
  <manifest:file-entry manifest:media-type="image/png" manifest:full-path="Pictures/4449d2683d5cdd9f8ae0ec9295e98166.png"/>
  <manifest:file-entry manifest:media-type="image/png" manifest:full-path="Pictures/78be920bd0d1c9bb4ed0ffeb03b02e40.png"/>
  <manifest:file-entry manifest:media-type="image/png" manifest:full-path="Pictures/b1d3f34a3b9d523c4877411942de02db.png"/>
  <manifest:file-entry manifest:media-type="image/png" manifest:full-path="Pictures/4485976a68e3d2faf05b00344a3e1311.png"/>
  <manifest:file-entry manifest:media-type="image/png" manifest:full-path="Pictures/0cb54ebbe81ddaab306ec7577645fe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moduledesigner_page_widget"/><text:bookmark-start text:name="__RefHeading___personnalisation_des_pageswidgets_1"/><text:bookmark-start text:name="personnalisation_des_pageswidgets"/>Personnalisation des pages / widgets<text:bookmark-end text:name="__RefHeading___personnalisation_des_pageswidgets_1"/><text:bookmark-end text:name="personnalisation_des_pageswidgets"/></text:h>
      <text:p text:style-name="Text_20_body">Il est possible de personnaliser l'apparence et les propriétés des éléments d'une <text:a xlink:type="simple" xlink:href="https://wiki.atysxe.analys-informatique.com/doku.php?id=wiki:application:modulepage#pages" text:style-name="Internet_20_link" text:visited-style-name="Visited_20_Internet_20_Link">page</text:a>  ou d'une <text:a xlink:type="simple" xlink:href="https://wiki.atysxe.analys-informatique.com/doku.php?id=wiki:application:architecture#widgets" text:style-name="Internet_20_link" text:visited-style-name="Visited_20_Internet_20_Link">widget</text:a> , d'ajouter de nouvelles widgets à une page ou de nouveaux contrôles à une widget, de définir des mises en pages différentes selon les <text:a xlink:type="simple" xlink:href="https://wiki.atysxe.analys-informatique.com/doku.php?id=wiki:application:designparams" text:style-name="Internet_20_link" text:visited-style-name="Visited_20_Internet_20_Link">paramètres de l'application</text:a> … Ces modifications sont possibles grâce au <text:a xlink:type="simple" xlink:href="https://wiki.atysxe.analys-informatique.com/doku.php?id=wiki:application:moduledesigner" text:style-name="Internet_20_link" text:visited-style-name="Visited_20_Internet_20_Link">Mode Design</text:a> .
</text:p>
      <text:h text:style-name="Heading_20_2" text:outline-level="2"><text:bookmark-start text:name="__RefHeading___lancement_du_mode_design_2"/><text:bookmark-start text:name="lancement_du_mode_design"/>Lancement du Mode Design<text:bookmark-end text:name="__RefHeading___lancement_du_mode_design_2"/><text:bookmark-end text:name="lancement_du_mode_design"/></text:h>
      <text:p text:style-name="Text_20_body">Le <text:span text:style-name="Strong_20_Emphasis">mode design</text:span> est accessible depuis :</text:p>
      <text:list text:style-name="List_20_1" text:continue-numbering="false">
        <text:list-item>
          <text:p text:style-name="List_20_1_Content_First"> Le <text:a xlink:type="simple" xlink:href="https://wiki.atysxe.analys-informatique.com/doku.php?id=wiki:application:menus#menu_principal" text:style-name="Internet_20_link" text:visited-style-name="Visited_20_Internet_20_Link">menu principal</text:a>  (initialement dans la catégorie <text:span text:style-name="Strong_20_Emphasis">Paramétrages</text:span>).<text:line-break/><text:line-break/></text:p>
        </text:list-item>
        <text:list-item>
          <text:p text:style-name="List_20_1_Content"> Un raccourcis d'une <text:a xlink:type="simple" xlink:href="https://wiki.atysxe.analys-informatique.com/doku.php?id=wiki:application:menus#barres_de_navigations_personnalisees" text:style-name="Internet_20_link" text:visited-style-name="Visited_20_Internet_20_Link">navigation personnalisée</text:a> , s'il a été paramétré.<text:line-break/><text:line-break/></text:p>
        </text:list-item>
        <text:list-item>
          <text:p text:style-name="List_20_1_Content_Last"> Un clic sur le bouton <text:span text:style-name="Strong_20_Emphasis">Designer le type de page</text:span> du <text:a xlink:type="simple" xlink:href="https://wiki.atysxe.analys-informatique.com/doku.php?id=wiki:application:modulepage#page_manager" text:style-name="Internet_20_link" text:visited-style-name="Visited_20_Internet_20_Link">Page Manager</text:a> .</text:p>
        </text:list-item>
      </text:list>
      <text:p text:style-name="Text_20_body">L'ouverture du <text:span text:style-name="Strong_20_Emphasis">Mode Design</text:span> via le page manager lance le design sur le type de page de la page actuellement sélectionnée dans le page manager.
L'accès au <text:span text:style-name="Strong_20_Emphasis">mode design</text:span> nécessite des droits administrateurs.
</text:p>
      <text:h text:style-name="Heading_20_2" text:outline-level="2"><text:bookmark-start text:name="__RefHeading___selection_des_parametres_3"/><text:bookmark-start text:name="selection_des_parametres"/>Sélection des paramètres<text:bookmark-end text:name="__RefHeading___selection_des_parametres_3"/><text:bookmark-end text:name="selection_des_parametres"/></text:h>
      <text:p text:style-name="Text_20_body">La modification des <text:span text:style-name="Strong_20_Emphasis">paramètres</text:span> du mode design permet de créer des design différents pour les pages et les widgets.</text:p>
      <text:h text:style-name="Heading_20_3" text:outline-level="3"><text:bookmark-start text:name="__RefHeading___type_de_page_4"/><text:bookmark-start text:name="type_de_page"/>Type de page<text:bookmark-end text:name="__RefHeading___type_de_page_4"/><text:bookmark-end text:name="type_de_page"/></text:h>
      <table:table table:style-name="Table">
        <table:table-column table:style-name="odt_auto_style_table_column_1_1"/>
        <table:table-row>
          <table:table-cell office:value-type="string" table:style-name="tablecell">
            <text:p text:style-name="tablealignleft"><draw:frame draw:style-name="mediacenter" draw:name="0" text:anchor-type="paragraph" draw:z-index="0" svg:width="7.5141666666667cm" style:rel-width="100%" svg:height="4.28625cm" style:rel-height="scale"><draw:image xlink:href="Pictures/3c0cc63994ca929cca63d7d42684b571.png" xlink:type="simple" xlink:show="embed" xlink:actuate="onLoad"/></draw:frame>


Sélection du type de page

</text:p>
          </table:table-cell>
          <text:p text:style-name="Text_20_body">Dans la <text:a xlink:type="simple" xlink:href="https://wiki.atysxe.analys-informatique.com/doku.php?id=wiki:application:moduledesigner#fenetre_de_design" text:style-name="Internet_20_link" text:visited-style-name="Visited_20_Internet_20_Link">fenêtre de design</text:a> , la sélection du <text:span text:style-name="Strong_20_Emphasis">type de page</text:span> permet de choisir la page à personnaliser.<text:line-break/><text:line-break/>Lorsque cette valeur est modifiée, la fenêtre de design se recharge avec le nouveau type de page sélectionné.</text:p>
        </table:table-row>
      </table:table>
      <text:h text:style-name="Heading_20_3" text:outline-level="3"><text:bookmark-start text:name="__RefHeading___langue_5"/><text:bookmark-start text:name="langue"/>Langue<text:bookmark-end text:name="__RefHeading___langue_5"/><text:bookmark-end text:name="langue"/></text:h>
      <table:table table:style-name="Table">
        <table:table-column table:style-name="odt_auto_style_table_column_2_1"/>
        <table:table-row>
          <table:table-cell office:value-type="string" table:style-name="tablecell">
            <text:p text:style-name="tablealignleft"><draw:frame draw:style-name="mediacenter" draw:name="1" text:anchor-type="paragraph" draw:z-index="1" svg:width="7.540625cm" style:rel-width="100%" svg:height="1.666875cm" style:rel-height="scale"><draw:image xlink:href="Pictures/464f0413da5693a3a7350f1def878356.png" xlink:type="simple" xlink:show="embed" xlink:actuate="onLoad"/></draw:frame>


Sélection de la langue

</text:p>
          </table:table-cell>
          <text:p text:style-name="Text_20_body">Dans la <text:a xlink:type="simple" xlink:href="https://wiki.atysxe.analys-informatique.com/doku.php?id=wiki:application:moduledesigner#fenetre_de_design" text:style-name="Internet_20_link" text:visited-style-name="Visited_20_Internet_20_Link">fenêtre de design</text:a> , la sélection de la <text:a xlink:type="simple" xlink:href="https://wiki.atysxe.analys-informatique.com/doku.php?id=wiki:application:designparams#notion_de_langue" text:style-name="Internet_20_link" text:visited-style-name="Visited_20_Internet_20_Link">langue</text:a>  permet de choisir la langue pour laquelle la page sera personnalisée.<text:line-break/><text:line-break/>Lorsque cette valeur est modifiée, la fenêtre de design se recharge avec la page de la langue sélectionnée.</text:p>
        </table:table-row>
      </table:table>
      <text:p text:style-name="Text_20_body">Lorsque la <text:span text:style-name="Strong_20_Emphasis">langue</text:span> est modifiée, si aucune page n'existe dans la nouvelle langue sélectionnée, la page de la <text:a xlink:type="simple" xlink:href="https://wiki.atysxe.analys-informatique.com/doku.php?id=wiki:application:designparams#valeurs_par_defaut" text:style-name="Internet_20_link" text:visited-style-name="Visited_20_Internet_20_Link">langue par défaut</text:a>  est chargée. Les modifications seront enregistrées dans la langue sélectionnée.
</text:p>
      <text:h text:style-name="Heading_20_3" text:outline-level="3"><text:bookmark-start text:name="__RefHeading___theme_6"/><text:bookmark-start text:name="theme"/>Thème<text:bookmark-end text:name="__RefHeading___theme_6"/><text:bookmark-end text:name="theme"/></text:h>
      <table:table table:style-name="Table">
        <table:table-column table:style-name="odt_auto_style_table_column_3_1"/>
        <table:table-row>
          <table:table-cell office:value-type="string" table:style-name="tablecell">
            <text:p text:style-name="tablealignleft"><draw:frame draw:style-name="mediacenter" draw:name="2" text:anchor-type="paragraph" draw:z-index="2" svg:width="4.6302083333333cm" style:rel-width="100%" svg:height="8.4666666666667cm" style:rel-height="scale"><draw:image xlink:href="Pictures/fb2a3390ed3a89c4ed00d42576d5fe66.png" xlink:type="simple" xlink:show="embed" xlink:actuate="onLoad"/></draw:frame>


Sélection du thème

</text:p>
          </table:table-cell>
          <text:p text:style-name="Text_20_body">Dans la <text:a xlink:type="simple" xlink:href="https://wiki.atysxe.analys-informatique.com/doku.php?id=wiki:application:moduledesigner#fenetre_de_design" text:style-name="Internet_20_link" text:visited-style-name="Visited_20_Internet_20_Link">fenêtre de design</text:a> , la sélection du <text:a xlink:type="simple" xlink:href="https://wiki.atysxe.analys-informatique.com/doku.php?id=wiki:application:designparams#notion_de_theme" text:style-name="Internet_20_link" text:visited-style-name="Visited_20_Internet_20_Link">thème</text:a>  permet de choisir le type de périphérique pour lequel la page est personnalisée.<text:line-break/><text:line-break/>Lorsque cette valeur est modifiée, la fenêtre de design se recharge avec la page du thème sélectionné.</text:p>
        </table:table-row>
      </table:table>
      <text:p text:style-name="Text_20_body">Lorsque le <text:span text:style-name="Strong_20_Emphasis">thème</text:span> est modifié, si aucune page n'existe dans le nouveau thème sélectionné, la page du <text:a xlink:type="simple" xlink:href="https://wiki.atysxe.analys-informatique.com/doku.php?id=wiki:application:designparams#valeurs_par_defaut" text:style-name="Internet_20_link" text:visited-style-name="Visited_20_Internet_20_Link">thème par défaut</text:a>  est chargée. Les modifications seront enregistrées dans le thème sélectionné.
</text:p>
      <text:h text:style-name="Heading_20_2" text:outline-level="2"><text:bookmark-start text:name="__RefHeading___rappels_sur_la_navigation_7"/><text:bookmark-start text:name="rappels_sur_la_navigation"/>Rappels sur la navigation<text:bookmark-end text:name="__RefHeading___rappels_sur_la_navigation_7"/><text:bookmark-end text:name="rappels_sur_la_navigation"/></text:h>
      <text:p text:style-name="Text_20_body">Le mode design permet de personnaliser des éléments comme les <text:a xlink:type="simple" xlink:href="https://wiki.atysxe.analys-informatique.com/doku.php?id=wiki:application:modulepage#pages" text:style-name="Internet_20_link" text:visited-style-name="Visited_20_Internet_20_Link">pages</text:a> , les <text:a xlink:type="simple" xlink:href="https://wiki.atysxe.analys-informatique.com/doku.php?id=wiki:application:architecture#widgets" text:style-name="Internet_20_link" text:visited-style-name="Visited_20_Internet_20_Link">widgets</text:a> , les <text:a xlink:type="simple" xlink:href="https://wiki.atysxe.analys-informatique.com/doku.php?id=wiki:application:moduledesigner_template" text:style-name="Internet_20_link" text:visited-style-name="Visited_20_Internet_20_Link">templates</text:a> … Lorsqu'un élément, par exemple une page, contient d'autres éléments personnalisables, il est possible de rentrer en design sur ces éléments.</text:p>
      <text:p text:style-name="Text_20_body">Pour <text:span text:style-name="Strong_20_Emphasis">entrer en design</text:span> et modifier un <text:span text:style-name="Strong_20_Emphasis">élément</text:span> contenu dans l'élément actuellement en cours de design, il existe plusieurs solutions :</text:p>
      <text:list text:style-name="List_20_1" text:continue-numbering="false">
        <text:list-item>
          <text:p text:style-name="List_20_1_Content_First"> Effectuer un <text:span text:style-name="Strong_20_Emphasis">double clic</text:span> sur l'élément visé dans la <text:a xlink:type="simple" xlink:href="https://wiki.atysxe.analys-informatique.com/doku.php?id=wiki:application:moduledesigner#visualisation_du_design" text:style-name="Internet_20_link" text:visited-style-name="Visited_20_Internet_20_Link">zone de visualisation du design</text:a> .</text:p>
        </text:list-item>
        <text:list-item>
          <text:p text:style-name="List_20_1_Content"> Effectuer un <text:span text:style-name="Strong_20_Emphasis">double clic</text:span> sur l'élément visé dans l'<text:a xlink:type="simple" xlink:href="https://wiki.atysxe.analys-informatique.com/doku.php?id=wiki:application:moduledesigner#arborescence" text:style-name="Internet_20_link" text:visited-style-name="Visited_20_Internet_20_Link">arborescence de l'élément</text:a> .</text:p>
        </text:list-item>
        <text:list-item>
          <text:p text:style-name="List_20_1_Content_Last"> Sélectionner l'élément visé dans l'<text:a xlink:type="simple" xlink:href="https://wiki.atysxe.analys-informatique.com/doku.php?id=wiki:application:moduledesigner#arborescence" text:style-name="Internet_20_link" text:visited-style-name="Visited_20_Internet_20_Link">arborescence de l'élément</text:a> , puis cliquer sur le bouton <text:span text:style-name="Strong_20_Emphasis">Modifier</text:span> de la <text:a xlink:type="simple" xlink:href="https://wiki.atysxe.analys-informatique.com/doku.php?id=wiki:application:moduledesigner#zone_d_actions" text:style-name="Internet_20_link" text:visited-style-name="Visited_20_Internet_20_Link">zone d'actions</text:a> .</text:p>
        </text:list-item>
      </text:list>
      <text:p text:style-name="Text_20_body">L'environnement se recharge et reflète alors les informations du nouvel élément designé. Ce mécanisme peut être appliqué à nouveau sur le nouvel élément designé, s'il contient lui même des éléments personnalisables.</text:p>
      <text:p text:style-name="Text_20_body">Pour revenir à l'élément précédent, il suffit de cliquer sur le bouton <text:span text:style-name="Strong_20_Emphasis">Retour</text:span> de la <text:a xlink:type="simple" xlink:href="https://wiki.atysxe.analys-informatique.com/doku.php?id=wiki:application:moduledesigner#zone_d_actions" text:style-name="Internet_20_link" text:visited-style-name="Visited_20_Internet_20_Link">zone d'actions</text:a> .</text:p>
      <text:p text:style-name="Text_20_body"><draw:frame draw:style-name="media" draw:name="3" text:anchor-type="as-char" draw:z-index="3" svg:width="10.63625cm" svg:height="0.47625cm"><draw:image xlink:href="Pictures/12e8d919da0cc2e67c7f3dcffff20911.png" xlink:type="simple" xlink:show="embed" xlink:actuate="onLoad"/></draw:frame>
Pour revenir à un élément en particulier, cliquer sur le nom de l'élément dans la zone contenant le <text:span text:style-name="Strong_20_Emphasis">chemin d'accès de l'élément</text:span>, située sous la <text:a xlink:type="simple" xlink:href="https://wiki.atysxe.analys-informatique.com/doku.php?id=wiki:application:moduledesigner#zone_d_actions" text:style-name="Internet_20_link" text:visited-style-name="Visited_20_Internet_20_Link">zone d'actions</text:a> .</text:p>
      <text:h text:style-name="Heading_20_2" text:outline-level="2"><text:bookmark-start text:name="__RefHeading___gestion_des_elements_8"/><text:bookmark-start text:name="gestion_des_elements"/>Gestion des éléments<text:bookmark-end text:name="__RefHeading___gestion_des_elements_8"/><text:bookmark-end text:name="gestion_des_elements"/></text:h>
      <text:p text:style-name="Text_20_body">Que ce soit pour les pages ou pour les widgets, l'<text:span text:style-name="Strong_20_Emphasis">ajout</text:span>, la <text:span text:style-name="Strong_20_Emphasis">suppression</text:span> ou la <text:span text:style-name="Strong_20_Emphasis">modification</text:span> des éléments suit le même procédé.</text:p>
      <text:h text:style-name="Heading_20_3" text:outline-level="3"><text:bookmark-start text:name="__RefHeading___ajouter_des_controles_9"/><text:bookmark-start text:name="ajouter_des_controles"/>Ajouter des contrôles<text:bookmark-end text:name="__RefHeading___ajouter_des_controles_9"/><text:bookmark-end text:name="ajouter_des_controles"/></text:h>
      <text:p text:style-name="Text_20_body">Il est possible d'<text:span text:style-name="Strong_20_Emphasis">ajouter des contrôles</text:span> dans les pages et dans les widgets :</text:p>
      <text:list text:style-name="List_20_1" text:continue-numbering="false">
        <text:list-item>
          <text:p text:style-name="List_20_1_Content_First"> Pour les pages, les contrôles disponibles sont les <text:a xlink:type="simple" xlink:href="https://wiki.atysxe.analys-informatique.com/doku.php?id=wiki:application:modulepage#zones_layoutcontrol" text:style-name="Internet_20_link" text:visited-style-name="Visited_20_Internet_20_Link">zones</text:a>  et les <text:a xlink:type="simple" xlink:href="https://wiki.atysxe.analys-informatique.com/doku.php?id=wiki:application:architecture#widgets" text:style-name="Internet_20_link" text:visited-style-name="Visited_20_Internet_20_Link">widgets</text:a> . Suivant le type de page sélectionné, les contrôles disponibles seront plus ou moins nombreux.<text:line-break/><text:line-break/></text:p>
        </text:list-item>
        <text:list-item>
          <text:p text:style-name="List_20_1_Content_Last"> Pour les widgets, les contrôles disponibles sont les <text:a xlink:type="simple" xlink:href="https://wiki.atysxe.analys-informatique.com/doku.php?id=wiki:application:catalogs#catalogue_de_champs_supplementaires" text:style-name="Internet_20_link" text:visited-style-name="Visited_20_Internet_20_Link">champs supplémentaires (AddFields)</text:a>. Les champs supplémentaires correspondent à tous les éléments visuels de l'application (grilles, boutons, cases à cocher, champs texte…).</text:p>
        </text:list-item>
      </text:list>
      <text:p text:style-name="Text_20_body">Pour ajouter un contrôle à l'élément en cours de design (page ou widget), cliquer sur le bouton <text:span text:style-name="Strong_20_Emphasis">ajouter</text:span> présent dans la zone des <text:a xlink:type="simple" xlink:href="https://wiki.atysxe.analys-informatique.com/doku.php?id=wiki:application:moduledesigner#controles_instantiables" text:style-name="Internet_20_link" text:visited-style-name="Visited_20_Internet_20_Link">contrôles instantiables</text:a> .<text:line-break/><text:line-break/></text:p>
      <table:table table:style-name="Table">
        <table:table-column table:style-name="odt_auto_style_table_column_4_1"/>
        <table:table-row>
          <table:table-cell office:value-type="string" table:style-name="tablecell">
            <text:p text:style-name="tablealignleft"><draw:frame draw:style-name="mediacenter" draw:name="4" text:anchor-type="paragraph" draw:z-index="4" svg:width="8.41375cm" style:rel-width="100%" svg:height="2.143125cm" style:rel-height="scale"><draw:image xlink:href="Pictures/028ac3795ad24835d52f3bc75d44073a.png" xlink:type="simple" xlink:show="embed" xlink:actuate="onLoad"/></draw:frame>


Saisir le nom du nouveau contrôle

</text:p>
          </table:table-cell>
          <text:p text:style-name="Text_20_body">Une fenêtre apparait à l'écran dans laquelle le nom du nouveau contrôle doit être renseigné. Valider le nouveau nom, le contrôle nouvellement instantié apparaît dans la liste des <text:a xlink:type="simple" xlink:href="https://wiki.atysxe.analys-informatique.com/doku.php?id=wiki:application:moduledesigner#controles_disponibles" text:style-name="Internet_20_link" text:visited-style-name="Visited_20_Internet_20_Link">contrôles disponibles</text:a> . Cette liste regroupe tous les contrôles de tous les design de l'élément en cours, peu importe le thème ou la langue sélectionné, ce qui signifie qu'un contrôle créé dans un thème A se retrouvera dans la liste des contrôles disponibles du thème B.</text:p>
        </table:table-row>
      </table:table>
      <text:p text:style-name="Text_20_body">Pour ajouter le nouveau contrôle à la page / widget en cours de design, depuis la liste des <text:span text:style-name="Strong_20_Emphasis">contrôles disponibles</text:span>, réaliser un <text:span text:style-name="Strong_20_Emphasis">glisser-déposer</text:span> dans l'<text:a xlink:type="simple" xlink:href="https://wiki.atysxe.analys-informatique.com/doku.php?id=wiki:application:moduledesigner#arborescence" text:style-name="Internet_20_link" text:visited-style-name="Visited_20_Internet_20_Link">arborescence</text:a>  ou dans la zone de <text:a xlink:type="simple" xlink:href="https://wiki.atysxe.analys-informatique.com/doku.php?id=wiki:application:moduledesigner#visualisation_du_design" text:style-name="Internet_20_link" text:visited-style-name="Visited_20_Internet_20_Link">visualisation du design</text:a> . Relâcher le bouton de la souris à l'endroit désiré. Le contrôle apparaît alors dans la zone de visualisation et dans l'arborescence.<text:line-break/><text:line-break/></text:p>
      <text:p text:style-name="Text_20_body"><draw:frame draw:style-name="mediacenter" draw:name="5" text:anchor-type="paragraph" draw:z-index="5" svg:width="34.078333333333cm" style:rel-width="100%" svg:height="11.615208333333cm" style:rel-height="scale"><draw:image xlink:href="Pictures/f490ecab6b03972db533c650138a492f.png" xlink:type="simple" xlink:show="embed" xlink:actuate="onLoad"/></draw:frame>


Positionner le contrôle dans la page / widget

</text:p>
      <text:h text:style-name="Heading_20_3" text:outline-level="3"><text:bookmark-start text:name="__RefHeading___supprimer_des_controles_10"/><text:bookmark-start text:name="supprimer_des_controles"/>Supprimer des contrôles<text:bookmark-end text:name="__RefHeading___supprimer_des_controles_10"/><text:bookmark-end text:name="supprimer_des_controles"/></text:h>
      <text:p text:style-name="Text_20_body">Il est possible de <text:span text:style-name="Strong_20_Emphasis">supprimer les contrôles</text:span> présents dans la page / widget. Après avoir sélectionné le contrôle, la suppression se fait en deux temps :</text:p>
      <text:list text:style-name="List_20_1" text:continue-numbering="false">
        <text:list-item>
          <text:p text:style-name="List_20_1_Content_First"> Pour retirer un élément de la page / widget, cliquer sur le bouton <text:span text:style-name="Strong_20_Emphasis">retirer un élément</text:span>. Le contrôle se retrouve alors dans la liste des <text:a xlink:type="simple" xlink:href="https://wiki.atysxe.analys-informatique.com/doku.php?id=wiki:application:moduledesigner#controles_disponibles" text:style-name="Internet_20_link" text:visited-style-name="Visited_20_Internet_20_Link">contrôles disponibles</text:a>  et peut être replacé à tout moment dans la page / widget.<text:line-break/><text:line-break/></text:p>
        </text:list-item>
        <text:list-item>
          <text:p text:style-name="List_20_1_Content_Last"> Lorsque le contrôle se trouve dans la liste des <text:a xlink:type="simple" xlink:href="https://wiki.atysxe.analys-informatique.com/doku.php?id=wiki:application:moduledesigner#controles_disponibles" text:style-name="Internet_20_link" text:visited-style-name="Visited_20_Internet_20_Link">contrôles disponibles</text:a> , il est possible de le supprimer définitivement en cliquant sur le bouton <text:span text:style-name="Strong_20_Emphasis">supprimer le contrôle</text:span>. Une <text:span text:style-name="Strong_20_Emphasis">fenêtre de confirmation</text:span> apparaît demandant la confirmation de la suppression.</text:p>
        </text:list-item>
      </text:list>
      <text:p text:style-name="Text_20_body">Lorsque le contrôle est supprimé de la liste des contrôles disponibles, il est supprimé pour tous les <text:span text:style-name="Strong_20_Emphasis">thèmes / langues</text:span> de l'élément designé et il ne peut plus être récupéré.
</text:p>
      <text:h text:style-name="Heading_20_3" text:outline-level="3"><text:bookmark-start text:name="__RefHeading___modifier_les_proprietes_11"/><text:bookmark-start text:name="modifier_les_proprietes"/>Modifier les propriétés<text:bookmark-end text:name="__RefHeading___modifier_les_proprietes_11"/><text:bookmark-end text:name="modifier_les_proprietes"/></text:h>
      <text:p text:style-name="Text_20_body">Les <text:span text:style-name="Strong_20_Emphasis">propriétés</text:span> du contrôle sélectionné sont visibles dans la zone <text:a xlink:type="simple" xlink:href="https://wiki.atysxe.analys-informatique.com/doku.php?id=wiki:application:moduledesigner#proprietes" text:style-name="Internet_20_link" text:visited-style-name="Visited_20_Internet_20_Link">propriétés</text:a> , suivant l'élément sélectionné, les propriétés modifiables seront différentes.<text:line-break/><text:line-break/>
La modification des propriétés d'un élément permet de changer le <text:span text:style-name="Strong_20_Emphasis">comportement</text:span> et le <text:span text:style-name="Strong_20_Emphasis">rendu</text:span> de l'élément dans la page. Les propriétés sont enregistrées en fonction des différents <text:a xlink:type="simple" xlink:href="#__RefHeading___selection_des_parametres_3" text:style-name="Local_20_link" text:visited-style-name="Visited_20_Local_20_Link">paramètres</text:a>  sélectionnés dans la fenêtre de design, mais il existe un mécanisme de surcharge en fonction des groupes et des utilisateurs de l'application.<text:line-break/><text:line-break/>
Si la propriété d'un élément est modifiée au niveau du <text:a xlink:type="simple" xlink:href="https://wiki.atysxe.analys-informatique.com/doku.php?id=wiki:application:designparams#notion_de_groupe" text:style-name="Internet_20_link" text:visited-style-name="Visited_20_Internet_20_Link">groupe</text:a>  et que la même propriété du même élément n'a pas été modifiée au niveau de l'<text:a xlink:type="simple" xlink:href="https://wiki.atysxe.analys-informatique.com/doku.php?id=wiki:application:designparams#notion_d_utilisateur" text:style-name="Internet_20_link" text:visited-style-name="Visited_20_Internet_20_Link">utilisateur</text:a> , alors la propriété du groupe sera appliquée.<text:line-break/><text:line-break/>
L'intérêt de ce mécanisme est de pouvoir personnaliser un rendu et un comportement pour un groupe, ainsi tous les utilisateurs du groupe concerné bénéficieront des modifications.</text:p>
      <text:p text:style-name="Text_20_body">Le bouton <text:span text:style-name="Strong_20_Emphasis">Reset</text:span> permet de remettre les propriétés par défaut à l'élément sélectionné.
</text:p>
      <text:h text:style-name="Heading_20_3" text:outline-level="3"><text:bookmark-start text:name="__RefHeading___elements_secondaires_12"/><text:bookmark-start text:name="elements_secondaires"/>Eléments secondaires<text:bookmark-end text:name="__RefHeading___elements_secondaires_12"/><text:bookmark-end text:name="elements_secondaires"/></text:h>
      <text:p text:style-name="Text_20_body">Outre les contrôles, il est possible d'ajouter des <text:span text:style-name="Strong_20_Emphasis">éléments secondaires</text:span> à partir de l'<text:a xlink:type="simple" xlink:href="https://wiki.atysxe.analys-informatique.com/doku.php?id=wiki:application:moduledesigner#arborescence" text:style-name="Internet_20_link" text:visited-style-name="Visited_20_Internet_20_Link">arborescence</text:a>  de l'élément designé :
<text:line-break/><text:line-break/></text:p>
      <text:p text:style-name="Text_20_body">Les <text:span text:style-name="Strong_20_Emphasis">groupes</text:span> permettent de créer des catégories pour les contrôles contenus dans la page / widget. Ils peuvent être imbriqués les uns dans les autres, afficher des légendes, un bouton plier/déplier… L'ajout d'un groupe se fait via le bouton <text:span text:style-name="Strong_20_Emphasis">ajouter un groupe</text:span> situé dans l'<text:a xlink:type="simple" xlink:href="https://wiki.atysxe.analys-informatique.com/doku.php?id=wiki:application:moduledesigner#arborescence" text:style-name="Internet_20_link" text:visited-style-name="Visited_20_Internet_20_Link">arborescence</text:a>  de l'élément designé.<text:line-break/><text:line-break/>

<draw:frame draw:style-name="mediacenter" draw:name="6" text:anchor-type="paragraph" draw:z-index="6" svg:width="23.627291666667cm" style:rel-width="100%" svg:height="14.605cm" style:rel-height="scale"><draw:image xlink:href="Pictures/d0c56852e3b670c91a2d96703ddb7605.png" xlink:type="simple" xlink:show="embed" xlink:actuate="onLoad"/></draw:frame>


Groupe appro dans la fiche tiers

</text:p>
      <table:table table:style-name="Table">
        <table:table-column table:style-name="odt_auto_style_table_column_5_1"/>
        <table:table-row>
          <table:table-cell office:value-type="string" table:style-name="tablecell">
            <text:p text:style-name="tablealignleft"><draw:frame draw:style-name="mediacenter" draw:name="7" text:anchor-type="paragraph" draw:z-index="7" svg:width="5.6091666666667cm" style:rel-width="100%" svg:height="3.0691666666667cm" style:rel-height="scale"><draw:image xlink:href="Pictures/df2b3c50c8cffbe2735ac5e2d874586e.png" xlink:type="simple" xlink:show="embed" xlink:actuate="onLoad"/></draw:frame>


Ajouter un espace vide

<draw:frame draw:style-name="mediacenter" draw:name="8" text:anchor-type="paragraph" draw:z-index="8" svg:width="5.7414583333333cm" style:rel-width="100%" svg:height="4.841875cm" style:rel-height="scale"><draw:image xlink:href="Pictures/4449d2683d5cdd9f8ae0ec9295e98166.png" xlink:type="simple" xlink:show="embed" xlink:actuate="onLoad"/></draw:frame>


Eléménts secondaires dans l'arborescence

</text:p>
          </table:table-cell>
          <text:p text:style-name="Text_20_body">L'<text:span text:style-name="Strong_20_Emphasis">espace vide</text:span> permet de modifier l'espace entre deux éléments. Il est accessible via le sous-menu du bouton <text:span text:style-name="Strong_20_Emphasis">ajouter un élément secondaire</text:span> présent au niveau de l'<text:a xlink:type="simple" xlink:href="https://wiki.atysxe.analys-informatique.com/doku.php?id=wiki:application:moduledesigner#arborescence" text:style-name="Internet_20_link" text:visited-style-name="Visited_20_Internet_20_Link">arborescence</text:a>  de l'élément designé.<text:line-break/><text:line-break/>
La <text:span text:style-name="Strong_20_Emphasis">légende</text:span> est un texte simple que l'on peut disposer à l'intérieur d'une page / widget. Elle peut être ajoutée via le sous-menu du bouton <text:span text:style-name="Strong_20_Emphasis">ajouter un élément secondaire</text:span> présent au niveau de l'<text:a xlink:type="simple" xlink:href="https://wiki.atysxe.analys-informatique.com/doku.php?id=wiki:application:moduledesigner#arborescence" text:style-name="Internet_20_link" text:visited-style-name="Visited_20_Internet_20_Link">arborescence</text:a>  de l'élément designé.<text:line-break/><text:line-break/>
Le <text:span text:style-name="Strong_20_Emphasis">séparateur</text:span> représente une barre fixe horizontale ou verticale permettant de créer une séparation entre les éléments d'une page / widget. Il peut être ajouté via le sous-menu du bouton <text:span text:style-name="Strong_20_Emphasis">ajouter un élément secondaire</text:span> présent au niveau de l'<text:a xlink:type="simple" xlink:href="https://wiki.atysxe.analys-informatique.com/doku.php?id=wiki:application:moduledesigner#arborescence" text:style-name="Internet_20_link" text:visited-style-name="Visited_20_Internet_20_Link">arborescence</text:a>  de l'élément designé.<text:line-break/><text:line-break/>
Le <text:span text:style-name="Strong_20_Emphasis">splitter</text:span> est une barre horizontale ou verticale, séparant les éléments d'une page / widget, et qui donne la possibilité de réduire / agrandir les zones qu'il délimite. Il peut être ajouté via le sous-menu du bouton <text:span text:style-name="Strong_20_Emphasis">ajouter un élément secondaire</text:span> présent au niveau de l'<text:a xlink:type="simple" xlink:href="https://wiki.atysxe.analys-informatique.com/doku.php?id=wiki:application:moduledesigner#arborescence" text:style-name="Internet_20_link" text:visited-style-name="Visited_20_Internet_20_Link">arborescence</text:a>  de l'élément designé.</text:p>
        </table:table-row>
      </table:table>
      <text:h text:style-name="Heading_20_3" text:outline-level="3"><text:bookmark-start text:name="__RefHeading___reorganiser_les_elements_13"/><text:bookmark-start text:name="reorganiser_les_elements"/>Réorganiser les éléments<text:bookmark-end text:name="__RefHeading___reorganiser_les_elements_13"/><text:bookmark-end text:name="reorganiser_les_elements"/></text:h>
      <table:table table:style-name="Table">
        <table:table-column table:style-name="odt_auto_style_table_column_6_1"/>
        <table:table-row>
          <table:table-cell office:value-type="string" table:style-name="tablecell">
            <text:p text:style-name="tablealignleft"><draw:frame draw:style-name="mediacenter" draw:name="9" text:anchor-type="paragraph" draw:z-index="9" svg:width="12.885208333333cm" svg:height="5.3975cm"><draw:image xlink:href="Pictures/78be920bd0d1c9bb4ed0ffeb03b02e40.png" xlink:type="simple" xlink:show="embed" xlink:actuate="onLoad"/></draw:frame>


Modifier les alignements

</text:p>
          </table:table-cell>
          <text:p text:style-name="Text_20_body">Il est possible de modifier le <text:span text:style-name="Strong_20_Emphasis">positionnement</text:span> des contrôles dans la page / widget. Pour déplacer un contrôle, réaliser un <text:span text:style-name="Strong_20_Emphasis">glisser-déposer</text:span> depuis l'<text:a xlink:type="simple" xlink:href="https://wiki.atysxe.analys-informatique.com/doku.php?id=wiki:application:moduledesigner#arborescence" text:style-name="Internet_20_link" text:visited-style-name="Visited_20_Internet_20_Link">arborescence</text:a>  ou la zone de <text:a xlink:type="simple" xlink:href="https://wiki.atysxe.analys-informatique.com/doku.php?id=wiki:application:moduledesigner#visualisation_du_design" text:style-name="Internet_20_link" text:visited-style-name="Visited_20_Internet_20_Link">visualisation du design</text:a>  jusqu'à l'endroit désiré.<text:line-break/><text:line-break/>
Les contrôles peuvent également être <text:span text:style-name="Strong_20_Emphasis">réalignés</text:span> à l'intérieur de l'élément designé. Pour réaliser cette action, faire un clic droit sur le contrôle dans l'<text:a xlink:type="simple" xlink:href="https://wiki.atysxe.analys-informatique.com/doku.php?id=wiki:application:moduledesigner#arborescence" text:style-name="Internet_20_link" text:visited-style-name="Visited_20_Internet_20_Link">arborescence</text:a>  ou la zone de <text:a xlink:type="simple" xlink:href="https://wiki.atysxe.analys-informatique.com/doku.php?id=wiki:application:moduledesigner#visualisation_du_design" text:style-name="Internet_20_link" text:visited-style-name="Visited_20_Internet_20_Link">visualisation du design</text:a> . Dans le sous-menu, positionner la souris sur <text:span text:style-name="Strong_20_Emphasis">Alignement Horizontal</text:span> ou <text:span text:style-name="Strong_20_Emphasis">Alignement Vertical</text:span> puis choisir l'alignement désiré.</text:p>
        </table:table-row>
      </table:table>
      <text:p text:style-name="Text_20_body">Lors du clic droit sur un élément dans l'<text:a xlink:type="simple" xlink:href="https://wiki.atysxe.analys-informatique.com/doku.php?id=wiki:application:moduledesigner#arborescence" text:style-name="Internet_20_link" text:visited-style-name="Visited_20_Internet_20_Link">arborescence</text:a>  ou la zone de <text:a xlink:type="simple" xlink:href="https://wiki.atysxe.analys-informatique.com/doku.php?id=wiki:application:moduledesigner#visualisation_du_design" text:style-name="Internet_20_link" text:visited-style-name="Visited_20_Internet_20_Link">visualisation du design</text:a> , les actions contenues dans le sous-menu dépendent du type de l'élément sélectionné.
</text:p>
      <text:h text:style-name="Heading_20_2" text:outline-level="2"><text:bookmark-start text:name="__RefHeading___ajout_de_template_14"/><text:bookmark-start text:name="ajout_de_template"/>Ajout de template<text:bookmark-end text:name="__RefHeading___ajout_de_template_14"/><text:bookmark-end text:name="ajout_de_template"/></text:h>
      <table:table table:style-name="Table">
        <table:table-column table:style-name="odt_auto_style_table_column_7_1"/>
        <table:table-row>
          <table:table-cell office:value-type="string" table:style-name="tablecell">
            <text:p text:style-name="tablealignleft"><draw:frame draw:style-name="mediacenter" draw:name="10" text:anchor-type="paragraph" draw:z-index="10" svg:width="8.41375cm" style:rel-width="100%" svg:height="7.6464583333333cm" style:rel-height="scale"><draw:image xlink:href="Pictures/b1d3f34a3b9d523c4877411942de02db.png" xlink:type="simple" xlink:show="embed" xlink:actuate="onLoad"/></draw:frame>


Insérer un template

</text:p>
          </table:table-cell>
          <text:p text:style-name="Text_20_body">A l'intérieur des pages et des widgets, des <text:a xlink:type="simple" xlink:href="https://wiki.atysxe.analys-informatique.com/doku.php?id=wiki:application:moduledesigner#moduledesigner_template" text:style-name="Internet_20_link" text:visited-style-name="Visited_20_Internet_20_Link">templates</text:a>  peuvent être insérés. Les templates ne peuvent être ajoutés que sur des <text:a xlink:type="simple" xlink:href="#__RefHeading___elements_secondaires_12" text:style-name="Local_20_link" text:visited-style-name="Visited_20_Local_20_Link">groupes</text:a>  existants.<text:line-break/><text:line-break/>Pour ajouter un template, faire un clic droit sur le groupe, puis dans le sous-menu sélectionner  l'élément <text:span text:style-name="Strong_20_Emphasis">Insérer un template</text:span>.</text:p>
        </table:table-row>
      </table:table>
      <text:p text:style-name="Text_20_body">Dans la nouvelle fenêtre, sélectionner le template à ajouter et valider. Le template est alors visible dans l'<text:a xlink:type="simple" xlink:href="https://wiki.atysxe.analys-informatique.com/doku.php?id=wiki:application:moduledesigner#arborescence" text:style-name="Internet_20_link" text:visited-style-name="Visited_20_Internet_20_Link">arborescence</text:a>  de l'élément désigné.<text:line-break/><text:line-break/></text:p>
      <text:p text:style-name="Text_20_body"><draw:frame draw:style-name="mediacenter" draw:name="11" text:anchor-type="paragraph" draw:z-index="11" svg:width="17.197916666667cm" style:rel-width="100%" svg:height="13.229166666667cm" style:rel-height="scale"><draw:image xlink:href="Pictures/4485976a68e3d2faf05b00344a3e1311.png" xlink:type="simple" xlink:show="embed" xlink:actuate="onLoad"/></draw:frame>


Choix du template à insérer

Il existe deux types de template différents : les templates de page et les template de groupe. Les templates de page ont la particularité de pouvoir contenir, en plus des groupes, des <text:a xlink:type="simple" xlink:href="https://wiki.atysxe.analys-informatique.com/doku.php?id=wiki:application:modulepage#zones_layoutcontrol" text:style-name="Internet_20_link" text:visited-style-name="Visited_20_Internet_20_Link">zones</text:a> .
</text:p>
      <text:h text:style-name="Heading_20_2" text:outline-level="2"><text:bookmark-start text:name="__RefHeading___cloner_15"/><text:bookmark-start text:name="cloner"/>Cloner<text:bookmark-end text:name="__RefHeading___cloner_15"/><text:bookmark-end text:name="cloner"/></text:h>
      <table:table table:style-name="Table">
        <table:table-column table:style-name="odt_auto_style_table_column_8_1"/>
        <table:table-row>
          <table:table-cell office:value-type="string" table:style-name="tablecell">
            <text:p text:style-name="tablealignleft"><draw:frame draw:style-name="mediacenter" draw:name="12" text:anchor-type="paragraph" draw:z-index="12" svg:width="4.5508333333333cm" style:rel-width="100%" svg:height="7.1172916666667cm" style:rel-height="scale"><draw:image xlink:href="Pictures/0cb54ebbe81ddaab306ec7577645fe04.png" xlink:type="simple" xlink:show="embed" xlink:actuate="onLoad"/></draw:frame>


Cloner à partir d'un thème

</text:p>
          </table:table-cell>
          <text:p text:style-name="Text_20_body"><text:span text:style-name="Strong_20_Emphasis">Cloner</text:span> à partir d'un thème revient à appliquer les <text:span text:style-name="Strong_20_Emphasis">contrôles</text:span>, les <text:span text:style-name="Strong_20_Emphasis">alignements</text:span> et les <text:span text:style-name="Strong_20_Emphasis">propriétés</text:span>, contenus dans le design du thème choisi, dans le thème actuellement défini dans la fenêtre de design.<text:line-break/><text:line-break/>
Pour cloner à partir d'un thème, cliquer sur le bouton <text:span text:style-name="Strong_20_Emphasis">Cloner à partir d'un thème</text:span> situé dans la <text:a xlink:type="simple" xlink:href="https://wiki.atysxe.analys-informatique.com/doku.php?id=wiki:application:moduledesigner#zone_d_actions" text:style-name="Internet_20_link" text:visited-style-name="Visited_20_Internet_20_Link">zone d'actions</text:a>  de la fenêtre de design. Dans la liste déroulante, sélectionner le thème à partir duquel les éléments et leurs propriétés seront copiés. La fenêtre de design se recharge après application des modifications.</text:p>
        </table:table-row>
      </table:table>
      <text:h text:style-name="Heading_20_2" text:outline-level="2"><text:bookmark-start text:name="__RefHeading___references_16"/><text:bookmark-start text:name="references"/>Références<text:bookmark-end text:name="__RefHeading___references_16"/><text:bookmark-end text:name="references"/></text:h>
      <text:list text:style-name="List_20_1" text:continue-numbering="false">
        <text:list-item>
          <text:p text:style-name="List_20_1_Content_First"> <text:a xlink:type="simple" xlink:href="https://wiki.atysxe.analys-informatique.com/doku.php?id=wiki:application:menus" text:style-name="Internet_20_link" text:visited-style-name="Visited_20_Internet_20_Link">Menus</text:a></text:p>
        </text:list-item>
        <text:list-item>
          <text:p text:style-name="List_20_1_Content"> <text:a xlink:type="simple" xlink:href="https://wiki.atysxe.analys-informatique.com/doku.php?id=wiki:application:modulepage" text:style-name="Internet_20_link" text:visited-style-name="Visited_20_Internet_20_Link">Module Manager - Page Manager - Page</text:a></text:p>
        </text:list-item>
        <text:list-item>
          <text:p text:style-name="List_20_1_Content"> <text:a xlink:type="simple" xlink:href="https://wiki.atysxe.analys-informatique.com/doku.php?id=wiki:application:moduledesigner" text:style-name="Internet_20_link" text:visited-style-name="Visited_20_Internet_20_Link">Mode Design</text:a></text:p>
        </text:list-item>
        <text:list-item>
          <text:p text:style-name="List_20_1_Content"> <text:a xlink:type="simple" xlink:href="https://wiki.atysxe.analys-informatique.com/doku.php?id=wiki:application:designparams" text:style-name="Internet_20_link" text:visited-style-name="Visited_20_Internet_20_Link">Paramètres de personnalisation</text:a></text:p>
        </text:list-item>
        <text:list-item>
          <text:p text:style-name="List_20_1_Content"> <text:a xlink:type="simple" xlink:href="https://wiki.atysxe.analys-informatique.com/doku.php?id=wiki:application:architecture" text:style-name="Internet_20_link" text:visited-style-name="Visited_20_Internet_20_Link">Architecture de l'application</text:a></text:p>
        </text:list-item>
        <text:list-item>
          <text:p text:style-name="List_20_1_Content_Last"> <text:a xlink:type="simple" xlink:href="https://wiki.atysxe.analys-informatique.com/doku.php?id=wiki:application:catalogs" text:style-name="Internet_20_link" text:visited-style-name="Visited_20_Internet_20_Link">Présentation des catalogues</text:a></text:p>
        </text:list-item>
      </text:list>
      <text:h text:style-name="Heading_20_2" text:outline-level="2"><text:bookmark-start text:name="__RefHeading___a_voir_17"/><text:bookmark-start text:name="a_voir"/>A voir<text:bookmark-end text:name="__RefHeading___a_voir_17"/><text:bookmark-end text:name="a_voir"/></text:h>
      <text:list text:style-name="List_20_1" text:continue-numbering="false">
        <text:list-item>
          <text:p text:style-name="List_20_1_Content_First"> <text:a xlink:type="simple" xlink:href="https://wiki.atysxe.analys-informatique.com/doku.php?id=wiki:application:menudesigner" text:style-name="Internet_20_link" text:visited-style-name="Visited_20_Internet_20_Link">Personnalisation des menus</text:a></text:p>
        </text:list-item>
        <text:list-item>
          <text:p text:style-name="List_20_1_Content"> <text:a xlink:type="simple" xlink:href="https://wiki.atysxe.analys-informatique.com/doku.php?id=wiki:application:widgetsquickcustomize" text:style-name="Internet_20_link" text:visited-style-name="Visited_20_Internet_20_Link">Widgets - Quick Customize</text:a></text:p>
        </text:list-item>
        <text:list-item>
          <text:p text:style-name="List_20_1_Content_Last"> <text:a xlink:type="simple" xlink:href="https://wiki.atysxe.analys-informatique.com/doku.php?id=wiki:application:styleeditor" text:style-name="Internet_20_link" text:visited-style-name="Visited_20_Internet_20_Link">Editeur de styles</text:a></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9::44:50</meta:creation-date>
    <dc:creator>Generated</dc:creator>
    <dc:date>2026-08-14T09::44:50</dc:date>
    <dc:language>en-US</dc:language>
    <meta:editing-cycles>1</meta:editing-cycles>
    <meta:editing-duration>PT0S</meta:editing-duration>
    <dc:title>wiki:application:moduledesigner_page_widget</dc:title>
  </office:meta>
</office:document-meta>
</file>