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4f0413da5693a3a7350f1def878356.png"/>
  <manifest:file-entry manifest:media-type="image/png" manifest:full-path="Pictures/fb2a3390ed3a89c4ed00d42576d5fe66.png"/>
  <manifest:file-entry manifest:media-type="image/png" manifest:full-path="Pictures/12e8d919da0cc2e67c7f3dcffff209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moduledesigner_template"/><text:bookmark-start text:name="__RefHeading___templates_1"/><text:bookmark-start text:name="templates"/>Templates<text:bookmark-end text:name="__RefHeading___templates_1"/><text:bookmark-end text:name="templates"/></text:h>
      <text:p text:style-name="Text_20_body">Les <text:span text:style-name="Strong_20_Emphasis">templates</text:span> sont des composants contenant une <text:span text:style-name="Strong_20_Emphasis">structure</text:span> que l'on peut insérer dans une page ou une widget.
</text:p>
      <text:h text:style-name="Heading_20_2" text:outline-level="2"><text:bookmark-start text:name="__RefHeading___acceder_au_mode_design_2"/><text:bookmark-start text:name="acceder_au_mode_design"/>Accéder au Mode Design<text:bookmark-end text:name="__RefHeading___acceder_au_mode_design_2"/><text:bookmark-end text:name="acceder_au_mode_design"/></text:h>
      <text:p text:style-name="Text_20_body">Le <text:span text:style-name="Strong_20_Emphasis">mode design</text:span> est accessible depuis :</text:p>
      <text:list text:style-name="List_20_1" text:continue-numbering="false">
        <text:list-item>
          <text:p text:style-name="List_20_1_Content_First"> Le <text:a xlink:type="simple" xlink:href="https://wiki.atysxe.analys-informatique.com/doku.php?id=wiki:application:menus#menu_principal" text:style-name="Internet_20_link" text:visited-style-name="Visited_20_Internet_20_Link">menu principal</text:a>  (initialement dans la catégorie <text:span text:style-name="Strong_20_Emphasis">Paramétrages</text:span>).<text:line-break/><text:line-break/></text:p>
        </text:list-item>
        <text:list-item>
          <text:p text:style-name="List_20_1_Content"> Un raccourcis d'une <text:a xlink:type="simple" xlink:href="https://wiki.atysxe.analys-informatique.com/doku.php?id=wiki:application:menus#barres_de_navigations_personnalisees" text:style-name="Internet_20_link" text:visited-style-name="Visited_20_Internet_20_Link">navigation personnalisée</text:a> , s'il a été paramétré.<text:line-break/><text:line-break/></text:p>
        </text:list-item>
        <text:list-item>
          <text:p text:style-name="List_20_1_Content_Last"> Un clic sur le bouton <text:span text:style-name="Strong_20_Emphasis">Designer le type de page</text:span> du <text:a xlink:type="simple" xlink:href="https://wiki.atysxe.analys-informatique.com/doku.php?id=wiki:application:modulepage#page_manager" text:style-name="Internet_20_link" text:visited-style-name="Visited_20_Internet_20_Link">Page Manager</text:a> .</text:p>
        </text:list-item>
      </text:list>
      <text:p text:style-name="Text_20_body">L'ouverture du <text:span text:style-name="Strong_20_Emphasis">Mode Design</text:span> via le page manager lance le design sur le type de page de la page actuellement sélectionnée dans le page manager.
L'accès au <text:span text:style-name="Strong_20_Emphasis">mode design</text:span> nécessite des droits administrateurs.
</text:p>
      <text:h text:style-name="Heading_20_2" text:outline-level="2"><text:bookmark-start text:name="__RefHeading___selection_des_parametres_3"/><text:bookmark-start text:name="selection_des_parametres"/>Sélection des paramètres<text:bookmark-end text:name="__RefHeading___selection_des_parametres_3"/><text:bookmark-end text:name="selection_des_parametres"/></text:h>
      <text:h text:style-name="Heading_20_3" text:outline-level="3"><text:bookmark-start text:name="__RefHeading___langue_4"/><text:bookmark-start text:name="langue"/>Langue<text:bookmark-end text:name="__RefHeading___langue_4"/><text:bookmark-end text:name="langu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7.540625cm" style:rel-width="100%" svg:height="1.666875cm" style:rel-height="scale"><draw:image xlink:href="Pictures/464f0413da5693a3a7350f1def878356.png" xlink:type="simple" xlink:show="embed" xlink:actuate="onLoad"/></draw:frame>


Sélection de la langue

</text:p>
          </table:table-cell>
          <text:p text:style-name="Text_20_body">Dans la <text:a xlink:type="simple" xlink:href="https://wiki.atysxe.analys-informatique.com/doku.php?id=wiki:application:moduledesigner#fenetre_de_design" text:style-name="Internet_20_link" text:visited-style-name="Visited_20_Internet_20_Link">fenêtre de design</text:a> , la sélection de la <text:a xlink:type="simple" xlink:href="https://wiki.atysxe.analys-informatique.com/doku.php?id=wiki:application:designparams#notion_de_langue" text:style-name="Internet_20_link" text:visited-style-name="Visited_20_Internet_20_Link">langue</text:a>  permet de choisir la langue pour laquelle la page sera personnalisée.<text:line-break/><text:line-break/>Lorsque cette valeur est modifiée, la fenêtre de design se recharge avec la page de la langue sélectionnée.</text:p>
        </table:table-row>
      </table:table>
      <text:p text:style-name="Text_20_body">Lorsque la <text:span text:style-name="Strong_20_Emphasis">langue</text:span> est modifiée, si aucune page n'existe dans la nouvelle langue sélectionnée, la page de la <text:a xlink:type="simple" xlink:href="https://wiki.atysxe.analys-informatique.com/doku.php?id=wiki:application:designparams#valeurs_par_defaut" text:style-name="Internet_20_link" text:visited-style-name="Visited_20_Internet_20_Link">langue par défaut</text:a>  est chargée. Les modifications seront enregistrées dans la langue sélectionnée.
</text:p>
      <text:h text:style-name="Heading_20_3" text:outline-level="3"><text:bookmark-start text:name="__RefHeading___theme_5"/><text:bookmark-start text:name="theme"/>Thème<text:bookmark-end text:name="__RefHeading___theme_5"/><text:bookmark-end text:name="them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<draw:frame draw:style-name="mediacenter" draw:name="1" text:anchor-type="paragraph" draw:z-index="1" svg:width="4.6302083333333cm" style:rel-width="100%" svg:height="8.4666666666667cm" style:rel-height="scale"><draw:image xlink:href="Pictures/fb2a3390ed3a89c4ed00d42576d5fe66.png" xlink:type="simple" xlink:show="embed" xlink:actuate="onLoad"/></draw:frame>


Sélection du thème

</text:p>
          </table:table-cell>
          <text:p text:style-name="Text_20_body">Dans la <text:a xlink:type="simple" xlink:href="https://wiki.atysxe.analys-informatique.com/doku.php?id=wiki:application:moduledesigner#fenetre_de_design" text:style-name="Internet_20_link" text:visited-style-name="Visited_20_Internet_20_Link">fenêtre de design</text:a> , la sélection du <text:a xlink:type="simple" xlink:href="https://wiki.atysxe.analys-informatique.com/doku.php?id=wiki:application:designparams#notion_de_theme" text:style-name="Internet_20_link" text:visited-style-name="Visited_20_Internet_20_Link">thème</text:a>  permet de choisir le type de périphérique pour lequel la page est personnalisée.<text:line-break/><text:line-break/>Lorsque cette valeur est modifiée, la fenêtre de design se recharge avec la page du thème sélectionné.</text:p>
        </table:table-row>
      </table:table>
      <text:p text:style-name="Text_20_body">Lorsque le <text:span text:style-name="Strong_20_Emphasis">thème</text:span> est modifié, si aucune page n'existe dans le nouveau thème sélectionné, la page du <text:a xlink:type="simple" xlink:href="https://wiki.atysxe.analys-informatique.com/doku.php?id=wiki:application:designparams#valeurs_par_defaut" text:style-name="Internet_20_link" text:visited-style-name="Visited_20_Internet_20_Link">thème par défaut</text:a>  est chargée. Les modifications seront enregistrées dans le thème sélectionné.
</text:p>
      <text:h text:style-name="Heading_20_1" text:outline-level="1"><text:bookmark-start text:name="__RefHeading___rappels_sur_la_navigation_6"/><text:bookmark-start text:name="rappels_sur_la_navigation"/>Rappels sur la Navigation<text:bookmark-end text:name="__RefHeading___rappels_sur_la_navigation_6"/><text:bookmark-end text:name="rappels_sur_la_navigation"/></text:h>
      <text:p text:style-name="Text_20_body">Le mode design permet de personnaliser des éléments comme les <text:a xlink:type="simple" xlink:href="https://wiki.atysxe.analys-informatique.com/doku.php?id=wiki:application:modulepage#pages" text:style-name="Internet_20_link" text:visited-style-name="Visited_20_Internet_20_Link">pages</text:a> , les <text:a xlink:type="simple" xlink:href="https://wiki.atysxe.analys-informatique.com/doku.php?id=wiki:application:architecture#widgets" text:style-name="Internet_20_link" text:visited-style-name="Visited_20_Internet_20_Link">widgets</text:a> , les <text:a xlink:type="simple" xlink:href="#wiki:application:moduledesigner_template" text:style-name="Local_20_link" text:visited-style-name="Visited_20_Local_20_Link">templates</text:a> … Lorsqu'un élément, par exemple une page, contient d'autres éléments personnalisables, il est possible de rentrer en design sur ces éléments.</text:p>
      <text:p text:style-name="Text_20_body">Pour <text:span text:style-name="Strong_20_Emphasis">entrer en design</text:span> et modifier un <text:span text:style-name="Strong_20_Emphasis">élément</text:span> contenu dans l'élément actuellement en cours de design, il existe plusieurs solutions :</text:p>
      <text:list text:style-name="List_20_1" text:continue-numbering="false">
        <text:list-item>
          <text:p text:style-name="List_20_1_Content_First"> Effectuer un <text:span text:style-name="Strong_20_Emphasis">double clic</text:span> sur l'élément visé dans la <text:a xlink:type="simple" xlink:href="https://wiki.atysxe.analys-informatique.com/doku.php?id=wiki:application:moduledesigner#visualisation_du_design" text:style-name="Internet_20_link" text:visited-style-name="Visited_20_Internet_20_Link">zone de visualisation du design</text:a> .</text:p>
        </text:list-item>
        <text:list-item>
          <text:p text:style-name="List_20_1_Content"> Effectuer un <text:span text:style-name="Strong_20_Emphasis">double clic</text:span> sur l'élément visé dans l'<text:a xlink:type="simple" xlink:href="https://wiki.atysxe.analys-informatique.com/doku.php?id=wiki:application:moduledesigner#arborescence" text:style-name="Internet_20_link" text:visited-style-name="Visited_20_Internet_20_Link">arborescence de l'élément</text:a> .</text:p>
        </text:list-item>
        <text:list-item>
          <text:p text:style-name="List_20_1_Content_Last"> Sélectionner l'élément visé dans l'<text:a xlink:type="simple" xlink:href="https://wiki.atysxe.analys-informatique.com/doku.php?id=wiki:application:moduledesigner#arborescence" text:style-name="Internet_20_link" text:visited-style-name="Visited_20_Internet_20_Link">arborescence de l'élément</text:a> , puis cliquer sur le bouton <text:span text:style-name="Strong_20_Emphasis">Modifier</text:span> de la <text:a xlink:type="simple" xlink:href="https://wiki.atysxe.analys-informatique.com/doku.php?id=wiki:application:moduledesigner#zone_d_actions" text:style-name="Internet_20_link" text:visited-style-name="Visited_20_Internet_20_Link">zone d'actions</text:a> .</text:p>
        </text:list-item>
      </text:list>
      <text:p text:style-name="Text_20_body">L'environnement se recharge et reflète alors les informations du nouvel élément designé. Ce mécanisme peut être appliqué à nouveau sur le nouvel élément designé, s'il contient lui même des éléments personnalisables.</text:p>
      <text:p text:style-name="Text_20_body">Pour revenir à l'élément précédent, il suffit de cliquer sur le bouton <text:span text:style-name="Strong_20_Emphasis">Retour</text:span> de la <text:a xlink:type="simple" xlink:href="https://wiki.atysxe.analys-informatique.com/doku.php?id=wiki:application:moduledesigner#zone_d_actions" text:style-name="Internet_20_link" text:visited-style-name="Visited_20_Internet_20_Link">zone d'actions</text:a> .</text:p>
      <text:p text:style-name="Text_20_body"><draw:frame draw:style-name="media" draw:name="2" text:anchor-type="as-char" draw:z-index="2" svg:width="10.63625cm" svg:height="0.47625cm"><draw:image xlink:href="Pictures/12e8d919da0cc2e67c7f3dcffff20911.png" xlink:type="simple" xlink:show="embed" xlink:actuate="onLoad"/></draw:frame>
Pour revenir à un élément en particulier, cliquer sur le nom de l'élément dans la zone contenant le <text:span text:style-name="Strong_20_Emphasis">chemin d'accès de l'élément</text:span>, située sous la <text:a xlink:type="simple" xlink:href="https://wiki.atysxe.analys-informatique.com/doku.php?id=wiki:application:moduledesigner#zone_d_actions" text:style-name="Internet_20_link" text:visited-style-name="Visited_20_Internet_20_Link">zone d'actions</text:a> .</text:p>
      <text:h text:style-name="Heading_20_1" text:outline-level="1"><text:bookmark-start text:name="__RefHeading___types_de_template_7"/><text:bookmark-start text:name="types_de_template"/>Types de template<text:bookmark-end text:name="__RefHeading___types_de_template_7"/><text:bookmark-end text:name="types_de_template"/></text:h>
      <text:p text:style-name="Text_20_body">Il existe deux types de template différents : les templates de page et les templates de groupe.<text:line-break/><text:line-break/>
Les <text:span text:style-name="Strong_20_Emphasis">templates de groupes</text:span> sont uniquement composés de <text:a xlink:type="simple" xlink:href="https://wiki.atysxe.analys-informatique.com/doku.php?id=wiki:application:moduledesigner_page_widget#elements_secondaires" text:style-name="Internet_20_link" text:visited-style-name="Visited_20_Internet_20_Link">groupes</text:a>. Ces groupes peuvent être imbriqués les uns dans les autres et afficher différents éléments (titre, boutons…).
Les <text:span text:style-name="Strong_20_Emphasis">templates de pages</text:span> sont composés de <text:a xlink:type="simple" xlink:href="https://wiki.atysxe.analys-informatique.com/doku.php?id=wiki:application:moduledesigner_page_widget#elements_secondaires" text:style-name="Internet_20_link" text:visited-style-name="Visited_20_Internet_20_Link">groupes</text:a> et de <text:a xlink:type="simple" xlink:href="https://wiki.atysxe.analys-informatique.com/doku.php?id=wiki:application:modulepage#zones_layoutcontrol" text:style-name="Internet_20_link" text:visited-style-name="Visited_20_Internet_20_Link">zones</text:a>. Les zones permettent de définir des blocs indépendants dans les pages.</text:p>
      <text:h text:style-name="Heading_20_1" text:outline-level="1"><text:bookmark-start text:name="__RefHeading___gestion_des_templates_8"/><text:bookmark-start text:name="gestion_des_templates"/>Gestion des templates<text:bookmark-end text:name="__RefHeading___gestion_des_templates_8"/><text:bookmark-end text:name="gestion_des_templates"/></text:h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53:10</meta:creation-date>
    <dc:creator>Generated</dc:creator>
    <dc:date>2026-08-16T10::53:10</dc:date>
    <dc:language>en-US</dc:language>
    <meta:editing-cycles>1</meta:editing-cycles>
    <meta:editing-duration>PT0S</meta:editing-duration>
    <dc:title>wiki:application:moduledesigner_template</dc:title>
  </office:meta>
</office:document-meta>
</file>