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9dbc2b478ca5999b04328ff706cf89.png"/>
  <manifest:file-entry manifest:media-type="image/png" manifest:full-path="Pictures/f1e3f57aced89f2588a266a95c5816c2.png"/>
  <manifest:file-entry manifest:media-type="image/png" manifest:full-path="Pictures/dfdae2eab73624ce3230661912d4f6cb.png"/>
  <manifest:file-entry manifest:media-type="image/png" manifest:full-path="Pictures/7d6574eecdb86b881636f5a2347396c2.png"/>
  <manifest:file-entry manifest:media-type="image/png" manifest:full-path="Pictures/22a6a76772192e3294c55e3e46941912.png"/>
  <manifest:file-entry manifest:media-type="image/png" manifest:full-path="Pictures/89046afffbaf1fc31359b1871562308a.png"/>
  <manifest:file-entry manifest:media-type="image/png" manifest:full-path="Pictures/9643ba19dc201b7b1b00ee5c10a26dd2.png"/>
  <manifest:file-entry manifest:media-type="image/png" manifest:full-path="Pictures/8aabd65beacc57e4a3fca1af29cfd7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pplication:modulepage"/><text:bookmark-start text:name="__RefHeading___module_manager_-_page_manager_-_page_1"/><text:bookmark-start text:name="module_manager_-_page_manager_-_page"/>Module Manager - Page Manager - Page<text:bookmark-end text:name="__RefHeading___module_manager_-_page_manager_-_page_1"/><text:bookmark-end text:name="module_manager_-_page_manager_-_page"/></text:h>
      <text:h text:style-name="Heading_20_2" text:outline-level="2"><text:bookmark-start text:name="__RefHeading___module_manager_2"/><text:bookmark-start text:name="module_manager"/>Module Manager<text:bookmark-end text:name="__RefHeading___module_manager_2"/><text:bookmark-end text:name="module_manager"/></text:h>
      <text:p text:style-name="Text_20_body">Le <text:span text:style-name="Strong_20_Emphasis">Module Manager</text:span> est un conteneur qui héberge les différentes <text:a xlink:type="simple" xlink:href="#__RefHeading___pages_8" text:style-name="Local_20_link" text:visited-style-name="Visited_20_Local_20_Link">pages</text:a>  de l'application.<text:line-break/><text:line-break/></text:p>
      <text:p text:style-name="Text_20_body"><draw:frame draw:style-name="media" draw:name="0" text:anchor-type="as-char" draw:z-index="0" svg:width="47.228125cm" style:rel-width="100%" svg:height="23.468541666667cm" style:rel-height="scale"><draw:image xlink:href="Pictures/3e9dbc2b478ca5999b04328ff706cf89.png" xlink:type="simple" xlink:show="embed" xlink:actuate="onLoad"/></draw:frame>


</text:p>
      <text:h text:style-name="Heading_20_4" text:outline-level="4"><text:bookmark-start text:name="__RefHeading___module_manager_3"/><text:bookmark-start text:name="module_manager1"/>Module Manager<text:bookmark-end text:name="__RefHeading___module_manager_3"/><text:bookmark-end text:name="module_manager1"/></text:h>
      <table:table table:style-name="Table">
        <table:table-column table:style-name="odt_auto_style_table_column_1_1"/>
        <table:table-column table:style-name="odt_auto_style_table_column_1_2"/>
        <table:table-row>
          <table:table-cell office:value-type="string" table:style-name="tablecell">
            <text:p text:style-name="tablealignleft">A <text:span text:style-name="Strong_20_Emphasis">Type de page</text:span> ouvert : type de la page actuellement affichée dans le module.<text:line-break/><text:line-break/>
B <text:span text:style-name="Strong_20_Emphasis">Raccourcis d'accès à la page</text:span> : permet d'accéder rapidement à une page ouverte dans le module.<text:line-break/><text:line-break/>
C <text:span text:style-name="Strong_20_Emphasis">Etat d'édition</text:span> de la page : permet de connaître le statut d'édition de la page affichée.</text:p>
          </table:table-cell>
          <table:table-cell office:value-type="string" table:style-name="tablecell">
            <text:p text:style-name="tablealignleft">D <text:span text:style-name="Strong_20_Emphasis">Bouton ajout de page</text:span> : permet d'ajouter une page au module.<text:line-break/><text:line-break/>
E <text:span text:style-name="Strong_20_Emphasis">Bouton suppression de page</text:span> : permet de fermer la page en cours.<text:line-break/><text:line-break/>
F <text:span text:style-name="Strong_20_Emphasis">Bouton afficher/masquer le</text:span> <text:a xlink:type="simple" xlink:href="#__RefHeading___page_manager_5" text:style-name="Local_20_link" text:visited-style-name="Visited_20_Local_20_Link">Page Manager</text:a>  : affiche le page manager du module en cours.</text:p>
          </table:table-cell>
        </table:table-row>
      </table:table>
      <text:h text:style-name="Heading_20_3" text:outline-level="3"><text:bookmark-start text:name="__RefHeading___gestion_des_pages_4"/><text:bookmark-start text:name="gestion_des_pages"/>Gestion des pages<text:bookmark-end text:name="__RefHeading___gestion_des_pages_4"/><text:bookmark-end text:name="gestion_des_pages"/></text:h>
      <text:p text:style-name="Text_20_body">Le <text:span text:style-name="Strong_20_Emphasis">module manager</text:span> permet d'ajouter et de supprimer supprimer des pages à l'intérieur d'un module. Il permet également de naviguer entre les différentes <text:a xlink:type="simple" xlink:href="#__RefHeading___pages_8" text:style-name="Local_20_link" text:visited-style-name="Visited_20_Local_20_Link">pages</text:a>  ouvertes dans le module.<text:line-break/><text:line-break/></text:p>
      <text:p text:style-name="Text_20_body">Pour ajouter une page au module, via le Module Manager, il suffit de réaliser un clic sur le bouton <text:span text:style-name="Strong_20_Emphasis">ajouter une page</text:span>.<text:line-break/><text:line-break/>
Dans le cas d'un module <text:span text:style-name="Strong_20_Emphasis">monopage</text:span>, une page du même type que celle déjà créée est rajoutée.
Dans le cas d'un module <text:span text:style-name="Strong_20_Emphasis">multipage</text:span>, une <text:span text:style-name="Strong_20_Emphasis">liste</text:span> de différents types de page apparaît et l'utilisateur doit choisir le type qu'il veut ajouter au module.
Pour supprimer une page du module, via le Module Manager, il suffit de réaliser un clic sur le bouton <text:span text:style-name="Strong_20_Emphasis">supprimer une page</text:span>. La page en cours est alors fermée et retirée du module.
Pour changer de page, via le Module Manager, cliquer sur un des points présents au centre ce celui-ci. Chaque point correspond à une page ouverte dans le module. La couleur des points correspond à la couleur choisie pour le type de page.

Il est possible d'avoir un aperçu plus complet des pages ouvertes en utilisant le <text:a xlink:type="simple" xlink:href="#__RefHeading___page_manager_5" text:style-name="Local_20_link" text:visited-style-name="Visited_20_Local_20_Link">Page Manager</text:a> .
Le module manager affiche le statut de la page en cours : <text:line-break/><text:line-break/>
</text:p>
      <table:table table:style-name="Table">
        <table:table-column table:style-name="odt_auto_style_table_column_2_1"/>
        <table:table-column table:style-name="odt_auto_style_table_column_2_2"/>
        <table:table-column table:style-name="odt_auto_style_table_column_2_3"/>
        <table:table-column table:style-name="odt_auto_style_table_column_2_4"/>
        <table:table-column table:style-name="odt_auto_style_table_column_2_5"/>
        <table:table-column table:style-name="odt_auto_style_table_column_2_6"/>
        <table:table-row>
          <table:table-cell office:value-type="string" table:style-name="tablecell">
            <text:p text:style-name="tablealignleft"><draw:frame draw:style-name="mediacenter" draw:name="1" text:anchor-type="paragraph" draw:z-index="1" svg:width="1.7991666666667cm" svg:height="0.79375cm"><draw:image xlink:href="Pictures/f1e3f57aced89f2588a266a95c5816c2.png" xlink:type="simple" xlink:show="embed" xlink:actuate="onLoad"/></draw:frame>


Lecture : affichage sans modification apportée

</text:p>
          </table:table-cell>
          <table:table-cell office:value-type="string" table:style-name="tablecell">
            <text:p text:style-name="tablealignleft"><draw:frame draw:style-name="mediacenter" draw:name="2" text:anchor-type="paragraph" draw:z-index="2" svg:width="1.984375cm" svg:height="0.873125cm"><draw:image xlink:href="Pictures/dfdae2eab73624ce3230661912d4f6cb.png" xlink:type="simple" xlink:show="embed" xlink:actuate="onLoad"/></draw:frame>


Lecture seule : affichage, modification non autorisée

</text:p>
          </table:table-cell>
          <table:table-cell office:value-type="string" table:style-name="tablecell">
            <text:p text:style-name="tablealignleft"><draw:frame draw:style-name="mediacenter" draw:name="3" text:anchor-type="paragraph" draw:z-index="3" svg:width="1.6139583333333cm" svg:height="0.79375cm"><draw:image xlink:href="Pictures/7d6574eecdb86b881636f5a2347396c2.png" xlink:type="simple" xlink:show="embed" xlink:actuate="onLoad"/></draw:frame>


Création : nouvel objet en cours de création

</text:p>
          </table:table-cell>
          <table:table-cell office:value-type="string" table:style-name="tablecell">
            <text:p text:style-name="tablealignleft"><draw:frame draw:style-name="mediacenter" draw:name="4" text:anchor-type="paragraph" draw:z-index="4" svg:width="1.6933333333333cm" svg:height="0.76729166666667cm"><draw:image xlink:href="Pictures/22a6a76772192e3294c55e3e46941912.png" xlink:type="simple" xlink:show="embed" xlink:actuate="onLoad"/></draw:frame>


Modification : objet existant en cours de modification

</text:p>
          </table:table-cell>
          <text:h text:style-name="Heading_20_2" text:outline-level="2"><text:bookmark-start text:name="__RefHeading___page_manager_5"/><text:bookmark-start text:name="page_manager"/>Page Manager<text:bookmark-end text:name="__RefHeading___page_manager_5"/><text:bookmark-end text:name="page_manager"/></text:h>
          <text:p text:style-name="Text_20_body">Le <text:span text:style-name="Strong_20_Emphasis">Page Manager</text:span> (gestionnaire de page) affiche les pages ouvertes d'un module et permet de réaliser différentes actions.<text:line-break/><text:line-break/></text:p>
          <text:p text:style-name="Text_20_body"><draw:frame draw:style-name="media" draw:name="5" text:anchor-type="as-char" draw:z-index="5" svg:width="47.228125cm" style:rel-width="100%" svg:height="23.495cm" style:rel-height="scale"><draw:image xlink:href="Pictures/89046afffbaf1fc31359b1871562308a.png" xlink:type="simple" xlink:show="embed" xlink:actuate="onLoad"/></draw:frame>


</text:p>
          <text:h text:style-name="Heading_20_4" text:outline-level="4"><text:bookmark-start text:name="__RefHeading___page_manager_6"/><text:bookmark-start text:name="page_manager1"/>Page Manager<text:bookmark-end text:name="__RefHeading___page_manager_6"/><text:bookmark-end text:name="page_manager1"/></text:h>
          <table:table-cell office:value-type="string" table:style-name="tablecell">
            <text:p text:style-name="tablealignleft">A <text:span text:style-name="Strong_20_Emphasis">Liste des pages</text:span> : liste des pages ouvertes dans le module, la page sélectionnée est “entourée” d'une bordure.<text:line-break/><text:line-break/>
B <text:span text:style-name="Strong_20_Emphasis">Bouton ajout de page</text:span> : ajoute une page du type de la dernière page sélectionnée.<text:line-break/><text:line-break/>
C <text:span text:style-name="Strong_20_Emphasis">Bouton suppression de page</text:span> : ferme la page actuellement sélectionnée.</text:p>
          </table:table-cell>
          <table:table-cell office:value-type="string" table:style-name="tablecell">
            <text:p text:style-name="tablealignleft">D <text:a xlink:type="simple" xlink:href="https://wiki.atysxe.analys-informatique.com/doku.php?id=wiki:application:moduledesigner" text:style-name="Internet_20_link" text:visited-style-name="Visited_20_Internet_20_Link">Accès au Mode Design</text:a> : ouvre le designer pour la page sélectionnée (visible selon les droits accordés à l'utilisateur).<text:line-break/><text:line-break/>
E <text:span text:style-name="Strong_20_Emphasis">Bouton fermeture du module</text:span> : ferme le module et toutes les pages qu'il contient.<text:line-break/><text:line-break/>
F <text:span text:style-name="Strong_20_Emphasis">Bouton afficher/masquer le Page Manager</text:span> : affiche le page manager du module en cours.</text:p>
          </table:table-cell>
        </table:table-row>
      </table:table>
      <text:p text:style-name="Text_20_body">L'ouverture du Page Manager se fait via le <text:span text:style-name="Strong_20_Emphasis">bouton</text:span> situé à l'extrémité droite du <text:a xlink:type="simple" xlink:href="#__RefHeading___module_manager_2" text:style-name="Local_20_link" text:visited-style-name="Visited_20_Local_20_Link">Module Manager</text:a> .</text:p>
      <text:h text:style-name="Heading_20_3" text:outline-level="3"><text:bookmark-start text:name="__RefHeading___gestion_des_pages_7"/><text:bookmark-start text:name="gestion_des_pages1"/>Gestion des pages<text:bookmark-end text:name="__RefHeading___gestion_des_pages_7"/><text:bookmark-end text:name="gestion_des_pages1"/></text:h>
      <text:p text:style-name="Text_20_body">Le <text:span text:style-name="Strong_20_Emphasis">Page Manager</text:span> permet d'ajouter et de supprimer supprimer des pages à l'intérieur d'un module. Il permet également de naviguer entre les différentes <text:a xlink:type="simple" xlink:href="#__RefHeading___pages_8" text:style-name="Local_20_link" text:visited-style-name="Visited_20_Local_20_Link">pages</text:a>  ouvertes dans le module.<text:line-break/><text:line-break/></text:p>
      <text:p text:style-name="Text_20_body">Pour ajouter une page au module, via le page manager, il suffit de réaliser un clic sur le bouton <text:span text:style-name="Strong_20_Emphasis">ajouter une page</text:span>.<text:line-break/><text:line-break/>

Contrairement au <text:a xlink:type="simple" xlink:href="#__RefHeading___module_manager_2" text:style-name="Local_20_link" text:visited-style-name="Visited_20_Local_20_Link">Module Manager</text:a> , le Page Manager ne prend pas en charge l'ajout de type de page différent. La page nouvellement ajoutée est du type de la page actuellement sélectionnée.
Pour supprimer une page du module, via le Page Manager, il suffit de réaliser un clic sur le bouton <text:span text:style-name="Strong_20_Emphasis">fermer la page</text:span>. La page en cours est alors fermée et retirée du module.
Pour changer de page, via le module manager, cliquer sur une des <text:span text:style-name="Strong_20_Emphasis">vignettes</text:span> représentant les pages ouvertes dans le module. La couleur des vignettes correspond à la couleur choisie pour le type de page.
Pour fermer le module et toutes les pages qu'il contient, il suffit de réaliser un clic sur le bouton <text:span text:style-name="Strong_20_Emphasis">fermer le module</text:span>.
</text:p>
      <text:h text:style-name="Heading_20_2" text:outline-level="2"><text:bookmark-start text:name="__RefHeading___pages_8"/><text:bookmark-start text:name="pages"/>Pages<text:bookmark-end text:name="__RefHeading___pages_8"/><text:bookmark-end text:name="pages"/></text:h>
      <text:p text:style-name="Text_20_body">Les <text:span text:style-name="Strong_20_Emphasis">pages</text:span> sont les contrôles visuels hébergeant les différentes <text:a xlink:type="simple" xlink:href="https://wiki.atysxe.analys-informatique.com/doku.php?id=wiki:application:architecture#widgets" text:style-name="Internet_20_link" text:visited-style-name="Visited_20_Internet_20_Link">widgets</text:a> . Elles sont constituées de plusieurs <text:a xlink:type="simple" xlink:href="#__RefHeading___zones_layoutcontrol_10" text:style-name="Local_20_link" text:visited-style-name="Visited_20_Local_20_Link">zones</text:a>  dans lesquelles seront positionnées les <text:a xlink:type="simple" xlink:href="https://wiki.atysxe.analys-informatique.com/doku.php?id=wiki:application:architecture#widgets" text:style-name="Internet_20_link" text:visited-style-name="Visited_20_Internet_20_Link">widgets</text:a> .<text:line-break/><text:line-break/></text:p>
      <text:p text:style-name="Text_20_body"><draw:frame draw:style-name="media" draw:name="6" text:anchor-type="as-char" draw:z-index="6" svg:width="47.201666666667cm" style:rel-width="100%" svg:height="23.468541666667cm" style:rel-height="scale"><draw:image xlink:href="Pictures/9643ba19dc201b7b1b00ee5c10a26dd2.png" xlink:type="simple" xlink:show="embed" xlink:actuate="onLoad"/></draw:frame>


</text:p>
      <text:h text:style-name="Heading_20_4" text:outline-level="4"><text:bookmark-start text:name="__RefHeading___exemple_de_page_9"/><text:bookmark-start text:name="exemple_de_page"/>Exemple de Page<text:bookmark-end text:name="__RefHeading___exemple_de_page_9"/><text:bookmark-end text:name="exemple_de_page"/></text:h>
      <text:p text:style-name="Text_20_body">
A <text:span text:style-name="Strong_20_Emphasis">Type de page</text:span> : type de la page actuellement sélectionnée.<text:line-break/><text:line-break/>
B <text:span text:style-name="Strong_20_Emphasis">Widgets</text:span> : <text:a xlink:type="simple" xlink:href="https://wiki.atysxe.analys-informatique.com/doku.php?id=wiki:application:architecture#widgets" text:style-name="Internet_20_link" text:visited-style-name="Visited_20_Internet_20_Link">widgets</text:a>  contenues dans la page.<text:line-break/><text:line-break/>
C <text:span text:style-name="Strong_20_Emphasis">Groupe</text:span> : groupe contenant une ou plusieurs <text:a xlink:type="simple" xlink:href="https://wiki.atysxe.analys-informatique.com/doku.php?id=wiki:application:architecture#widgets" text:style-name="Internet_20_link" text:visited-style-name="Visited_20_Internet_20_Link">widgets</text:a> .
</text:p>
      <text:h text:style-name="Heading_20_3" text:outline-level="3"><text:bookmark-start text:name="__RefHeading___zones_layoutcontrol_10"/><text:bookmark-start text:name="zones_layoutcontrol"/>Zones (LayoutControl)<text:bookmark-end text:name="__RefHeading___zones_layoutcontrol_10"/><text:bookmark-end text:name="zones_layoutcontrol"/></text:h>
      <text:p text:style-name="Text_20_body">Les <text:span text:style-name="Strong_20_Emphasis">zones</text:span> ou <text:span text:style-name="Strong_20_Emphasis">LayoutControl</text:span> permettent d'organiser les widgets dans les pages. Les zones peuvent être positionnées de façon à découper la page en plusieurs morceaux indépendants les un des autres.<text:line-break/><text:line-break/></text:p>
      <text:p text:style-name="Text_20_body"><draw:frame draw:style-name="media" draw:name="7" text:anchor-type="as-char" draw:z-index="7" svg:width="47.175208333333cm" style:rel-width="100%" svg:height="22.489583333333cm" style:rel-height="scale"><draw:image xlink:href="Pictures/8aabd65beacc57e4a3fca1af29cfd786.png" xlink:type="simple" xlink:show="embed" xlink:actuate="onLoad"/></draw:frame>


</text:p>
      <text:h text:style-name="Heading_20_4" text:outline-level="4"><text:bookmark-start text:name="__RefHeading___exemple_de_zones_11"/><text:bookmark-start text:name="exemple_de_zones"/>Exemple de Zones<text:bookmark-end text:name="__RefHeading___exemple_de_zones_11"/><text:bookmark-end text:name="exemple_de_zones"/></text:h>
      <text:h text:style-name="Heading_20_2" text:outline-level="2"><text:bookmark-start text:name="__RefHeading___references_12"/><text:bookmark-start text:name="references"/>Références<text:bookmark-end text:name="__RefHeading___references_12"/><text:bookmark-end text:name="references"/></text:h>
      <text:list text:style-name="List_20_1" text:continue-numbering="false">
        <text:list-item>
          <text:p text:style-name="List_20_1_Content_First"> <text:a xlink:type="simple" xlink:href="https://wiki.atysxe.analys-informatique.com/doku.php?id=wiki:application:architecture" text:style-name="Internet_20_link" text:visited-style-name="Visited_20_Internet_20_Link">Architecture de l'application</text:a></text:p>
        </text:list-item>
        <text:list-item>
          <text:p text:style-name="List_20_1_Content_Last"> <text:a xlink:type="simple" xlink:href="https://wiki.atysxe.analys-informatique.com/doku.php?id=wiki:application:moduledesigner" text:style-name="Internet_20_link" text:visited-style-name="Visited_20_Internet_20_Link">Présentation du Mode Design</text:a></text:p>
        </text:list-item>
      </text:list>
      <text:h text:style-name="Heading_20_2" text:outline-level="2"><text:bookmark-start text:name="__RefHeading___a_voir_13"/><text:bookmark-start text:name="a_voir"/>A voir<text:bookmark-end text:name="__RefHeading___a_voir_13"/><text:bookmark-end text:name="a_voir"/></text:h>
      <text:list text:style-name="List_20_1" text:continue-numbering="false">
        <text:list-item>
          <text:p text:style-name="List_20_1_Content_First"> <text:a xlink:type="simple" xlink:href="https://wiki.atysxe.analys-informatique.com/doku.php?id=wiki:application:menus" text:style-name="Internet_20_link" text:visited-style-name="Visited_20_Internet_20_Link">Présentation des menus</text:a></text:p>
        </text:list-item>
        <text:list-item>
          <text:p text:style-name="List_20_1_Content"> <text:a xlink:type="simple" xlink:href="https://wiki.atysxe.analys-informatique.com/doku.php?id=wiki:application:designparams" text:style-name="Internet_20_link" text:visited-style-name="Visited_20_Internet_20_Link">Paramètres de personnalisation</text:a></text:p>
        </text:list-item>
        <text:list-item>
          <text:p text:style-name="List_20_1_Content_Last"> <text:a xlink:type="simple" xlink:href="https://wiki.atysxe.analys-informatique.com/doku.php?id=wiki:application:moduledesigner_page_widget" text:style-name="Internet_20_link" text:visited-style-name="Visited_20_Internet_20_Link">Personnalisation des pages / widgets</text:a></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17:42</meta:creation-date>
    <dc:creator>Generated</dc:creator>
    <dc:date>2026-08-13T22::17:42</dc:date>
    <dc:language>en-US</dc:language>
    <meta:editing-cycles>1</meta:editing-cycles>
    <meta:editing-duration>PT0S</meta:editing-duration>
    <dc:title>wiki:application:modulepage</dc:title>
  </office:meta>
</office:document-meta>
</file>