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44dda5e9fc85549d8033b24b8bec86.png"/>
  <manifest:file-entry manifest:media-type="image/png" manifest:full-path="Pictures/8354d256ece3022d585b420af942ca28.png"/>
  <manifest:file-entry manifest:media-type="image/png" manifest:full-path="Pictures/f8e1ba9fba55c97cc2dfab421efa0220.png"/>
  <manifest:file-entry manifest:media-type="image/png" manifest:full-path="Pictures/4346b49336c826f29b57476c9282dcf0.png"/>
  <manifest:file-entry manifest:media-type="image/png" manifest:full-path="Pictures/f1e7a03b9edf20fefc3a25f8173b03e4.png"/>
  <manifest:file-entry manifest:media-type="image/png" manifest:full-path="Pictures/87d280d9d8e9b6b2230d46e27b446043.png"/>
  <manifest:file-entry manifest:media-type="image/png" manifest:full-path="Pictures/8bf39986dca681e23d5fee66c5f62fc6.png"/>
  <manifest:file-entry manifest:media-type="image/png" manifest:full-path="Pictures/a8a4cc1a1ecef82cf063ee99edec11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styleeditor"/><text:bookmark-start text:name="__RefHeading___editeur_de_styles_1"/><text:bookmark-start text:name="editeur_de_styles"/>Editeur de styles<text:bookmark-end text:name="__RefHeading___editeur_de_styles_1"/><text:bookmark-end text:name="editeur_de_styles"/></text:h>
      <text:p text:style-name="Text_20_body">L'<text:span text:style-name="Strong_20_Emphasis">éditeur de styles (style editor)</text:span> permet de gérer les styles applicables aux différents éléments de l'application.
</text:p>
      <text:h text:style-name="Heading_20_2" text:outline-level="2"><text:bookmark-start text:name="__RefHeading___stylestyle_sheet_2"/><text:bookmark-start text:name="stylestyle_sheet"/>Style / Style Sheet<text:bookmark-end text:name="__RefHeading___stylestyle_sheet_2"/><text:bookmark-end text:name="stylestyle_sheet"/></text:h>
      <text:p text:style-name="Text_20_body">Un <text:span text:style-name="Strong_20_Emphasis">style</text:span> est un ensemble de propriétés (couleurs, tailles, mise en forme…) applicable à un type d'élément de l'application.<text:line-break/><text:line-break/>
Un <text:span text:style-name="Strong_20_Emphasis">style sheet (feuille de style)</text:span> est un regroupement de styles applicables à des types d'éléments différents.</text:p>
      <text:h text:style-name="Heading_20_2" text:outline-level="2"><text:bookmark-start text:name="__RefHeading___lancement_de_l_editeur_de_styles_3"/><text:bookmark-start text:name="lancement_de_l_editeur_de_styles"/>Lancement de l'éditeur de styles<text:bookmark-end text:name="__RefHeading___lancement_de_l_editeur_de_styles_3"/><text:bookmark-end text:name="lancement_de_l_editeur_de_styles"/></text:h>
      <table:table table:style-name="Table">
        <table:table-column table:style-name="odt_auto_style_table_column_1_1"/>
        <table:table-row>
          <table:table-cell office:value-type="string" table:style-name="tablecell">
            <text:p text:style-name="tablealignleft"><draw:frame draw:style-name="mediacenter" draw:name="0" text:anchor-type="paragraph" draw:z-index="0" svg:width="7.3025cm" style:rel-width="100%" svg:height="5.6885416666667cm" style:rel-height="scale"><draw:image xlink:href="Pictures/d444dda5e9fc85549d8033b24b8bec86.png" xlink:type="simple" xlink:show="embed" xlink:actuate="onLoad"/></draw:frame>


Lancer l'éditeur de styles

</text:p>
          </table:table-cell>
          <text:p text:style-name="Text_20_body">L'<text:span text:style-name="Strong_20_Emphasis">éditeur de styles</text:span> peut être ouvert de deux façons différentes : <text:line-break/><text:line-break/>
A partir de l'application, en <text:a xlink:type="simple" xlink:href="https://wiki.atysxe.analys-informatique.com/doku.php?id=wiki:application:moduledesigner" text:style-name="Internet_20_link" text:visited-style-name="Visited_20_Internet_20_Link">mode design</text:a>  ou <text:a xlink:type="simple" xlink:href="https://wiki.atysxe.analys-informatique.com/doku.php?id=wiki:application:widgetsquickcustomize" text:style-name="Internet_20_link" text:visited-style-name="Visited_20_Internet_20_Link">quick customize</text:a> , repérer l'éditeur de propriété des styles / style sheet (souvent intitulé “StyleFile”). Cet éditeur possède deux boutons, le bouton le plus à droite (A) permettant de lancer l'éditeur de styles.
<text:line-break/><text:line-break/>
Il est possible d'accèder à l'éditeur de styles sans passer par l'application, pour celà il suffit de se rendre dans le <text:span text:style-name="Strong_20_Emphasis">répertoire d'installation</text:span> de l'application et rechercher l'exécutable nommé <text:span text:style-name="Strong_20_Emphasis">StyleEditor_XE</text:span> puis lancer le. Une fenêtre apparait dans laquelle il faut renseigner le répertoire d'installation de l'application ainsi que la Skin utilisée. Une fois ces informations saisies, valider et la fenêtre de l'édteur de style apparait.<text:line-break/><text:line-break/></text:p>
        </table:table-row>
      </table:table>
      <text:p text:style-name="Text_20_body"><draw:frame draw:style-name="mediacenter" draw:name="1" text:anchor-type="paragraph" draw:z-index="1" svg:width="14.313958333333cm" svg:height="4.92125cm"><draw:image xlink:href="Pictures/8354d256ece3022d585b420af942ca28.png" xlink:type="simple" xlink:show="embed" xlink:actuate="onLoad"/></draw:frame>


Paramètres de lancement


<text:span text:style-name="Plugin_Wrap_Span_">
<text:span text:style-name="Plugin_Wrap_Span_">
A <text:span text:style-name="Strong_20_Emphasis">Répertoire de l'application</text:span>.
</text:span>
<text:span text:style-name="Plugin_Wrap_Span_">
B <text:span text:style-name="Strong_20_Emphasis">Skin</text:span>.
</text:span>
</text:span>
</text:p>
      <text:p text:style-name="Text_20_body">Lorsque l'<text:span text:style-name="Strong_20_Emphasis">éditeur de styles</text:span> est ouvert depuis l'application, s'il existe un <text:span text:style-name="Strong_20_Emphasis">style</text:span> dans l'éditeur de propriété, celui-ci est automatiquement chargé dans l'éditeur de styles pour modifications.
</text:p>
      <text:h text:style-name="Heading_20_2" text:outline-level="2"><text:bookmark-start text:name="__RefHeading___fenetre_principale_4"/><text:bookmark-start text:name="fenetre_principale"/>Fenêtre principale<text:bookmark-end text:name="__RefHeading___fenetre_principale_4"/><text:bookmark-end text:name="fenetre_principale"/></text:h>
      <text:p text:style-name="Text_20_body">A l'ouverture de l'éditeur de styles, la <text:span text:style-name="Strong_20_Emphasis">fenêtre principale</text:span> contenant toutes les actions réalisables sur les styles / style sheets apparait.<text:line-break/><text:line-break/></text:p>
      <text:p text:style-name="Text_20_body"><draw:frame draw:style-name="mediacenter" draw:name="2" text:anchor-type="paragraph" draw:z-index="2" svg:width="36.089166666667cm" style:rel-width="100%" svg:height="23.1775cm" style:rel-height="scale"><draw:image xlink:href="Pictures/f8e1ba9fba55c97cc2dfab421efa0220.png" xlink:type="simple" xlink:show="embed" xlink:actuate="onLoad"/></draw:frame>


Fenêtre principale

</text:p>
      <table:table table:style-name="Table">
        <table:table-column table:style-name="odt_auto_style_table_column_2_1"/>
        <table:table-column table:style-name="odt_auto_style_table_column_2_2"/>
        <table:table-row>
          <table:table-cell office:value-type="string" table:style-name="tablecell">
            <text:p text:style-name="tablealignleft">A <text:span text:style-name="Strong_20_Emphasis">Menu</text:span> : menu de l'éditeur de styles.<text:line-break/><text:line-break/>
B <text:span text:style-name="Strong_20_Emphasis">Onglet</text:span> : onglets représentant les propriétés contenues dans le style sheet.<text:line-break/><text:line-break/>
C <text:span text:style-name="Strong_20_Emphasis">Style Sheet</text:span> : nom du style sheet en cours de modification.<text:line-break/><text:line-break/>
D <text:span text:style-name="Strong_20_Emphasis">Propriétés du style sheet</text:span>.</text:p>
          </table:table-cell>
          <table:table-cell office:value-type="string" table:style-name="tablecell">
            <text:p text:style-name="tablealignleft">E <text:span text:style-name="Strong_20_Emphasis">Onglet des styles</text:span> : onglet représentant les éléments sur lesquels des styles peuvent être appliqués.<text:line-break/><text:line-break/>
F <text:span text:style-name="Strong_20_Emphasis">Zone d'action des styles</text:span> : actions réalisables sur les styles.<text:line-break/><text:line-break/>
G <text:span text:style-name="Strong_20_Emphasis">Zone de prévisualisation</text:span> : prévisualisation des modifications des propriétés sur les éléments.</text:p>
          </table:table-cell>
        </table:table-row>
      </table:table>
      <text:h text:style-name="Heading_20_3" text:outline-level="3"><text:bookmark-start text:name="__RefHeading___menu_5"/><text:bookmark-start text:name="menu"/>Menu<text:bookmark-end text:name="__RefHeading___menu_5"/><text:bookmark-end text:name="menu"/></text:h>
      <table:table table:style-name="Table">
        <table:table-column table:style-name="odt_auto_style_table_column_3_1"/>
        <table:table-row>
          <table:table-cell office:value-type="string" table:style-name="tablecell">
            <text:p text:style-name="tablealignleft"><draw:frame draw:style-name="mediacenter" draw:name="3" text:anchor-type="paragraph" draw:z-index="3" svg:width="6.4558333333333cm" style:rel-width="100%" svg:height="11.138958333333cm" style:rel-height="scale"><draw:image xlink:href="Pictures/4346b49336c826f29b57476c9282dcf0.png" xlink:type="simple" xlink:show="embed" xlink:actuate="onLoad"/></draw:frame>


Menu

</text:p>
          </table:table-cell>
          <text:p text:style-name="Text_20_body">Le <text:span text:style-name="Strong_20_Emphasis">menu</text:span> regroupe les actions principales de l'éditeur de styles. Il permet d'ouvrir un style sheet existant, de créer un nouveau style sheet, d'enregistrer les modifications suivant différents paramètres et de quitter l'application.<text:line-break/><text:line-break/>

A <text:span text:style-name="Strong_20_Emphasis">Ouvrir un style sheet</text:span>.<text:line-break/><text:line-break/>
B <text:span text:style-name="Strong_20_Emphasis">Créer un style sheet</text:span>.<text:line-break/><text:line-break/>
C <text:span text:style-name="Strong_20_Emphasis">Enregistrer les modifications</text:span>.<text:line-break/><text:line-break/>
D <text:span text:style-name="Strong_20_Emphasis">Enregistrer les modifications sous…</text:span>.<text:line-break/><text:line-break/>
E <text:span text:style-name="Strong_20_Emphasis">Enregistrer pour la skin sélectionnée</text:span>.<text:line-break/><text:line-break/>
C <text:span text:style-name="Strong_20_Emphasis">Quitter</text:span>.
</text:p>
        </table:table-row>
      </table:table>
      <text:h text:style-name="Heading_20_3" text:outline-level="3"><text:bookmark-start text:name="__RefHeading___proprietes_-_style_sheet_6"/><text:bookmark-start text:name="proprietes_-_style_sheet"/>Propriétés - Style Sheet<text:bookmark-end text:name="__RefHeading___proprietes_-_style_sheet_6"/><text:bookmark-end text:name="proprietes_-_style_sheet"/></text:h>
      <text:p text:style-name="Text_20_body">La zone haute de l'éditeur de styles contient les <text:span text:style-name="Strong_20_Emphasis">propriétés du Style Sheet</text:span>. Ces propriétés concernent essentiellement les groupes et les items des <text:a xlink:type="simple" xlink:href="https://wiki.atysxe.analys-informatique.com/doku.php?id=wiki:application:modulepage#zones_layoutcontrol" text:style-name="Internet_20_link" text:visited-style-name="Visited_20_Internet_20_Link">Layout Controls</text:a> .<text:line-break/><text:line-break/></text:p>
      <text:p text:style-name="Text_20_body"><draw:frame draw:style-name="mediacenter" draw:name="4" text:anchor-type="paragraph" draw:z-index="4" svg:width="26.67cm" style:rel-width="100%" svg:height="3.4395833333333cm" style:rel-height="scale"><draw:image xlink:href="Pictures/f1e7a03b9edf20fefc3a25f8173b03e4.png" xlink:type="simple" xlink:show="embed" xlink:actuate="onLoad"/></draw:frame>


Propriétés des groupes / items

</text:p>
      <text:h text:style-name="Heading_20_2" text:outline-level="2"><text:bookmark-start text:name="__RefHeading___gestion_des_styles_7"/><text:bookmark-start text:name="gestion_des_styles"/>Gestion des styles<text:bookmark-end text:name="__RefHeading___gestion_des_styles_7"/><text:bookmark-end text:name="gestion_des_styles"/></text:h>
      <text:p text:style-name="Text_20_body">Les <text:span text:style-name="Strong_20_Emphasis">styles</text:span> sont un ensemble de propriétés permettant de personnaliser le rendu d'un type d'élément (bouton, case à cocher…). Plusieurs styles peuvent être rattachés à un style sheet, cela permet de personnaliser plusieurs types d'élément en appliquant un style sheet à un élément contenant ces types d'éléments.<text:line-break/><text:line-break/></text:p>
      <text:p text:style-name="Text_20_body"><draw:frame draw:style-name="mediacenter" draw:name="5" text:anchor-type="paragraph" draw:z-index="5" svg:width="17.171458333333cm" style:rel-width="100%" svg:height="3.4660416666667cm" style:rel-height="scale"><draw:image xlink:href="Pictures/87d280d9d8e9b6b2230d46e27b446043.png" xlink:type="simple" xlink:show="embed" xlink:actuate="onLoad"/></draw:frame>


Gestion des styles

</text:p>
      <table:table table:style-name="Table">
        <table:table-column table:style-name="odt_auto_style_table_column_4_1"/>
        <table:table-column table:style-name="odt_auto_style_table_column_4_2"/>
        <table:table-row>
          <table:table-cell office:value-type="string" table:style-name="tablecell">
            <text:p text:style-name="tablealignleft">A <text:span text:style-name="Strong_20_Emphasis">Onglet de sélection de styles</text:span> : permet de modifier le style pour le type de contrôle sélectionné.<text:line-break/><text:line-break/>
B <text:span text:style-name="Strong_20_Emphasis">Style sélectionné</text:span> : style sélectionné pour le type d'élément.<text:line-break/><text:line-break/>
C <text:span text:style-name="Strong_20_Emphasis">Ajouter un style</text:span> : bouton d'ajout de style pour le type d'élément.<text:line-break/><text:line-break/>
D <text:span text:style-name="Strong_20_Emphasis">Effacer le style</text:span> : retire le style pour le type d'élément.</text:p>
          </table:table-cell>
          <table:table-cell office:value-type="string" table:style-name="tablecell">
            <text:p text:style-name="tablealignleft">E <text:span text:style-name="Strong_20_Emphasis">Modifier les propriétés du style</text:span> : affiche / masque les propriétés du style pour le type d'élément.<text:line-break/><text:line-break/>
F <text:span text:style-name="Strong_20_Emphasis">Annuler</text:span> : annule la dernière modification.<text:line-break/><text:line-break/>
G <text:span text:style-name="Strong_20_Emphasis">Rétablir</text:span> : applique la dernière modification annulée.<text:line-break/><text:line-break/>
H <text:span text:style-name="Strong_20_Emphasis">Enregistrer</text:span> : enregistre les modifications apportées au style.</text:p>
          </table:table-cell>
        </table:table-row>
      </table:table>
      <text:h text:style-name="Heading_20_3" text:outline-level="3"><text:bookmark-start text:name="__RefHeading___proprietes_des_styles_8"/><text:bookmark-start text:name="proprietes_des_styles"/>Propriétés des styles<text:bookmark-end text:name="__RefHeading___proprietes_des_styles_8"/><text:bookmark-end text:name="proprietes_des_styles"/></text:h>
      <text:p text:style-name="Text_20_body">Les propriétés du style lié au type d'élément (onglet) sélectionné peuvent être modifiées. Pour celà, afficher les propriétés du style en cliquant sur le bouton <text:span text:style-name="Strong_20_Emphasis">afficher les proriétés du style</text:span>. Une zone contenant les propriétés apparait au dessus de la <text:a xlink:type="simple" xlink:href="#__RefHeading___zone_de_previsualisation_9" text:style-name="Local_20_link" text:visited-style-name="Visited_20_Local_20_Link">zone de prévisualisation</text:a> .<text:line-break/><text:line-break/></text:p>
      <text:p text:style-name="Text_20_body"><draw:frame draw:style-name="mediacenter" draw:name="6" text:anchor-type="paragraph" draw:z-index="6" svg:width="34.395833333333cm" style:rel-width="100%" svg:height="9.7366666666667cm" style:rel-height="scale"><draw:image xlink:href="Pictures/8bf39986dca681e23d5fee66c5f62fc6.png" xlink:type="simple" xlink:show="embed" xlink:actuate="onLoad"/></draw:frame>


Propriétés des styles

</text:p>
      <text:h text:style-name="Heading_20_3" text:outline-level="3"><text:bookmark-start text:name="__RefHeading___zone_de_previsualisation_9"/><text:bookmark-start text:name="zone_de_previsualisation"/>Zone de prévisualisation<text:bookmark-end text:name="__RefHeading___zone_de_previsualisation_9"/><text:bookmark-end text:name="zone_de_previsualisation"/></text:h>
      <text:p text:style-name="Text_20_body">La <text:span text:style-name="Strong_20_Emphasis">zone de prévisualisation</text:span> permet d'avoir un aperçu des modifications apportées aux styles des différents types d'éléments.<text:line-break/><text:line-break/></text:p>
      <text:p text:style-name="Text_20_body"><draw:frame draw:style-name="mediacenter" draw:name="7" text:anchor-type="paragraph" draw:z-index="7" svg:width="24.844375cm" style:rel-width="100%" svg:height="11.985625cm" style:rel-height="scale"><draw:image xlink:href="Pictures/a8a4cc1a1ecef82cf063ee99edec11f8.png" xlink:type="simple" xlink:show="embed" xlink:actuate="onLoad"/></draw:frame>


Zone de prévisualisation

Les éléments contenus dans la zone de prévisualisation dépendent du type d'élément (onglet) sélectionné.
</text:p>
      <text:h text:style-name="Heading_20_2" text:outline-level="2"><text:bookmark-start text:name="__RefHeading___liste_des_types_d_elements_disponibles_styles_10"/><text:bookmark-start text:name="liste_des_types_d_elements_disponibles_styles"/>Liste des types d'éléments disponibles (styles)<text:bookmark-end text:name="__RefHeading___liste_des_types_d_elements_disponibles_styles_10"/><text:bookmark-end text:name="liste_des_types_d_elements_disponibles_styles"/></text:h>
      <table:table table:style-name="Table">
        <table:table-column/>
        <table:table-column/>
        <table:table-row>
          <table:table-cell office:value-type="string" table:style-name="tableheader">
            <text:p text:style-name="Table_20_Heading"> Type d'élément </text:p>
          </table:table-cell>
          <table:table-cell office:value-type="string" table:style-name="tableheader">
            <text:p text:style-name="Table_20_Heading"> Description </text:p>
          </table:table-cell>
        </table:table-row>
        <table:table-row>
          <table:table-cell office:value-type="string" table:style-name="tablecell">
            <text:p text:style-name="tablealignleft"> Custom Edit   </text:p>
          </table:table-cell>
          <table:table-cell office:value-type="string" table:style-name="tablecell">
            <text:p text:style-name="tablealignleft"> Regroupe tous éléments contenant du texte, des cases à cocher ou des boutons radios.   </text:p>
          </table:table-cell>
        </table:table-row>
        <table:table-row>
          <table:table-cell office:value-type="string" table:style-name="tablecell">
            <text:p text:style-name="tablealignleft"> Buttons   </text:p>
          </table:table-cell>
          <table:table-cell office:value-type="string" table:style-name="tablecell">
            <text:p text:style-name="tablealignleft"> Regroupe les différents types de boutons.   </text:p>
          </table:table-cell>
        </table:table-row>
        <table:table-row>
          <table:table-cell office:value-type="string" table:style-name="tablecell">
            <text:p text:style-name="tablealignleft"> Table View   </text:p>
          </table:table-cell>
          <table:table-cell office:value-type="string" table:style-name="tablecell">
            <text:p text:style-name="tablealignleft"> Style de la grille classique (colonnes et lignes).   </text:p>
          </table:table-cell>
        </table:table-row>
        <table:table-row>
          <table:table-cell office:value-type="string" table:style-name="tablecell">
            <text:p text:style-name="tablealignleft"> Card View   </text:p>
          </table:table-cell>
          <table:table-cell office:value-type="string" table:style-name="tablecell">
            <text:p text:style-name="tablealignleft"> Style de la grille card (cartes).   </text:p>
          </table:table-cell>
        </table:table-row>
        <table:table-row>
          <table:table-cell office:value-type="string" table:style-name="tablecell">
            <text:p text:style-name="tablealignleft"> Layout View   </text:p>
          </table:table-cell>
          <table:table-cell office:value-type="string" table:style-name="tablecell">
            <text:p text:style-name="tablealignleft"> Style de la grille layout (éléments organisés par l'utilisateur).   </text:p>
          </table:table-cell>
        </table:table-row>
        <table:table-row>
          <table:table-cell office:value-type="string" table:style-name="tablecell">
            <text:p text:style-name="tablealignleft"> Banded Table View   </text:p>
          </table:table-cell>
          <table:table-cell office:value-type="string" table:style-name="tablecell">
            <text:p text:style-name="tablealignleft"> Style de la grille avec bandes.   </text:p>
          </table:table-cell>
        </table:table-row>
        <table:table-row>
          <table:table-cell office:value-type="string" table:style-name="tablecell">
            <text:p text:style-name="tablealignleft"> WinExplorer View   </text:p>
          </table:table-cell>
          <table:table-cell office:value-type="string" table:style-name="tablecell">
            <text:p text:style-name="tablealignleft"> Style de la grille de type explorateur Windows.   </text:p>
          </table:table-cell>
        </table:table-row>
        <table:table-row>
          <table:table-cell office:value-type="string" table:style-name="tablecell">
            <text:p text:style-name="tablealignleft"> Pivot Grid   </text:p>
          </table:table-cell>
          <table:table-cell office:value-type="string" table:style-name="tablecell">
            <text:p text:style-name="tablealignleft"> Style de la grille pivot.   </text:p>
          </table:table-cell>
        </table:table-row>
        <table:table-row>
          <table:table-cell office:value-type="string" table:style-name="tablecell">
            <text:p text:style-name="tablealignleft"> Vertical Grid   </text:p>
          </table:table-cell>
          <table:table-cell office:value-type="string" table:style-name="tablecell">
            <text:p text:style-name="tablealignleft"> Style de la grille verticale.   </text:p>
          </table:table-cell>
        </table:table-row>
      </table:table>
      <text:h text:style-name="Heading_20_2" text:outline-level="2"><text:bookmark-start text:name="__RefHeading___references_11"/><text:bookmark-start text:name="references"/>Références<text:bookmark-end text:name="__RefHeading___references_11"/><text:bookmark-end text:name="references"/></text:h>
      <text:list text:style-name="List_20_1" text:continue-numbering="false">
        <text:list-item>
          <text:p text:style-name="List_20_1_Content_First"> <text:a xlink:type="simple" xlink:href="https://wiki.atysxe.analys-informatique.com/doku.php?id=wiki:application:moduledesigner" text:style-name="Internet_20_link" text:visited-style-name="Visited_20_Internet_20_Link">Mode Design</text:a></text:p>
        </text:list-item>
        <text:list-item>
          <text:p text:style-name="List_20_1_Content"> <text:a xlink:type="simple" xlink:href="https://wiki.atysxe.analys-informatique.com/doku.php?id=wiki:application:widgetsquickcustomize" text:style-name="Internet_20_link" text:visited-style-name="Visited_20_Internet_20_Link">Widgets - Quick Customize</text:a></text:p>
        </text:list-item>
        <text:list-item>
          <text:p text:style-name="List_20_1_Content_Last"> <text:a xlink:type="simple" xlink:href="https://wiki.atysxe.analys-informatique.com/doku.php?id=wiki:application:modulepage" text:style-name="Internet_20_link" text:visited-style-name="Visited_20_Internet_20_Link">Module Manager - Page Manager - Page</text:a></text:p>
        </text:list-item>
      </text:list>
      <text:h text:style-name="Heading_20_2" text:outline-level="2"><text:bookmark-start text:name="__RefHeading___a_voir_12"/><text:bookmark-start text:name="a_voir"/>A voir<text:bookmark-end text:name="__RefHeading___a_voir_12"/><text:bookmark-end text:name="a_voir"/></text:h>
      <text:list text:style-name="List_20_1" text:continue-numbering="false">
        <text:list-item>
          <text:p text:style-name="List_20_1_Content_First"> <text:a xlink:type="simple" xlink:href="https://wiki.atysxe.analys-informatique.com/doku.php?id=wiki:application:menudesigner" text:style-name="Internet_20_link" text:visited-style-name="Visited_20_Internet_20_Link">Personnalisation des menus</text:a></text:p>
        </text:list-item>
        <text:list-item>
          <text:p text:style-name="List_20_1_Content"> <text:a xlink:type="simple" xlink:href="https://wiki.atysxe.analys-informatique.com/doku.php?id=wiki:application:moduledesigner_page_widget" text:style-name="Internet_20_link" text:visited-style-name="Visited_20_Internet_20_Link">Personnalisation des pages / widgets</text:a></text:p>
        </text:list-item>
        <text:list-item>
          <text:p text:style-name="List_20_1_Content_Last"> <text:a xlink:type="simple" xlink:href="https://wiki.atysxe.analys-informatique.com/doku.php?id=wiki:application:tilestyleeditor" text:style-name="Internet_20_link" text:visited-style-name="Visited_20_Internet_20_Link">Editeur de styles de Tile</text:a></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16:08</meta:creation-date>
    <dc:creator>Generated</dc:creator>
    <dc:date>2026-08-13T23::16:08</dc:date>
    <dc:language>en-US</dc:language>
    <meta:editing-cycles>1</meta:editing-cycles>
    <meta:editing-duration>PT0S</meta:editing-duration>
    <dc:title>wiki:application:styleeditor</dc:title>
  </office:meta>
</office:document-meta>
</file>