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c64128ca147f3daf2073aec09430bf.png"/>
  <manifest:file-entry manifest:media-type="image/png" manifest:full-path="Pictures/458c25567c35c8eb756ee026d1bcc680.png"/>
  <manifest:file-entry manifest:media-type="image/png" manifest:full-path="Pictures/d549287934faa1fbe50ff3e7a0040d36.png"/>
  <manifest:file-entry manifest:media-type="image/png" manifest:full-path="Pictures/cfcc1494543656916b22b955dea1cd4b.png"/>
  <manifest:file-entry manifest:media-type="image/png" manifest:full-path="Pictures/358e56a37ebb8bbac9190f22079f8ed3.png"/>
  <manifest:file-entry manifest:media-type="image/png" manifest:full-path="Pictures/83f4338ded5fafcd47b13240eab1cd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tilestyleeditor"/><text:bookmark-start text:name="__RefHeading___editeur_de_styles_de_tile_1"/><text:bookmark-start text:name="editeur_de_styles_de_tile"/>Editeur de styles de Tile<text:bookmark-end text:name="__RefHeading___editeur_de_styles_de_tile_1"/><text:bookmark-end text:name="editeur_de_styles_de_tile"/></text:h>
      <text:p text:style-name="Text_20_body">L'<text:span text:style-name="Strong_20_Emphasis">éditeur de style de Tile (tile style editor)</text:span> permet de gérer les styles applicables aux différents éléments des tiles. Ces éléments constituent entre autres les <text:a xlink:type="simple" xlink:href="https://wiki.atysxe.analys-informatique.com/doku.php?id=wiki:application:menus" text:style-name="Internet_20_link" text:visited-style-name="Visited_20_Internet_20_Link">menus</text:a>  de l'application, la zone des points du <text:a xlink:type="simple" xlink:href="https://wiki.atysxe.analys-informatique.com/doku.php?id=wiki:application:modulepage#module_manager" text:style-name="Internet_20_link" text:visited-style-name="Visited_20_Internet_20_Link">module manager</text:a>  ainsi que les vignettes du <text:a xlink:type="simple" xlink:href="https://wiki.atysxe.analys-informatique.com/doku.php?id=wiki:application:modulepage#page_manager" text:style-name="Internet_20_link" text:visited-style-name="Visited_20_Internet_20_Link">page manager</text:a> .
</text:p>
      <text:h text:style-name="Heading_20_2" text:outline-level="2"><text:bookmark-start text:name="__RefHeading___stylestyle_sheet_2"/><text:bookmark-start text:name="stylestyle_sheet"/>Style / Style Sheet<text:bookmark-end text:name="__RefHeading___stylestyle_sheet_2"/><text:bookmark-end text:name="stylestyle_sheet"/></text:h>
      <text:p text:style-name="Text_20_body">Comme pour l'<text:a xlink:type="simple" xlink:href="https://wiki.atysxe.analys-informatique.com/doku.php?id=wiki:application:styleeditor" text:style-name="Internet_20_link" text:visited-style-name="Visited_20_Internet_20_Link">éditeur de styles</text:a> , les éléments des tiles sont personnalisables via des style sheets contenant des styles.</text:p>
      <text:h text:style-name="Heading_20_2" text:outline-level="2"><text:bookmark-start text:name="__RefHeading___lancement_de_l_editeur_de_style_de_tile_3"/><text:bookmark-start text:name="lancement_de_l_editeur_de_style_de_tile"/>Lancement de l'éditeur de style de Tile<text:bookmark-end text:name="__RefHeading___lancement_de_l_editeur_de_style_de_tile_3"/><text:bookmark-end text:name="lancement_de_l_editeur_de_style_de_tile"/></text:h>
      <text:p text:style-name="Text_20_body">L'<text:span text:style-name="Strong_20_Emphasis">éditeur de style de tile</text:span> peut être ouvert de deux façons différentes : <text:line-break/><text:line-break/>
A partir de l'application, via le <text:a xlink:type="simple" xlink:href="https://wiki.atysxe.analys-informatique.com/doku.php?id=wiki:application:menudesigner" text:style-name="Internet_20_link" text:visited-style-name="Visited_20_Internet_20_Link">designer de menu</text:a> , repérer l'éditeur de propriété des styles / style sheets. Cet éditeur possède deux boutons, le bouton le plus à droite permettant de lancer l'éditeur de style.
<text:line-break/><text:line-break/>
<draw:frame draw:style-name="mediacenter" draw:name="0" text:anchor-type="paragraph" draw:z-index="0" svg:width="27.754791666667cm" style:rel-width="100%" svg:height="6.429375cm" style:rel-height="scale"><draw:image xlink:href="Pictures/3dc64128ca147f3daf2073aec09430bf.png" xlink:type="simple" xlink:show="embed" xlink:actuate="onLoad"/></draw:frame>
<text:line-break/><text:line-break/>
Il est possible d'accèder à l'éditeur de style sans passer par l'application, pour celà il suffit de se rendre dans le <text:span text:style-name="Strong_20_Emphasis">répertoire d'installation</text:span> de l'application et rechercher l'exécutable nommé <text:span text:style-name="Strong_20_Emphasis">XETileStyleEditor</text:span> puis lancer le. Une fenêtre apparait dans laquelle il faut renseigner le répertoire d'installation de l'application, la Skin utilisée et le type d'élément à personnaliser.<text:line-break/><text:line-break/></text:p>
      <text:p text:style-name="Text_20_body"><draw:frame draw:style-name="mediacenter" draw:name="1" text:anchor-type="paragraph" draw:z-index="1" svg:width="14.313958333333cm" svg:height="4.92125cm"><draw:image xlink:href="Pictures/458c25567c35c8eb756ee026d1bcc680.png" xlink:type="simple" xlink:show="embed" xlink:actuate="onLoad"/></draw:frame>


Paramètres de lancement

Lorsque l'<text:span text:style-name="Strong_20_Emphasis">éditeur de styles de tile</text:span> est ouvert depuis l'application, s'il existe un <text:span text:style-name="Strong_20_Emphasis">style</text:span> dans l'éditeur de propriété, celui-ci est automatiquement chargé dans l'éditeur de style de tile pour modifications.
</text:p>
      <text:h text:style-name="Heading_20_2" text:outline-level="2"><text:bookmark-start text:name="__RefHeading___fenetre_principale_4"/><text:bookmark-start text:name="fenetre_principale"/>Fenêtre principale<text:bookmark-end text:name="__RefHeading___fenetre_principale_4"/><text:bookmark-end text:name="fenetre_principale"/></text:h>
      <text:p text:style-name="Text_20_body">A l'ouverture de l'éditeur de styles de tile, la <text:span text:style-name="Strong_20_Emphasis">fenêtre principale</text:span> contenant toutes les actions réalisables sur les styles / style sheets apparait.<text:line-break/><text:line-break/></text:p>
      <text:p text:style-name="Text_20_body"><draw:frame draw:style-name="mediacenter" draw:name="2" text:anchor-type="paragraph" draw:z-index="2" svg:width="50.8cm" style:rel-width="100%" svg:height="27.78125cm" style:rel-height="scale"><draw:image xlink:href="Pictures/d549287934faa1fbe50ff3e7a0040d36.png" xlink:type="simple" xlink:show="embed" xlink:actuate="onLoad"/></draw:frame>


Fenêtre principale

</text:p>
      <table:table table:style-name="Table">
        <table:table-column table:style-name="odt_auto_style_table_column_1_1"/>
        <table:table-column table:style-name="odt_auto_style_table_column_1_2"/>
        <table:table-row>
          <table:table-cell office:value-type="string" table:style-name="tablecell">
            <text:p text:style-name="tablealignleft">A <text:span text:style-name="Strong_20_Emphasis">Menu</text:span> : menu de l'éditeur de styles de tile.<text:line-break/><text:line-break/>
B <text:span text:style-name="Strong_20_Emphasis">Onglet</text:span> : onglets représentant les éléments dont les propriétés peuvent être modifiées.<text:line-break/><text:line-break/>
C <text:span text:style-name="Strong_20_Emphasis">Style du Tile Control</text:span> : style appliqué au Tile Control.<text:line-break/><text:line-break/>
D <text:span text:style-name="Strong_20_Emphasis">Style des Tile Group</text:span> : style appliqué aux Tile Group.</text:p>
          </table:table-cell>
          <table:table-cell office:value-type="string" table:style-name="tablecell">
            <text:p text:style-name="tablealignleft">E <text:span text:style-name="Strong_20_Emphasis">Style des Tile Item</text:span> : style appliqué aux Tile Item.<text:line-break/><text:line-break/>
F <text:span text:style-name="Strong_20_Emphasis">Propriétés</text:span>.<text:line-break/><text:line-break/>
G <text:span text:style-name="Strong_20_Emphasis">Zone de prévisualisation</text:span> : prévisualisation des modifications des propriétés sur les éléments.</text:p>
          </table:table-cell>
        </table:table-row>
      </table:table>
      <text:h text:style-name="Heading_20_3" text:outline-level="3"><text:bookmark-start text:name="__RefHeading___menu_5"/><text:bookmark-start text:name="menu"/>Menu<text:bookmark-end text:name="__RefHeading___menu_5"/><text:bookmark-end text:name="menu"/></text:h>
      <table:table table:style-name="Table">
        <table:table-column table:style-name="odt_auto_style_table_column_2_1"/>
        <table:table-row>
          <table:table-cell office:value-type="string" table:style-name="tablecell">
            <text:p text:style-name="tablealignleft"><draw:frame draw:style-name="mediacenter" draw:name="3" text:anchor-type="paragraph" draw:z-index="3" svg:width="6.4558333333333cm" style:rel-width="100%" svg:height="7.9110416666667cm" style:rel-height="scale"><draw:image xlink:href="Pictures/cfcc1494543656916b22b955dea1cd4b.png" xlink:type="simple" xlink:show="embed" xlink:actuate="onLoad"/></draw:frame>


Menu

</text:p>
          </table:table-cell>
          <text:p text:style-name="Text_20_body">Le <text:span text:style-name="Strong_20_Emphasis">menu</text:span> regroupe les actions principales de l'éditeur de styles de tile. Il permet d'ouvrir un style sheet ou un style existant, de créer un nouveau style sheet ou un nouveau style et d'enregistrer les modifications suivant différents paramètres.<text:line-break/><text:line-break/>

A <text:span text:style-name="Strong_20_Emphasis">Ouvrir un style sheet / un style</text:span>.<text:line-break/><text:line-break/>
B <text:span text:style-name="Strong_20_Emphasis">Créer un style sheet / un style</text:span>.<text:line-break/><text:line-break/>
C <text:span text:style-name="Strong_20_Emphasis">Enregistrer les modifications</text:span>.<text:line-break/><text:line-break/>
D <text:span text:style-name="Strong_20_Emphasis">Enregistrer les modifications sous…</text:span>.
</text:p>
        </table:table-row>
      </table:table>
      <text:h text:style-name="Heading_20_3" text:outline-level="3"><text:bookmark-start text:name="__RefHeading___proprietes_6"/><text:bookmark-start text:name="proprietes"/>Propriétés<text:bookmark-end text:name="__RefHeading___proprietes_6"/><text:bookmark-end text:name="proprietes"/></text:h>
      <text:p text:style-name="Text_20_body">La zone haute de l'éditeur de styles de tile contient les <text:span text:style-name="Strong_20_Emphasis">propriétés</text:span> des différents éléments (tile control, tile group et tile item).<text:line-break/><text:line-break/></text:p>
      <text:p text:style-name="Text_20_body"><draw:frame draw:style-name="mediacenter" draw:name="4" text:anchor-type="paragraph" draw:z-index="4" svg:width="23.547916666667cm" style:rel-width="100%" svg:height="2.460625cm" style:rel-height="scale"><draw:image xlink:href="Pictures/358e56a37ebb8bbac9190f22079f8ed3.png" xlink:type="simple" xlink:show="embed" xlink:actuate="onLoad"/></draw:frame>


Propriétés

</text:p>
      <text:h text:style-name="Heading_20_3" text:outline-level="3"><text:bookmark-start text:name="__RefHeading___zone_de_previsualisation_7"/><text:bookmark-start text:name="zone_de_previsualisation"/>Zone de prévisualisation<text:bookmark-end text:name="__RefHeading___zone_de_previsualisation_7"/><text:bookmark-end text:name="zone_de_previsualisation"/></text:h>
      <text:p text:style-name="Text_20_body">La <text:span text:style-name="Strong_20_Emphasis">zone de prévisualisation</text:span> permet d'avoir un aperçu des modifications apportées aux styles des différents types d'éléments.<text:line-break/><text:line-break/></text:p>
      <text:p text:style-name="Text_20_body"><draw:frame draw:style-name="mediacenter" draw:name="5" text:anchor-type="paragraph" draw:z-index="5" svg:width="22.436666666667cm" style:rel-width="100%" svg:height="15.028333333333cm" style:rel-height="scale"><draw:image xlink:href="Pictures/83f4338ded5fafcd47b13240eab1cd74.png" xlink:type="simple" xlink:show="embed" xlink:actuate="onLoad"/></draw:frame>


Zone de prévisualisation


A <text:span text:style-name="Strong_20_Emphasis">Tile Control</text:span> : conteneur des éléments.<text:line-break/><text:line-break/>
B <text:span text:style-name="Strong_20_Emphasis">Tile Group</text:span> : groupe contenant les items.<text:line-break/><text:line-break/>
C <text:span text:style-name="Strong_20_Emphasis">Tile Item</text:span>.<text:line-break/><text:line-break/>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6:17</meta:creation-date>
    <dc:creator>Generated</dc:creator>
    <dc:date>2026-08-15T07::16:17</dc:date>
    <dc:language>en-US</dc:language>
    <meta:editing-cycles>1</meta:editing-cycles>
    <meta:editing-duration>PT0S</meta:editing-duration>
    <dc:title>wiki:application:tilestyleeditor</dc:title>
  </office:meta>
</office:document-meta>
</file>