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44733b1ea6af034a4eafaf45fa9c1c0.png"/>
  <manifest:file-entry manifest:media-type="image/svg+xml" manifest:full-path="Pictures/b2c1ba3872a48b3d2fa3b2bfb0e62aa9.svg"/>
  <manifest:file-entry manifest:media-type="image/svg+xml" manifest:full-path="Pictures/a849f4826acd038b91aa18c12f7325d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c44733b1ea6af034a4eafaf45fa9c1c0.png" xlink:type="simple" xlink:show="embed" xlink:actuate="onLoad"/></draw:frame></draw:a> DokuWiki is a standards compliant, simple to use <text:a xlink:type="simple" xlink:href="https://en.wikipedia.org/wiki/Wiki" text:style-name="Internet_20_link" text:visited-style-name="Visited_20_Internet_20_Link">Wiki</text:a>, mainly aimed at creating documentation of any kind. It is targeted at developer teams, workgroups and small companies. It has a simple but powerful <text:a xlink:type="simple" xlink:href="https://wiki.atysxe.analys-informatique.com/doku.php?id=wiki:syntax" text:style-name="Internet_20_link" text:visited-style-name="Visited_20_Internet_20_Link">Formatting Syntax</text:a> which makes sure the datafiles remain readable outside the Wiki and eases the creation of structured texts. All data is stored in plain text files – no database is required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www.splitbrain.org/go/dokuwiki" text:style-name="Internet_20_link" text:visited-style-name="Visited_20_Internet_20_Link">http://www.splitbrain.org/go/dokuwiki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atysxe.analys-informatique.com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b2c1ba3872a48b3d2fa3b2bfb0e62aa9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www.splitbrain.org/go/dokuwiki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b2c1ba3872a48b3d2fa3b2bfb0e62aa9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b2c1ba3872a48b3d2fa3b2bfb0e62aa9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b2c1ba3872a48b3d2fa3b2bfb0e62aa9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b2c1ba3872a48b3d2fa3b2bfb0e62aa9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://bugs.splitbrain.org/index.php?project=1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a849f4826acd038b91aa18c12f7325d0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1::30:52</meta:creation-date>
    <dc:creator>Generated</dc:creator>
    <dc:date>2026-08-13T21::30:52</dc:date>
    <dc:language>en-US</dc:language>
    <meta:editing-cycles>1</meta:editing-cycles>
    <meta:editing-duration>PT0S</meta:editing-duration>
    <dc:title>wiki:dokuwiki</dc:title>
  </office:meta>
</office:document-meta>
</file>