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param_barres_de_nav"/>Date de création : 04/03/22<text:line-break/>
Date de Mise à Jour : 04/03/22<text:line-break/>
Version v21.0<text:line-break/></text:span></text:p>
      <text:p text:style-name="Horizontal_20_Line"/>
      <text:h text:style-name="Heading_20_1" text:outline-level="1"><text:bookmark-start text:name="__RefHeading___parametrage_des_barres_de_navigation_rapide_1"/><text:bookmark-start text:name="parametrage_des_barres_de_navigation_rapide"/>Paramétrage des barres de navigation rapide<text:bookmark-end text:name="__RefHeading___parametrage_des_barres_de_navigation_rapide_1"/><text:bookmark-end text:name="parametrage_des_barres_de_navigation_rapide"/></text:h>
      <text:p text:style-name="Text_20_body"><text:line-break/><text:line-break/></text:p>
      <text:p text:style-name="Text_20_body">Les <text:span text:style-name="Strong_20_Emphasis">barres de navigation</text:span> permettent d'accéder rapidement aux différents éléments (Pièces, traitements, éditions) dont vous avez <text:span text:style-name="Strong_20_Emphasis">besoin quotidiennement</text:span>.<text:line-break/>
Il n'est pas nécessaire de mettre l'intégralité des actions effectuées, au risque de trop surcharger les barres et les rendre moins facile à utiliser. Pour les <text:span text:style-name="Strong_20_Emphasis">actions ponctuelles, le champ de recherche du bouton XE</text:span> pourra alors être utilisé.
<text:line-break/></text:p>
      <text:h text:style-name="Heading_20_1" text:outline-level="1"><text:bookmark-start text:name="__RefHeading___barres_de_navigation_rapide_2"/><text:bookmark-start text:name="barres_de_navigation_rapide"/>Barres de navigation rapide<text:bookmark-end text:name="__RefHeading___barres_de_navigation_rapide_2"/><text:bookmark-end text:name="barres_de_navigation_rapid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Les barres de navigation rapides peuvent être paramétrées par des utilisateurs ayant des droits administrateurs. Il est <text:span text:style-name="Strong_20_Emphasis">possible de positionner</text:span> :</text:p>
            <text:list text:style-name="List_20_1" text:continue-numbering="false">
              <text:list-item>
                <text:p text:style-name="List_20_1_Content_First"> Des barres fixes ou rétractables</text:p>
              </text:list-item>
              <text:list-item>
                <text:p text:style-name="List_20_1_Content"> Le contenu des barres</text:p>
              </text:list-item>
              <text:list-item>
                <text:p text:style-name="List_20_1_Content_Last"> La présentation des barres (largeur, taille des éléments, …)</text:p>
              </text:list-item>
            </text:list>
            <text:p text:style-name="Text_20_body"><text:line-break/><text:line-break/>Tout ceci peut être <text:span text:style-name="Strong_20_Emphasis">enregistré</text:span> :</text:p>
            <text:list text:style-name="List_20_1" text:continue-numbering="false">
              <text:list-item>
                <text:p text:style-name="List_20_1_Content_First"> Pour son propre compte, </text:p>
              </text:list-item>
              <text:list-item>
                <text:p text:style-name="List_20_1_Content"> Pour le compte d'un autre utilisateur </text:p>
              </text:list-item>
              <text:list-item>
                <text:p text:style-name="List_20_1_Content_Last"> Ou bien pour tout un groupe d'utilisateurs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acces_au_parametrage_des_barres_des_navigation_3"/><text:bookmark-start text:name="acces_au_parametrage_des_barres_des_navigation"/>Accès au paramétrage des barres des navigation<text:bookmark-end text:name="__RefHeading___acces_au_parametrage_des_barres_des_navigation_3"/><text:bookmark-end text:name="acces_au_parametrage_des_barres_des_navigation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Le paramétrage n'est accessible que pour des utilisateurs dont le <text:span text:style-name="Strong_20_Emphasis">groupe utilisateur est en priorité inférieure ou égale à 10</text:span>. Sinon faire appel à la personne formée au sein de votre société.<text:line-break/><text:line-break/></text:p>
              </text:list-item>
              <text:list-item>
                <text:p text:style-name="List_20_1_Content"> Pour <text:span text:style-name="Strong_20_Emphasis">accéder au paramétrage</text:span>, il faut :</text:p>
                <text:list text:style-name="List_20_1">
                  <text:list-item>
                    <text:p text:style-name="List_20_1_Content"> ouvrir la barre </text:p>
                  </text:list-item>
                  <text:list-item>
                    <text:p text:style-name="List_20_1_Content"> Clic droit dans la barre ouverte</text:p>
                  </text:list-item>
                  <text:list-item>
                    <text:p text:style-name="List_20_1_Content_Last"> Cliquer sur <text:span text:style-name="Emphasis">Customize</text:span>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Si <text:span text:style-name="Strong_20_Emphasis">aucune barre</text:span> n'est présente à l'ouverture de votre session, il faut alors la <text:span text:style-name="Strong_20_Emphasis">créer à partir du bouton XE</text:span> : Paramétrage → Navigation personnalisée.<text:line-break/><text:line-break/>
<text:line-break/><text:line-break/><text:line-break/></text:p>
      <text:h text:style-name="Heading_20_3" text:outline-level="3"><text:bookmark-start text:name="__RefHeading___differentes_fonctionnalites_4"/><text:bookmark-start text:name="differentes_fonctionnalites"/>Différentes fonctionnalités<text:bookmark-end text:name="__RefHeading___differentes_fonctionnalites_4"/><text:bookmark-end text:name="differentes_fonctionnalites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underline">Concernant les barres :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Nouvelle Barre</text:span></text:span><text:line-break/>Renseigner le <text:span text:style-name="Strong_20_Emphasis">nom</text:span> de la nouvelle barre et sa <text:span text:style-name="Strong_20_Emphasis">position</text:span> (à gauche, droite, en haut ou bas de l'écran)<text:line-break/><text:line-break/></text:p>
              </text:list-item>
              <text:list-item>
                <text:p text:style-name="List_20_1_Content"> <text:span text:style-name=""><text:span text:style-name="Strong_20_Emphasis">Modifier une Barre</text:span></text:span><text:line-break/>Pour modifier une autre barre que celle depuis laquelle vous êtes entré dans le mode “Customize”, cliquer sur <text:span text:style-name="Emphasis">Modifier une Barre</text:span> et sélectionner la barre à modifier :<text:line-break/><text:line-break/></text:p>
              </text:list-item>
              <text:list-item>
                <text:p text:style-name="List_20_1_Content"> <text:span text:style-name=""><text:span text:style-name="Strong_20_Emphasis">Importer une Barre</text:span></text:span><text:line-break/><text:span text:style-name="">???</text:span></text:p>
              </text:list-item>
              <text:list-item>
                <text:p text:style-name="List_20_1_Content_Last"> <text:span text:style-name=""><text:span text:style-name="Strong_20_Emphasis">Supprimer une Barre</text:span></text:span><text:line-break/>Se positionner sur la barre à supprimer et cliquer que cette icone avant de valider la suppression.</text:p>
              </text:list-item>
            </text:list>
            <text:p text:style-name="Text_20_body"><text:line-break/><text:span text:style-name="underline">Concernant les éléments du menu :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Ajouter un élément</text:span></text:span><text:line-break/><text:span text:style-name="">???</text:span></text:p>
              </text:list-item>
              <text:list-item>
                <text:p text:style-name="List_20_1_Content"> <text:span text:style-name=""><text:span text:style-name="Strong_20_Emphasis">Supprimer un élément</text:span></text:span><text:line-break/>Se positionner sur l'élément à supprimer et cliquer que cette icone avant de valider la suppression.</text:p>
              </text:list-item>
              <text:list-item>
                <text:p text:style-name="List_20_1_Content_Last"> <text:span text:style-name=""><text:span text:style-name="Strong_20_Emphasis">Restaurer</text:span></text:span><text:line-break/><text:span text:style-name="">!!! Violation d'accès !!!</text:span></text:p>
              </text:list-item>
            </text:list>
            <text:p text:style-name="Text_20_body"><text:line-break/><text:span text:style-name="underline">Concernant l'enregistrement des modifications :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Enregistrer</text:span></text:span><text:line-break/>Une fois les modifications/créations réalisées, cliquer sur <text:span text:style-name="Emphasis">Enregistrer</text:span> pour valider (il est possible qu'à la fermeture de la fenêtre il soit à nouveau demandé un enregistrement, cliquer alors à nouveau sur <text:span text:style-name="Emphasis">Oui</text:span>.</text:p>
              </text:list-item>
              <text:list-item>
                <text:p text:style-name="List_20_1_Content"> <text:span text:style-name=""><text:span text:style-name="Strong_20_Emphasis">Enregistrer pour…</text:span></text:span><text:line-break/>Il est possible d'enregistrer :</text:p>
                <text:list text:style-name="List_20_1">
                  <text:list-item>
                    <text:p text:style-name="List_20_1_Content"> Pour un <text:span text:style-name="Strong_20_Emphasis">utilisateur en particulier</text:span> : Sélectionner son groupe et son identifiant et Valider</text:p>
                  </text:list-item>
                  <text:list-item>
                    <text:p text:style-name="List_20_1_Content_Last"> Pour un <text:span text:style-name="Strong_20_Emphasis">groupe d'utilisateurs</text:span> : Sélectionner le groupe correspondant et laisser la partie Utilisateur vide, puis valider<text:line-break/><text:line-break/>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text:line-break/>
<text:line-break/><text:line-break/></text:p>
      <text:h text:style-name="Heading_20_3" text:outline-level="3"><text:bookmark-start text:name="__RefHeading___parametrage_de_presentation_de_la_barre_5"/><text:bookmark-start text:name="parametrage_de_presentation_de_la_barre"/>Paramétrage de présentation de la barre<text:bookmark-end text:name="__RefHeading___parametrage_de_presentation_de_la_barre_5"/><text:bookmark-end text:name="parametrage_de_presentation_de_la_barre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e <text:span text:style-name="Strong_20_Emphasis">nom</text:span> à donner à la barre</text:p>
              </text:list-item>
              <text:list-item>
                <text:p text:style-name="List_20_1_Content"> <text:span text:style-name=""><text:span text:style-name="Strong_20_Emphasis">Type de Dock</text:span></text:span><text:line-break/>Sélectionner la <text:span text:style-name="Strong_20_Emphasis">position</text:span> de la barre (gauche, bas, droite ou haut). </text:p>
              </text:list-item>
              <text:list-item>
                <text:p text:style-name="List_20_1_Content"> <text:span text:style-name=""><text:span text:style-name="Strong_20_Emphasis">Largeur</text:span></text:span><text:line-break/>Utile uniquement dans le cas de <text:span text:style-name="Strong_20_Emphasis">barres situées en vertical</text:span> (position gauche ou droite). Possibilité d'élargir la barre pour pouvoir positionner des éléments plus larges.</text:p>
              </text:list-item>
              <text:list-item>
                <text:p text:style-name="List_20_1_Content"> <text:span text:style-name=""><text:span text:style-name="Strong_20_Emphasis">Hauteur</text:span></text:span><text:line-break/>Utile uniquement dans le cas de <text:span text:style-name="Strong_20_Emphasis">barres situées en horizontal</text:span> (position bas ou haut). Possibilité d'augmenter la hauteur la barre pour pouvoir positionner des éléments plus hauts.</text:p>
              </text:list-item>
              <text:list-item>
                <text:p text:style-name="List_20_1_Content"> <text:span text:style-name=""><text:span text:style-name="Strong_20_Emphasis">Visible</text:span></text:span><text:line-break/>Si décoché alors la barre <text:span text:style-name="Strong_20_Emphasis">n'est plus apparente dans ATYSXE</text:span> mais n'est pas supprimer. Il est possible de la rappeler par “Modifier une barre” et en la sélectionnant.</text:p>
              </text:list-item>
              <text:list-item>
                <text:p text:style-name="List_20_1_Content"> <text:span text:style-name=""><text:span text:style-name="Strong_20_Emphasis">Masquage auto</text:span></text:span><text:line-break/></text:p>
                <text:list text:style-name="List_20_1">
                  <text:list-item>
                    <text:p text:style-name="List_20_1_Content"> Si <text:span text:style-name="Emphasis">coché</text:span>, la barre apparait <text:a xlink:type="simple" xlink:href="#__RefHeading___barres_de_navigation_rapide_2" text:style-name="Local_20_link" text:visited-style-name="Visited_20_Local_20_Link">rétractée</text:a>, visible uniquement via son intitulé. En passant la souris dessus, elle se déplie pour donner accès aux éléments la constituant.<text:line-break/></text:p>
                  </text:list-item>
                  <text:list-item>
                    <text:p text:style-name="List_20_1_Content"> Si <text:span text:style-name="Emphasis">décochée</text:span>, elle apparait fixe dans l'environnement de travail.</text:p>
                  </text:list-item>
                </text:list>
              </text:list-item>
              <text:list-item>
                <text:p text:style-name="List_20_1_Content"> <text:span text:style-name=""><text:span text:style-name="Strong_20_Emphasis">Affiché intitulé</text:span></text:span><text:line-break/>Permet d'affiché, une fois la barre dépliée, l'intitulé de la barre. Si coché, alors cela donne accès aux champs suivants :</text:p>
                <text:list text:style-name="List_20_1">
                  <text:list-item>
                    <text:p text:style-name="List_20_1_Content"> <text:span text:style-name="Strong_20_Emphasis">cbMaximize</text:span> :<text:span text:style-name=""> ???</text:span></text:p>
                  </text:list-item>
                  <text:list-item>
                    <text:p text:style-name="List_20_1_Content"> <text:span text:style-name="Strong_20_Emphasis">cbHide</text:span> : Si coché alors affiche un icone  dans l'entête de la barre, permettant de <text:span text:style-name="Strong_20_Emphasis">rétracter manuellement</text:span> la barre.</text:p>
                  </text:list-item>
                  <text:list-item>
                    <text:p text:style-name="List_20_1_Content_Last"> <text:span text:style-name="Strong_20_Emphasis">cbClose</text:span> : Si coché : présence d'une “croix” pour fermer la barre (Attention : dans ce cas, il faudra revenir par le customize pour la remettre. Laisser décoché pour les utilisateurs n'ayant pas les droits pour paramétrer)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lements_composant_la_barre_6"/><text:bookmark-start text:name="elements_composant_la_barre"/>Eléments composant la barre<text:bookmark-end text:name="__RefHeading___elements_composant_la_barre_6"/><text:bookmark-end text:name="elements_composant_la_barre"/></text:h>
      <text:h text:style-name="Heading_20_3" text:outline-level="3"><text:bookmark-start text:name="__RefHeading___mise_en_place_des_differents_elements_dans_les_barres_7"/><text:bookmark-start text:name="mise_en_place_des_differents_elements_dans_les_barres"/>Mise en place des différents éléments dans les barres<text:bookmark-end text:name="__RefHeading___mise_en_place_des_differents_elements_dans_les_barres_7"/><text:bookmark-end text:name="mise_en_place_des_differents_elements_dans_les_barres"/></text:h>
      <text:p text:style-name="Text_20_body"><text:line-break/><text:line-break/>
<text:line-break/>Pour <text:span text:style-name="Strong_20_Emphasis">intégrer des éléments</text:span> dans la barre de navigation sélectionnée :</text:p>
      <text:list text:style-name="Numbering_20_1" text:continue-numbering="false">
        <text:list-item>
          <text:p text:style-name="Numbering_20_1_Content_First"> <text:span text:style-name="Strong_20_Emphasis">Ouvrir le <text:span text:style-name="Emphasis">Main Menu</text:span></text:span> en cliquant sur la flèche.</text:p>
        </text:list-item>
        <text:list-item>
          <text:p text:style-name="Numbering_20_1_Content"> Replier le différents menu (pour plus de lisibilité) et <text:span text:style-name="Strong_20_Emphasis">accéder à l'élément</text:span> recherché.</text:p>
        </text:list-item>
        <text:list-item>
          <text:p text:style-name="Numbering_20_1_Content"> Faire un <text:span text:style-name="Strong_20_Emphasis">glisser-déposer</text:span> sous le TileGroup de la barre (comme dans la vidéo ci-dessus) et renouveler autant de fois que nécessaire.</text:p>
        </text:list-item>
        <text:list-item>
          <text:p text:style-name="Numbering_20_1_Content_Last"> Organiser <text:span text:style-name="Strong_20_Emphasis">l'ordre des éléments</text:span> par des glisser-déposer </text:p>
        </text:list-item>
      </text:list>
      <text:p text:style-name="Text_20_body"><text:line-break/><text:line-break/><text:line-break/></text:p>
      <text:h text:style-name="Heading_20_3" text:outline-level="3"><text:bookmark-start text:name="__RefHeading___proprietes_d_affichage_de_l_ensemble_des_elements_de_la_barre_8"/><text:bookmark-start text:name="proprietes_d_affichage_de_l_ensemble_des_elements_de_la_barre"/>Propriétés d'affichage de l'ensemble des éléments de la barre<text:bookmark-end text:name="__RefHeading___proprietes_d_affichage_de_l_ensemble_des_elements_de_la_barre_8"/><text:bookmark-end text:name="proprietes_d_affichage_de_l_ensemble_des_elements_de_la_barre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
Cliquer sur <text:span text:style-name="Emphasis">TileControl</text:span> pour accéder au paramétrage général des éléments.<text:line-break/><text:line-break/>
Seules la <text:span text:style-name="Strong_20_Emphasis">largeur et la hauteur des éléments</text:span> sont à paramétrer ici. Ces paramètres permettent de mieux dimensionner les éléments afin de limiter le scroll si la barre est très chargée et avoir un affichage plus agréable.<text:line-break/><text:span text:style-name="underline">Attention</text:span> : ce dimensionnement doit être travaillé en parallèle de la largeur globale de la barre.<text:line-break/></text:p>
            <text:p text:style-name="Text_20_body">Pour que la donnée modifiée soit prise en compte il faut absolument <text:span text:style-name="Strong_20_Emphasis">sortir du champ concerné</text:span> (en cliquant ailleurs) avant de valider.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proprietes_d_affichage_d_un_element_en_particulier_9"/><text:bookmark-start text:name="proprietes_d_affichage_d_un_element_en_particulier"/>Propriétés d'affichage d'un élément en particulier<text:bookmark-end text:name="__RefHeading___proprietes_d_affichage_d_un_element_en_particulier_9"/><text:bookmark-end text:name="proprietes_d_affichage_d_un_element_en_particulier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
Cliquer sur l'<text:span text:style-name="Emphasis">élément</text:span> concerné pour accéder à son paramétrage.<text:line-break/><text:line-break/>
Les paramètres éventuellement à modifier sont les suivants :</text:p>
            <text:list text:style-name="List_20_1" text:continue-numbering="false">
              <text:list-item>
                <text:p text:style-name="List_20_1_Content_First"> <text:span text:style-name=""><text:span text:style-name="Strong_20_Emphasis">Texte 1</text:span></text:span><text:line-break/>Renseigner le <text:span text:style-name="Strong_20_Emphasis">Titre</text:span> que vous souhaitez donner à l'élément si vous souhaitez le modifier</text:p>
              </text:list-item>
              <text:list-item>
                <text:p text:style-name="List_20_1_Content"> <text:span text:style-name=""><text:span text:style-name="Strong_20_Emphasis">Visible</text:span></text:span><text:line-break/>Si décoché alors l'élément <text:span text:style-name="Strong_20_Emphasis">n'est plus apparent dans la barre</text:span>, il est supprimé, une fois le paramétrage enregistré. </text:p>
              </text:list-item>
              <text:list-item>
                <text:p text:style-name="List_20_1_Content"> <text:span text:style-name=""><text:span text:style-name="Strong_20_Emphasis">Style</text:span></text:span><text:line-break/>Nous conseillons de mettre un style <text:span text:style-name="Emphasis">Nav_Light.ini</text:span> pour obtenir un style correspondant bien au dimensionnement des barres que l'on propose.</text:p>
              </text:list-item>
              <text:list-item>
                <text:p text:style-name="List_20_1_Content_Last"> <text:span text:style-name=""><text:span text:style-name="Strong_20_Emphasis">Glyphe</text:span></text:span><text:line-break/>Permet de <text:span text:style-name="Strong_20_Emphasis">sélectionner/supprimer les icones</text:span> présentes dans les élément des barres. Pour ajouter ou changer un glyphe, cliquer sur les […] et choisir le glyphe désiré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ordre_d_affichage_des_barres_de_navigation_dans_atys_xe_10"/><text:bookmark-start text:name="ordre_d_affichage_des_barres_de_navigation_dans_atys_xe"/>Ordre d'affichage des barres de navigation dans Atys XE<text:bookmark-end text:name="__RefHeading___ordre_d_affichage_des_barres_de_navigation_dans_atys_xe_10"/><text:bookmark-end text:name="ordre_d_affichage_des_barres_de_navigation_dans_atys_xe"/></text:h>
      <text:p text:style-name="Text_20_body">Il n'est pas possible de modifier directement l'ordre des barres de navigation depuis Atys Xe.<text:line-break/><text:line-break/>
Pour cela il faut se rendre dans <text:span text:style-name="Strong_20_Emphasis">l'explorateur</text:span> puis suivre le chemin : <text:span text:style-name="Strong_20_Emphasis">Analys/Atys/Prefs</text:span><text:line-break/></text:p>
      <text:list text:style-name="List_20_1" text:continue-numbering="false">
        <text:list-item>
          <text:p text:style-name="List_20_1_Content_First"> Choisir le groupe utilisateur puis <text:span text:style-name="Strong_20_Emphasis">l'utilisateur</text:span> si le paramétrage des barres est effectuée au niveau des utilisateurs <text:line-break/>ou<text:line-break/></text:p>
        </text:list-item>
        <text:list-item>
          <text:p text:style-name="List_20_1_Content_Last"> Choisir le <text:span text:style-name="Strong_20_Emphasis">groupe utilisateur</text:span> uniquement si le paramétrage des barres est effectuée au niveau des groupes utilisateurs</text:p>
        </text:list-item>
      </text:list>
      <text:p text:style-name="Text_20_body"><text:line-break/><text:line-break/>
<text:span text:style-name="Strong_20_Emphasis">Sélectionner</text:span> ensuite le fichier <text:span text:style-name="Emphasis">DockManagerLayout_PC-1920x1080_FR.ini</text:span> si votre ordinateur est bien utilisé en configuration 1920×1080.</text:p>
      <text:p text:style-name="Text_20_body"><text:span text:style-name="Strong_20_Emphasis">Ne pas toucher les autres fichier de ce répertoire</text:span><text:line-break/><text:line-break/><text:line-break/><text:line-break/></text:p>
      <text:p text:style-name="Text_20_body"><text:span text:style-name="Strong_20_Emphasis">Ouvrir le fichier</text:span> avec Bloc Note ou Note Pad++ et descendez jusqu'à voir apparaitre le <text:span text:style-name="Strong_20_Emphasis">nom des barres présentes dans AtysXE</text:span> :<text:line-break/><text:line-break/><text:line-break/><text:line-break/>
Chaque barre porte un numéro et les <text:span text:style-name="Strong_20_Emphasis">numéros se suivent dans l'ordre d'affichage</text:span> des barres dans AtysXe.<text:line-break/>
<text:line-break/>
<text:span text:style-name="Strong_20_Emphasis">Renumérotez les barres</text:span> (chiffres entourés en rouge), dans l'ordre choisi, et à partir du 1er numéro présent initialement (ici [10])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14</meta:creation-date>
    <dc:creator>Generated</dc:creator>
    <dc:date>2026-08-13T22::27:14</dc:date>
    <dc:language>en-US</dc:language>
    <meta:editing-cycles>1</meta:editing-cycles>
    <meta:editing-duration>PT0S</meta:editing-duration>
    <dc:title>wiki:param_barres_de_nav</dc:title>
  </office:meta>
</office:document-meta>
</file>