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name="Table1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name="Table2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name="Table3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name="Table4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name="Table5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name="Table6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parametrage_barre_de_nav_v25"/>Date de création : 17/08/26<text:line-break/>
Date de Mise à Jour : 17/08/26<text:line-break/>
Version v25.0<text:line-break/></text:span></text:p>
      <text:p text:style-name="Horizontal_20_Line"/>
      <text:h text:style-name="Heading_20_1" text:outline-level="1"><text:bookmark-start text:name="__RefHeading___parametrage_des_barres_de_navigation_rapide_a_partir_de_la_v25_1"/><text:bookmark-start text:name="parametrage_des_barres_de_navigation_rapide_a_partir_de_la_v25"/>Paramétrage des barres de navigation rapide (à partir de la V25)<text:bookmark-end text:name="__RefHeading___parametrage_des_barres_de_navigation_rapide_a_partir_de_la_v25_1"/><text:bookmark-end text:name="parametrage_des_barres_de_navigation_rapide_a_partir_de_la_v25"/></text:h>
      <text:p text:style-name="Text_20_body"><text:line-break/><text:line-break/></text:p>
      <text:p text:style-name="Text_20_body">Les <text:span text:style-name="Strong_20_Emphasis">barres de navigation</text:span> permettent d'accéder rapidement aux différents éléments (fiches, pièces, traitements, éditions) dont vous avez <text:span text:style-name="Strong_20_Emphasis">besoin quotidiennement</text:span>.<text:line-break/>
Il n'est pas nécessaire de mettre l'intégralité des actions effectuées, au risque de trop surcharger les barres et les rendre moins facile à utiliser. Pour les <text:span text:style-name="Strong_20_Emphasis">actions ponctuelles, le champ de recherche du bouton XE</text:span> pourra alors être utilisé.
<text:line-break/></text:p>
      <text:h text:style-name="Heading_20_1" text:outline-level="1"><text:bookmark-start text:name="__RefHeading___barres_de_navigation_rapide_2"/><text:bookmark-start text:name="barres_de_navigation_rapide"/>Barres de navigation rapide<text:bookmark-end text:name="__RefHeading___barres_de_navigation_rapide_2"/><text:bookmark-end text:name="barres_de_navigation_rapide"/></text:h>
      <text:p text:style-name="Text_20_body"><text:line-break/>Les barres de navigation rapides peuvent être paramétrées par des utilisateurs ayant des droits administrateurs.<text:line-break/>Il est <text:span text:style-name="Strong_20_Emphasis">possible de paramétrer</text:span> :</text:p>
      <text:list text:style-name="List_20_1" text:continue-numbering="false">
        <text:list-item>
          <text:p text:style-name="List_20_1_Content_First"> Des barres fixes ou rétractables</text:p>
        </text:list-item>
        <text:list-item>
          <text:p text:style-name="List_20_1_Content"> Le contenu des barres</text:p>
        </text:list-item>
        <text:list-item>
          <text:p text:style-name="List_20_1_Content_Last"> La présentation des barres (largeur, …)</text:p>
        </text:list-item>
      </text:list>
      <text:p text:style-name="Text_20_body"><text:line-break/><text:line-break/>Tout ceci peut être <text:span text:style-name="Strong_20_Emphasis">enregistré</text:span> :</text:p>
      <text:list text:style-name="List_20_1" text:continue-numbering="false">
        <text:list-item>
          <text:p text:style-name="List_20_1_Content_First"> Pour son propre compte, </text:p>
        </text:list-item>
        <text:list-item>
          <text:p text:style-name="List_20_1_Content"> Pour le compte d'un autre utilisateur </text:p>
        </text:list-item>
        <text:list-item>
          <text:p text:style-name="List_20_1_Content_Last"> Ou bien pour tout un groupe d'utilisateurs.</text:p>
        </text:list-item>
      </text:list>
      <text:p text:style-name="Text_20_body"><text:line-break/><text:line-break/><text:line-break/></text:p>
      <text:h text:style-name="Heading_20_3" text:outline-level="3"><text:bookmark-start text:name="__RefHeading___acces_au_parametrage_des_barres_des_navigation_3"/><text:bookmark-start text:name="acces_au_parametrage_des_barres_des_navigation"/>Accès au paramétrage des barres des navigation<text:bookmark-end text:name="__RefHeading___acces_au_parametrage_des_barres_des_navigation_3"/><text:bookmark-end text:name="acces_au_parametrage_des_barres_des_navigation"/></text:h>
      <text:p text:style-name="Text_20_body">Il ne faut pas paramétrer les barres de navigation si la session de l'utilisateur concerné est ouverte deux fois avec AtysXE (pas de soucis si une deuxième session est ouverte avec Atys simple). Prendre soin de fermer la 2ème session avant d'enregistrer les préférences.</text:p>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p>
          </table:table-cell>
          <table:table-cell office:value-type="string" table:style-name="tablecell">
            <text:p text:style-name="tablealignleft"><text:line-break/><text:line-break/></text:p>
            <text:list text:style-name="List_20_1" text:continue-numbering="false">
              <text:list-item>
                <text:p text:style-name="List_20_1_Content_First"> Le paramétrage n'est accessible que pour des utilisateurs dont le <text:span text:style-name="Strong_20_Emphasis">groupe utilisateur est en priorité inférieure ou égale à 10</text:span>. Sinon faire appel à la personne formée au sein de votre société.<text:line-break/><text:line-break/></text:p>
              </text:list-item>
              <text:list-item>
                <text:p text:style-name="List_20_1_Content"> Pour <text:span text:style-name="Strong_20_Emphasis">accéder au paramétrage</text:span>, il faut :</text:p>
                <text:list text:style-name="List_20_1">
                  <text:list-item>
                    <text:p text:style-name="List_20_1_Content"> Clic droit dans la barre de navigation</text:p>
                  </text:list-item>
                  <text:list-item>
                    <text:p text:style-name="List_20_1_Content"> Cliquer sur <text:span text:style-name="Emphasis">Customize</text:span><text:line-break/><text:line-break/></text:p>
                  </text:list-item>
                </text:list>
              </text:list-item>
              <text:list-item>
                <text:p text:style-name="List_20_1_Content"> Une fois le paramétrage enregistré, il est nécessaire de <text:span text:style-name="Strong_20_Emphasis">rafraichir la barre</text:span> pour voir les modifications apportées (il n'est pas nécessaire de quitter AtysXE pour voir les modifications) :</text:p>
                <text:list text:style-name="List_20_1">
                  <text:list-item>
                    <text:p text:style-name="List_20_1_Content"> Clic droit dans la barre de navigation</text:p>
                  </text:list-item>
                  <text:list-item>
                    <text:p text:style-name="List_20_1_Content_Last"> Cliquer sur <text:span text:style-name="Emphasis">Refresh</text:span></text:p>
                  </text:list-item>
                </text:list>
              </text:list-item>
            </text:list>
          </table:table-cell>
        </table:table-row>
      </table:table>
      <text:p text:style-name="Text_20_body"><text:line-break/><text:line-break/><text:line-break/></text:p>
      <text:h text:style-name="Heading_20_3" text:outline-level="3"><text:bookmark-start text:name="__RefHeading___description_de_l_environnement_de_parametrage_4"/><text:bookmark-start text:name="description_de_l_environnement_de_parametrage"/>Description de l'environnement de paramétrage<text:bookmark-end text:name="__RefHeading___description_de_l_environnement_de_parametrage_4"/><text:bookmark-end text:name="description_de_l_environnement_de_parametrage"/></text:h>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line-break/></text:p>
          </table:table-cell>
          <table:table-cell office:value-type="string" table:style-name="tablecell">
            <text:p text:style-name="tablealignleft"><text:span text:style-name="underline">Concernant les sections:</text:span></text:p>
            <text:list text:style-name="List_20_1" text:continue-numbering="false">
              <text:list-item>
                <text:p text:style-name="List_20_1_Content_First"> <text:span text:style-name=""><text:span text:style-name="Strong_20_Emphasis">Créer une nouvelle section</text:span></text:span><text:line-break/>Renseigner le <text:span text:style-name="Strong_20_Emphasis">nom</text:span> de la nouvelle section et valider<text:line-break/><text:line-break/></text:p>
              </text:list-item>
              <text:list-item>
                <text:p text:style-name="List_20_1_Content"> <text:span text:style-name=""><text:span text:style-name="Strong_20_Emphasis">Supprimer la section</text:span></text:span><text:line-break/>Se positionner sur la section à supprimer et cliquer que l'icone avant de valider la suppression. </text:p>
              </text:list-item>
              <text:list-item>
                <text:p text:style-name="List_20_1_Content_Last"> <text:span text:style-name=""><text:span text:style-name="Strong_20_Emphasis">Paramètre de la section</text:span></text:span><text:line-break/>Vous avez la possibilité de modifier le nom de la section et, si vous le souhaitez, de mettre une image en choisissant d'abord sa position puis en sélectionnant l'image.</text:p>
              </text:list-item>
            </text:list>
            <text:p text:style-name="Text_20_body"><text:line-break/><text:span text:style-name="underline">Concernant les éléments :</text:span></text:p>
            <text:list text:style-name="List_20_1" text:continue-numbering="false">
              <text:list-item>
                <text:p text:style-name="List_20_1_Content_First"> <text:span text:style-name=""><text:span text:style-name="Strong_20_Emphasis">Supprimer l'élément</text:span></text:span><text:line-break/>Se positionner sur l'élément à supprimer et cliquer que cette icone avant de valider la suppression.</text:p>
              </text:list-item>
              <text:list-item>
                <text:p text:style-name="List_20_1_Content"> <text:span text:style-name=""><text:span text:style-name="Strong_20_Emphasis">Bibliothèque d'éléments</text:span></text:span><text:line-break/>Choisir l'élément à utiliser et emmener le dans la section choisie (au niveau de la prévisualisation des barres), par un glisser/déposer. Vous pouvez ensuite modifier sa place par un nouveau glisser/déposer.<text:line-break/><text:line-break/><text:a xlink:type="simple" xlink:href="https://wiki.atysxe.analys-informatique.com/lib/exe/fetch.php?media=wiki:glisser_deposer_element.mp4" text:style-name="Internet_20_link" text:visited-style-name="Visited_20_Internet_20_Link">glisser_deposer_element.mp4</text:a><text:line-break/><text:line-break/></text:p>
              </text:list-item>
              <text:list-item>
                <text:p text:style-name="List_20_1_Content"> <text:span text:style-name=""><text:span text:style-name="Strong_20_Emphasis">Paramètre de l'élément</text:span></text:span><text:line-break/>Vous avez la possibilité de modifier le nom de l'élément et, si vous le souhaitez, de mettre une image en choisissant d'abord sa position puis en sélectionnant l'image.</text:p>
                <text:list text:style-name="List_20_1">
                  <text:list-item>
                    <text:p text:style-name="List_20_1_Content_Last"> <text:span text:style-name=""><text:span text:style-name="Strong_20_Emphasis">Paramètre du click</text:span></text:span><text:line-break/></text:p>
                  </text:list-item>
                </text:list>
              </text:list-item>
            </text:list>
            <text:p text:style-name="Text_20_body"><text:line-break/><text:span text:style-name="underline">Concernant l'enregistrement des modifications :</text:span></text:p>
            <text:list text:style-name="List_20_1" text:continue-numbering="false">
              <text:list-item>
                <text:p text:style-name="List_20_1_Content_First"> <text:span text:style-name=""><text:span text:style-name="Strong_20_Emphasis">Sauvegarder</text:span></text:span><text:line-break/>Une fois les modifications/créations réalisées, cliquer sur <text:span text:style-name="Emphasis">Sauvegarder</text:span> pour valider.<text:line-break/><text:span text:style-name="Strong_20_Emphasis">Attention, si vous voulez voir l'application de vos modifications, il faut à nouveau faire un clic droit dans la barre de navigation et sélectionner “Refresh”.</text:span><text:line-break/><text:line-break/></text:p>
              </text:list-item>
              <text:list-item>
                <text:p text:style-name="List_20_1_Content"> <text:span text:style-name=""><text:span text:style-name="Strong_20_Emphasis">Sauvegarder pour…</text:span></text:span><text:line-break/>Il est possible d'enregistrer :</text:p>
                <text:list text:style-name="List_20_1">
                  <text:list-item>
                    <text:p text:style-name="List_20_1_Content"> Pour un <text:span text:style-name="Strong_20_Emphasis">utilisateur en particulier</text:span> : Sélectionner son groupe et son identifiant</text:p>
                  </text:list-item>
                  <text:list-item>
                    <text:p text:style-name="List_20_1_Content_Last"> Pour un <text:span text:style-name="Strong_20_Emphasis">groupe d'utilisateurs</text:span> : Sélectionner le groupe correspondant puis “Groupe intégral”<text:line-break/><text:line-break/></text:p>
                  </text:list-item>
                </text:list>
              </text:list-item>
            </text:list>
          </table:table-cell>
        </table:table-row>
      </table:table>
      <text:p text:style-name="Text_20_body"><text:line-break/><text:line-break/><text:line-break/>
<text:line-break/><text:line-break/></text:p>
      <text:h text:style-name="Heading_20_3" text:outline-level="3"><text:bookmark-start text:name="__RefHeading___parametrage_du_menu_5"/><text:bookmark-start text:name="parametrage_du_menu"/>Paramétrage du menu<text:bookmark-end text:name="__RefHeading___parametrage_du_menu_5"/><text:bookmark-end text:name="parametrage_du_menu"/></text:h>
      <text:p text:style-name="Text_20_body"><text:line-break/>
<text:line-break/>
<text:span text:style-name="underline">Affichage</text:span><text:line-break/></text:p>
      <text:list text:style-name="List_20_1" text:continue-numbering="false">
        <text:list-item>
          <text:p text:style-name="List_20_1_Content_First"> <text:span text:style-name=""><text:span text:style-name="Strong_20_Emphasis">Mode d'affichage</text:span></text:span><text:line-break/></text:p>
        </text:list-item>
      </text:list>
      <table:table table:style-name="Table1_Indentation_Level1">
        <table:table-column table:style-name="odt_auto_style_table_column_3_1"/>
        <table:table-column table:style-name="odt_auto_style_table_column_3_2"/>
        <table:table-column table:style-name="odt_auto_style_table_column_3_3"/>
        <table:table-row>
          <table:table-cell office:value-type="string" table:style-name="tablecell">
            <text:p text:style-name="tablealignleft"><text:line-break/><text:span text:style-name="Strong_20_Emphasis">Déplié</text:span> : </text:p>
          </table:table-cell>
          <table:table-cell office:value-type="string" table:style-name="tablecell">
            <text:p text:style-name="tablealignleft"><text:line-break/><text:span text:style-name="Strong_20_Emphasis">Rétracté</text:span>: <text:line-break/></text:p>
          </table:table-cell>
          <table:table-cell office:value-type="string" table:style-name="tablecell">
            <text:p text:style-name="tablealignleft"><text:line-break/><text:span text:style-name="Strong_20_Emphasis">Minimisé</text:span> : </text:p>
          </table:table-cell>
        </table:table-row>
      </table:table>
      <text:list text:style-name="List_20_1" text:continue-numbering="true">
        <text:list-item>
          <text:p text:style-name="FirstListParagraph_Text_20_body"><text:line-break/><text:line-break/></text:p>
        </text:list-item>
        <text:list-item>
          <text:p text:style-name="List_20_1_Content"> <text:span text:style-name=""><text:span text:style-name="Strong_20_Emphasis">Mode disposition des barres</text:span></text:span><text:line-break/></text:p>
        </text:list-item>
      </text:list>
      <table:table table:style-name="Table2_Indentation_Level1">
        <table:table-column table:style-name="odt_auto_style_table_column_4_1"/>
        <table:table-column table:style-name="odt_auto_style_table_column_4_2"/>
        <table:table-column table:style-name="odt_auto_style_table_column_4_3"/>
        <table:table-row>
          <table:table-cell office:value-type="string" table:style-name="tablecell">
            <text:p text:style-name="tablealignleft"><text:line-break/><text:span text:style-name="Strong_20_Emphasis">Icone</text:span> : </text:p>
          </table:table-cell>
          <table:table-cell office:value-type="string" table:style-name="tablecell">
            <text:p text:style-name="tablealignleft"><text:line-break/><text:span text:style-name="Strong_20_Emphasis">Nom</text:span>: <text:line-break/></text:p>
          </table:table-cell>
          <table:table-cell office:value-type="string" table:style-name="tablecell">
            <text:p text:style-name="tablealignleft"><text:line-break/><text:span text:style-name="Strong_20_Emphasis">Détail</text:span> : </text:p>
          </table:table-cell>
        </table:table-row>
      </table:table>
      <text:list text:style-name="List_20_1" text:continue-numbering="true">
        <text:list-item>
          <text:p text:style-name="FirstListParagraph_Text_20_body"><text:line-break/><text:line-break/></text:p>
        </text:list-item>
        <text:list-item>
          <text:p text:style-name="List_20_1_Content"> <text:span text:style-name=""><text:span text:style-name="Strong_20_Emphasis">Mode d'affichage des barres</text:span></text:span><text:line-break/></text:p>
        </text:list-item>
      </text:list>
      <table:table table:style-name="Table3_Indentation_Level1">
        <table:table-column table:style-name="odt_auto_style_table_column_5_1"/>
        <table:table-column table:style-name="odt_auto_style_table_column_5_2"/>
        <table:table-row>
          <table:table-cell office:value-type="string" table:style-name="tablecell">
            <text:p text:style-name="tablealignleft"><text:line-break/><text:span text:style-name="Strong_20_Emphasis">Complet</text:span> : La barre prend toute la hauteur </text:p>
          </table:table-cell>
          <table:table-cell office:value-type="string" table:style-name="tablecell">
            <text:p text:style-name="tablealignleft"><text:line-break/><text:span text:style-name="Strong_20_Emphasis">Réduit</text:span>: <text:line-break/><text:span text:style-name="Strong_20_Emphasis"><text:span text:style-name="Emphasis">Inconvénient</text:span></text:span> <text:span text:style-name="Emphasis">: La barre se limite à la hauteur de ses éléments primaires. Si parmi eux se trouve un sous menu, il faudra scroller pour en voir l'intégralité !</text:span></text:p>
          </table:table-cell>
        </table:table-row>
      </table:table>
      <text:list text:style-name="List_20_1" text:continue-numbering="true">
        <text:list-item>
          <text:p text:style-name="FirstListParagraph_Text_20_body"><text:line-break/><text:line-break/></text:p>
        </text:list-item>
        <text:list-item>
          <text:p text:style-name="List_20_1_Content"> <text:span text:style-name=""><text:span text:style-name="Strong_20_Emphasis">Position des barres</text:span></text:span><text:line-break/></text:p>
        </text:list-item>
      </text:list>
      <table:table table:style-name="Table4_Indentation_Level1">
        <table:table-column table:style-name="odt_auto_style_table_column_6_1"/>
        <table:table-column table:style-name="odt_auto_style_table_column_6_2"/>
        <table:table-row>
          <table:table-cell office:value-type="string" table:style-name="tablecell">
            <text:p text:style-name="tablealignleft"><text:line-break/><text:span text:style-name="Strong_20_Emphasis">Gauche</text:span> : </text:p>
          </table:table-cell>
          <table:table-cell office:value-type="string" table:style-name="tablecell">
            <text:p text:style-name="tablealignleft"><text:line-break/><text:span text:style-name="Strong_20_Emphasis">Droite</text:span> : <text:line-break/></text:p>
          </table:table-cell>
        </table:table-row>
      </table:table>
      <text:list text:style-name="List_20_1" text:continue-numbering="true">
        <text:list-item>
          <text:p text:style-name="LastListParagraph_FirstListParagraph_Text_20_body"><text:line-break/><text:line-break/></text:p>
        </text:list-item>
      </text:list>
      <text:p text:style-name="Text_20_body"><text:span text:style-name="underline">Paramètres généraux</text:span><text:line-break/></text:p>
      <text:list text:style-name="List_20_1" text:continue-numbering="false">
        <text:list-item>
          <text:p text:style-name="List_20_1_Content_First"> <text:span text:style-name=""><text:span text:style-name="Strong_20_Emphasis">Largeur du menu</text:span></text:span><text:line-break/>Ce paramétrage vous permet d'ajuster la largeur pour optimiser l'affichage de votre barre en fonction de votre écran. Pour information, si vous mettez une <text:span text:style-name="Strong_20_Emphasis">largeur à 250</text:span>, alors votre barre sera de la <text:span text:style-name="Strong_20_Emphasis">largeur de votre Index Atys</text:span>.</text:p>
        </text:list-item>
        <text:list-item>
          <text:p text:style-name="List_20_1_Content"> <text:span text:style-name=""><text:span text:style-name="Strong_20_Emphasis">Marge élément</text:span></text:span><text:line-break/>Valeur positive ou nulle uniquement. Ne sert que dans le cas d'un affichage “Déplié” ou dans le cas de sous-menu.<text:line-break/>Une valeur différente de 0 vous permettra de décaler les éléments sur le même principe que les tabulations.</text:p>
        </text:list-item>
      </text:list>
      <table:table table:style-name="Table5_Indentation_Level1">
        <table:table-column table:style-name="odt_auto_style_table_column_7_1"/>
        <table:table-column table:style-name="odt_auto_style_table_column_7_2"/>
        <table:table-row>
          <table:table-cell office:value-type="string" table:style-name="tablecell">
            <text:p text:style-name="tablealignleft"><text:line-break/><text:span text:style-name="Strong_20_Emphasis">Marge = 0</text:span> : </text:p>
          </table:table-cell>
          <table:table-cell office:value-type="string" table:style-name="tablecell">
            <text:p text:style-name="tablealignleft"><text:line-break/><text:span text:style-name="Strong_20_Emphasis">Marge = 20</text:span> : <text:line-break/></text:p>
          </table:table-cell>
        </table:table-row>
      </table:table>
      <text:list text:style-name="List_20_1" text:continue-numbering="true">
        <text:list-item/>
        <text:list-item>
          <text:p text:style-name="List_20_1_Content_First"> <text:span text:style-name=""><text:span text:style-name="Strong_20_Emphasis">Espace entre les groupes</text:span></text:span><text:line-break/>Valeur positive ou nulle uniquement.<text:line-break/>Une valeur différente de 0 vous permettra d'espacer les différentes barres </text:p>
        </text:list-item>
      </text:list>
      <table:table table:style-name="Table6_Indentation_Level1">
        <table:table-column table:style-name="odt_auto_style_table_column_8_1"/>
        <table:table-column table:style-name="odt_auto_style_table_column_8_2"/>
        <table:table-row>
          <table:table-cell office:value-type="string" table:style-name="tablecell">
            <text:p text:style-name="tablealignleft"><text:line-break/><text:span text:style-name="Strong_20_Emphasis">Espace = 0</text:span> : </text:p>
          </table:table-cell>
          <table:table-cell office:value-type="string" table:style-name="tablecell">
            <text:p text:style-name="tablealignleft"><text:line-break/><text:span text:style-name="Strong_20_Emphasis">Espace = 20</text:span> : <text:line-break/></text:p>
          </table:table-cell>
        </table:table-row>
      </table:table>
      <text:list text:style-name="List_20_1" text:continue-numbering="true">
        <text:list-item/>
      </text:list>
      <text:p text:style-name="Text_20_body"> <text:line-break/><text:line-break/><text:line-break/></text:p>
      <text:h text:style-name="Heading_20_1" text:outline-level="1"><text:bookmark-start text:name="__RefHeading___ordre_d_affichage_des_barres_de_navigation_dans_atys_xe_6"/><text:bookmark-start text:name="ordre_d_affichage_des_barres_de_navigation_dans_atys_xe"/>Ordre d'affichage des barres de navigation dans Atys XE<text:bookmark-end text:name="__RefHeading___ordre_d_affichage_des_barres_de_navigation_dans_atys_xe_6"/><text:bookmark-end text:name="ordre_d_affichage_des_barres_de_navigation_dans_atys_xe"/></text:h>
      <text:p text:style-name="Text_20_body">Il n'est pas possible de modifier directement l'ordre des barres de navigation depuis Atys Xe.<text:line-break/><text:line-break/>
Pour cela il faut se rendre dans <text:span text:style-name="Strong_20_Emphasis">l'explorateur</text:span> puis suivre le chemin : <text:span text:style-name="Strong_20_Emphasis">Analys/Atys/Prefs</text:span><text:line-break/></text:p>
      <text:list text:style-name="List_20_1" text:continue-numbering="false">
        <text:list-item>
          <text:p text:style-name="List_20_1_Content_First"> Choisir le groupe utilisateur puis <text:span text:style-name="Strong_20_Emphasis">l'utilisateur</text:span> si le paramétrage des barres est effectuée au niveau des utilisateurs <text:line-break/>ou<text:line-break/></text:p>
        </text:list-item>
        <text:list-item>
          <text:p text:style-name="List_20_1_Content_Last"> Choisir le <text:span text:style-name="Strong_20_Emphasis">groupe utilisateur</text:span> uniquement si le paramétrage des barres est effectuée au niveau des groupes utilisateurs</text:p>
        </text:list-item>
      </text:list>
      <text:p text:style-name="Text_20_body"><text:line-break/><text:line-break/>
<text:span text:style-name="Strong_20_Emphasis">Sélectionner</text:span> ensuite le fichier <text:span text:style-name="Emphasis">DockManagerLayout_PC-1920x1080_FR.ini</text:span> si votre ordinateur est bien utilisé en configuration 1920×1080.</text:p>
      <text:p text:style-name="Text_20_body"><text:span text:style-name="Strong_20_Emphasis">Ne pas toucher les autres fichiers de ce répertoire</text:span><text:line-break/><text:line-break/><text:line-break/><text:line-break/></text:p>
      <text:p text:style-name="Text_20_body"><text:span text:style-name="Strong_20_Emphasis">Ouvrir le fichier</text:span> avec Bloc Note ou Note Pad++ et descendez jusqu'à voir apparaitre le <text:span text:style-name="Strong_20_Emphasis">nom des barres présentes dans AtysXE</text:span> :<text:line-break/><text:line-break/><text:line-break/><text:line-break/>
Chaque barre porte un numéro et les <text:span text:style-name="Strong_20_Emphasis">numéros se suivent dans l'ordre d'affichage</text:span> des barres dans AtysXe.<text:line-break/>
<text:line-break/>
<text:span text:style-name="Strong_20_Emphasis">Renumérotez les barres</text:span> (chiffres entourés en rouge), dans l'ordre choisi, et à partir du 1er numéro présent initialement (ici [10]).</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Text_20_body" style:display-name="First Text body" style:parent-style-name="Text_20_body" style:class="html" style:next-style-name="Text_20_body" style:family="paragraph">
      <style:paragraph-properties fo:margin-top="0.5cm" fo:margin-bottom="0.212cm"/>
    </style:style>
    <style:style style:name="LastListParagraph_FirstListParagraph_Text_20_body" style:display-name="Last First Text body" style:parent-style-name="FirstListParagraph_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name="Table1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name="Table2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name="Table3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name="Table4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name="Table5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name="Table6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5::11:21</meta:creation-date>
    <dc:creator>Generated</dc:creator>
    <dc:date>2026-08-18T15::11:21</dc:date>
    <dc:language>en-US</dc:language>
    <meta:editing-cycles>1</meta:editing-cycles>
    <meta:editing-duration>PT0S</meta:editing-duration>
    <dc:title>wiki:parametrage_barre_de_nav_v25</dc:title>
  </office:meta>
</office:document-meta>
</file>