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cf03563673545004534d4ef75da6d0.png"/>
  <manifest:file-entry manifest:media-type="image/png" manifest:full-path="Pictures/b7c38ef16157e1011412befa566188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reco:ajout_parcelle"/><text:bookmark-start text:name="__RefHeading___ajouterediter_des_parcelles_1"/><text:bookmark-start text:name="ajouterediter_des_parcelles"/>Ajouter/Editer des parcelles<text:bookmark-end text:name="__RefHeading___ajouterediter_des_parcelles_1"/><text:bookmark-end text:name="ajouterediter_des_parcelles"/></text:h>
      <text:h text:style-name="Heading_20_2" text:outline-level="2"><text:bookmark-start text:name="__RefHeading___selection_de_la_maintenance_des_parcelles_2"/><text:bookmark-start text:name="selection_de_la_maintenance_des_parcelles"/>Sélection de la maintenance des parcelles<text:bookmark-end text:name="__RefHeading___selection_de_la_maintenance_des_parcelles_2"/><text:bookmark-end text:name="selection_de_la_maintenance_des_parcell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left" draw:name="0" text:anchor-type="paragraph" draw:z-index="0" svg:width="2.936875cm" style:rel-width="100%" svg:height="8.7047916666667cm" style:rel-height="scale"><draw:image xlink:href="Pictures/49cf03563673545004534d4ef75da6d0.png" xlink:type="simple" xlink:show="embed" xlink:actuate="onLoad"/></draw:frame></text:p>
          </table:table-cell>
          <table:table-cell office:value-type="string" table:style-name="tablecell">
            <text:p text:style-name="tablealignleft">Sélectionner la maintenance des parcelles dans la navigation personnalisée ou via le bouton de menu AtysXE puis Préconisation puis Parcelles. Cette action ouvre le module de maintenance des parcelles.</text:p>
          </table:table-cell>
        </table:table-row>
      </table:table>
      <text:h text:style-name="Heading_20_2" text:outline-level="2"><text:bookmark-start text:name="__RefHeading___ajouter_une_parcelle_3"/><text:bookmark-start text:name="ajouter_une_parcelle"/>Ajouter une parcelle<text:bookmark-end text:name="__RefHeading___ajouter_une_parcelle_3"/><text:bookmark-end text:name="ajouter_une_parcelle"/></text:h>
      <text:p text:style-name="Text_20_body">
Cliquer sur le bouton <text:span text:style-name="Strong_20_Emphasis">Nouvelle parcelle</text:span>. Cette action permet d'initier la <text:span text:style-name="Strong_20_Emphasis">saisie d'une nouvelle parcelle</text:span>.
</text:p>
      <text:h text:style-name="Heading_20_3" text:outline-level="3"><text:bookmark-start text:name="__RefHeading___informations_obligatoires_4"/><text:bookmark-start text:name="informations_obligatoires"/>Informations obligatoires<text:bookmark-end text:name="__RefHeading___informations_obligatoires_4"/><text:bookmark-end text:name="informations_obligatoires"/></text:h>
      <text:p text:style-name="Text_20_body"><draw:frame draw:style-name="mediacenter" draw:name="1" text:anchor-type="paragraph" draw:z-index="1" svg:width="32.570208333333cm" style:rel-width="100%" svg:height="6.9585416666667cm" style:rel-height="scale"><draw:image xlink:href="Pictures/b7c38ef16157e1011412befa5661883a.png" xlink:type="simple" xlink:show="embed" xlink:actuate="onLoad"/></draw:frame>
<text:line-break/></text:p>
      <text:list text:style-name="List_20_1" text:continue-numbering="false">
        <text:list-item>
          <text:p text:style-name="List_20_1_Content_First"> 1. Renseigner un <text:span text:style-name="Strong_20_Emphasis">nom</text:span> pour la nouvelle parcelle.</text:p>
        </text:list-item>
        <text:list-item>
          <text:p text:style-name="List_20_1_Content"> 2. Choisir le <text:span text:style-name="Strong_20_Emphasis">producteur (client)</text:span> à associer à la parcelle. Cette action est susceptible de remplir automatiquement la <text:span text:style-name="Strong_20_Emphasis">commune (3)</text:span>.</text:p>
        </text:list-item>
        <text:list-item>
          <text:p text:style-name="List_20_1_Content"> 3. Choisir la <text:span text:style-name="Strong_20_Emphasis">commune</text:span> sur laquelle se trouve la nouvelle parcelle.</text:p>
        </text:list-item>
        <text:list-item>
          <text:p text:style-name="List_20_1_Content"> 4. Renseigner la <text:span text:style-name="Strong_20_Emphasis">surface (ha)</text:span>.</text:p>
        </text:list-item>
        <text:list-item>
          <text:p text:style-name="List_20_1_Content_Last"> <text:a xlink:type="simple" xlink:href="https://wiki.atysxe.analys-informatique.com/doku.php?id=wiki:preco:reader:ajout_parcelle#editer_une_parcelle" text:style-name="Internet_20_link" text:visited-style-name="Visited_20_Internet_20_Link">5. Choisir la culture présente sur la parcelle.</text:a></text:p>
        </text:list-item>
      </text:list>
      <text:list text:style-name="List_20_1" text:continue-numbering="false">
        <text:list-item>
          <text:p text:style-name="List_20_1_Content_First">  Renseigner l'îlot auquel appartient la parcelle.</text:p>
        </text:list-item>
        <text:list-item>
          <text:p text:style-name="List_20_1_Content">  Choisir la campagne à laquelle la parcelle est rattachée.</text:p>
        </text:list-item>
        <text:list-item>
          <text:p text:style-name="List_20_1_Content">  Renseigner le rendement (Tonnes/ha). (Remplit automatiquement la Production prévisionnelle si la surface est renseignée).</text:p>
        </text:list-item>
        <text:list-item>
          <text:p text:style-name="List_20_1_Content">  Renseigner la production prévisionnelle. (Remplit automatiquement le Rendement si la surface est renseignée).</text:p>
        </text:list-item>
        <text:list-item>
          <text:p text:style-name="List_20_1_Content">  Indiquer si la parcelle est drainée.</text:p>
        </text:list-item>
        <text:list-item>
          <text:p text:style-name="List_20_1_Content_Last">  Indiquer si la parcelle est active.</text:p>
        </text:list-item>
      </text:list>
      <text:h text:style-name="Heading_20_2" text:outline-level="2"><text:bookmark-start text:name="__RefHeading___editer_une_parcelle_5"/><text:bookmark-start text:name="editer_une_parcelle"/>Editer une parcelle<text:bookmark-end text:name="__RefHeading___editer_une_parcelle_5"/><text:bookmark-end text:name="editer_une_parcelle"/></text:h>
      <text:list text:style-name="Numbering_20_1" text:continue-numbering="false">
        <text:list-item>
          <text:p text:style-name="Numbering_20_1_Content_First"> Rappeler une parcelle en cliquant sur le <text:span text:style-name="Strong_20_Emphasis">bouton de recherche</text:span> ou en entrant les <text:span text:style-name="Strong_20_Emphasis">premiers caractères du nom de la parcelle</text:span> recherchée.</text:p>
        </text:list-item>
        <text:list-item>
          <text:p text:style-name="Numbering_20_1_Content"> Choisir dans la <text:span text:style-name="Strong_20_Emphasis">liste</text:span> la parcelle à consulter/éditer. Les informations relatives à la parcelle s'affichent à l'écran.</text:p>
        </text:list-item>
        <text:list-item>
          <text:p text:style-name="Numbering_20_1_Content"> Passer en mode d'édition si nécessaire.</text:p>
        </text:list-item>
        <text:list-item>
          <text:p text:style-name="Numbering_20_1_Content"> Modifier les informations (voir <text:a xlink:type="simple" xlink:href="https://wiki.atysxe.analys-informatique.com/doku.php?id=wiki:preco:reader:ajout_parcelle#informations_obligatoires" text:style-name="Internet_20_link" text:visited-style-name="Visited_20_Internet_20_Link">Informations obligatoires</text:a>, <text:a xlink:type="simple" xlink:href="https://wiki.atysxe.analys-informatique.com/doku.php?id=wiki:preco:reader:ajout_parcelle#informations_facultatives" text:style-name="Internet_20_link" text:visited-style-name="Visited_20_Internet_20_Link">Informations facultatives</text:a> et <text:a xlink:type="simple" xlink:href="https://wiki.atysxe.analys-informatique.com/doku.php?id=wiki:preco:reader:ajout_parcelle#ajout:edition_de_culture" text:style-name="Internet_20_link" text:visited-style-name="Visited_20_Internet_20_Link">Ajout/Edition de culture</text:a>).  </text:p>
        </text:list-item>
        <text:list-item>
          <text:p text:style-name="Numbering_20_1_Content_Last"> Enregistrer les informations en cliquant sur le bouton <text:span text:style-name="Strong_20_Emphasis">Valider les Modifications</text:span>.</text:p>
        </text:list-item>
      </text:list>
      <text:h text:style-name="Heading_20_3" text:outline-level="3"><text:bookmark-start text:name="__RefHeading___ajout_de_culture_6"/><text:bookmark-start text:name="ajout_de_culture"/>Ajout de culture<text:bookmark-end text:name="__RefHeading___ajout_de_culture_6"/><text:bookmark-end text:name="ajout_de_culture"/></text:h>
      <text:p text:style-name="Text_20_body">Passer en <text:span text:style-name="Strong_20_Emphasis">mode d'édition</text:span> si nécessaire.
<text:line-break/>

Cliquer sur le bouton <text:span text:style-name="Strong_20_Emphasis">Ajouter une Culture</text:span>.
La première liste contient les <text:span text:style-name="Strong_20_Emphasis">groupes de cultures</text:span>. Pour sélectionner un groupe de culture, cliquer sur le groupe dans la liste, puis à l'apparition de la seconde liste, cliquer sur la croix pour fermer.
<text:line-break/>
La seconde liste contient les <text:span text:style-name="Strong_20_Emphasis">cultures</text:span>. Pour sélectionner une culture, cliquer sur la croix à l'apparition de la première liste,  puis choisissez une culture dans la seconde liste.
</text:p>
      <text:h text:style-name="Heading_20_3" text:outline-level="3"><text:bookmark-start text:name="__RefHeading___suppression_de_culture_7"/><text:bookmark-start text:name="suppression_de_culture"/>Suppression de culture<text:bookmark-end text:name="__RefHeading___suppression_de_culture_7"/><text:bookmark-end text:name="suppression_de_culture"/></text:h>
      <text:p text:style-name="Text_20_body">Passer en <text:span text:style-name="Strong_20_Emphasis">mode d'édition</text:span> si nécessaire.
<text:line-break/>

<text:span text:style-name="Strong_20_Emphasis">Sélectionner une culture</text:span> dans la liste.
<text:line-break/>
Cliquer sur le bouton <text:span text:style-name="Strong_20_Emphasis">Supprimer une culture</text:span>.
</text:p>
      <text:h text:style-name="Heading_20_2" text:outline-level="2"><text:bookmark-start text:name="__RefHeading___supprimer_une_parcelle_8"/><text:bookmark-start text:name="supprimer_une_parcelle"/>Supprimer une parcelle<text:bookmark-end text:name="__RefHeading___supprimer_une_parcelle_8"/><text:bookmark-end text:name="supprimer_une_parcelle"/></text:h>
      <text:p text:style-name="Text_20_body"><text:span text:style-name="Strong_20_Emphasis">La suppression d'une parcelle est définitive</text:span>.

<text:line-break/>
Répéter les <text:span text:style-name="Strong_20_Emphasis">étapes 1 et 2</text:span> de la section <text:a xlink:type="simple" xlink:href="https://wiki.atysxe.analys-informatique.com/doku.php?id=wiki:preco:reader:ajout_parcelle#editer_une_parcelle" text:style-name="Internet_20_link" text:visited-style-name="Visited_20_Internet_20_Link">Editer une parcelle</text:a>.
<text:line-break/>
Cliquer ensuite sur le bouton <text:span text:style-name="Strong_20_Emphasis">Supprimer</text:span>.
<text:line-break/>
A l'apparition de la fenêtre, <text:span text:style-name="Strong_20_Emphasis">confirmer la suppression</text:span>.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55</meta:creation-date>
    <dc:creator>Generated</dc:creator>
    <dc:date>2026-08-13T23::18:55</dc:date>
    <dc:language>en-US</dc:language>
    <meta:editing-cycles>1</meta:editing-cycles>
    <meta:editing-duration>PT0S</meta:editing-duration>
    <dc:title>wiki:preco:ajout_parcelle</dc:title>
  </office:meta>
</office:document-meta>
</file>