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99c66b8859c048a4eb908d5ed0220eb.png"/>
  <manifest:file-entry manifest:media-type="image/png" manifest:full-path="Pictures/33f2950a3d45d4a1b93e50978cc8149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preco:commentaires"/><text:bookmark-start text:name="__RefHeading___parametrages_-_commentaires_1"/><text:bookmark-start text:name="parametrages_-_commentaires"/>Paramétrages - Commentaires<text:bookmark-end text:name="__RefHeading___parametrages_-_commentaires_1"/><text:bookmark-end text:name="parametrages_-_commentaires"/></text:h>
      <text:p text:style-name="Text_20_body">Le <text:span text:style-name="Strong_20_Emphasis">paramétrage des commentaires</text:span> permet de prédéfinir des phrases accessibles lors de la saisie du <text:a xlink:type="simple" xlink:href="https://wiki.atysxe.analys-informatique.com/doku.php?id=wiki:preco:reader:wizard_preco#diagnostic" text:style-name="Internet_20_link" text:visited-style-name="Visited_20_Internet_20_Link">diagnostic de la préconisation</text:a>.
</text:p>
      <text:h text:style-name="Heading_20_2" text:outline-level="2"><text:bookmark-start text:name="__RefHeading___selection_de_la_maintenance_des_commentaires_2"/><text:bookmark-start text:name="selection_de_la_maintenance_des_commentaires"/>Sélection de la maintenance des commentaires<text:bookmark-end text:name="__RefHeading___selection_de_la_maintenance_des_commentaires_2"/><text:bookmark-end text:name="selection_de_la_maintenance_des_commentaires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draw:frame draw:style-name="media" draw:name="0" text:anchor-type="as-char" draw:z-index="0" svg:width="2.936875cm" style:rel-width="100%" svg:height="11.006666666667cm" style:rel-height="scale"><draw:image xlink:href="Pictures/f99c66b8859c048a4eb908d5ed0220eb.png" xlink:type="simple" xlink:show="embed" xlink:actuate="onLoad"/></draw:frame></text:p>
          </table:table-cell>
          <table:table-cell office:value-type="string" table:style-name="tablecell">
            <text:p text:style-name="tablealignleft">Dans le menu de navigation rapide, sélectionner <text:span text:style-name="Strong_20_Emphasis">Paramétrages</text:span>. Cette entrée est également accessible via le bouton de menu AtysXE puis Préconisation puis Paramétrages.</text:p>
          </table:table-cell>
        </table:table-row>
      </table:table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p text:style-name="tablealignleft"><draw:frame draw:style-name="media" draw:name="1" text:anchor-type="as-char" draw:z-index="1" svg:width="4.6566666666667cm" style:rel-width="100%" svg:height="4.7625cm" style:rel-height="scale"><draw:image xlink:href="Pictures/33f2950a3d45d4a1b93e50978cc81494.png" xlink:type="simple" xlink:show="embed" xlink:actuate="onLoad"/></draw:frame></text:p>
          </table:table-cell>
          <table:table-cell office:value-type="string" table:style-name="tablecell">
            <text:p text:style-name="tablealignleft">Dans le sous-menu, sélectionner <text:span text:style-name="Strong_20_Emphasis">Commentaires</text:span>.</text:p>
          </table:table-cell>
        </table:table-row>
      </table:table>
      <text:h text:style-name="Heading_20_2" text:outline-level="2"><text:bookmark-start text:name="__RefHeading___ajouter_un_commentaire_3"/><text:bookmark-start text:name="ajouter_un_commentaire"/>Ajouter un commentaire<text:bookmark-end text:name="__RefHeading___ajouter_un_commentaire_3"/><text:bookmark-end text:name="ajouter_un_commentaire"/></text:h>
      <text:list text:style-name="List_20_1" text:continue-numbering="false">
        <text:list-item>
          <text:p text:style-name="List_20_1_Content_First"> 1. Cliquer sur le bouton <text:span text:style-name="Strong_20_Emphasis">Nouveau</text:span>. Cette action permet d'initier la saisie d'un nouveau commentaire.</text:p>
        </text:list-item>
        <text:list-item>
          <text:p text:style-name="List_20_1_Content"> 2. Choisir une <text:span text:style-name="Strong_20_Emphasis">nature de commentaire</text:span>.</text:p>
        </text:list-item>
        <text:list-item>
          <text:p text:style-name="List_20_1_Content"> 3. Renseigner l'<text:span text:style-name="Strong_20_Emphasis">intitulé</text:span>.</text:p>
        </text:list-item>
        <text:list-item>
          <text:p text:style-name="List_20_1_Content_Last"> 4. Renseigner le <text:span text:style-name="Strong_20_Emphasis">contenu</text:span> du commentaire.</text:p>
        </text:list-item>
      </text:list>
      <text:p text:style-name="Text_20_body"><text:line-break/></text:p>
      <text:p text:style-name="Text_20_body">La saisie de l'<text:span text:style-name="Strong_20_Emphasis">activité</text:span> pour un commentaire de préconisation n'est pas obligatoire.</text:p>
      <text:p text:style-name="Text_20_body"><text:line-break/></text:p>
      <text:p text:style-name="Text_20_body">Lorsque les modifications du commentaire sont terminées, cliquer sur le bouton <text:span text:style-name="Strong_20_Emphasis">Valider</text:span> pour procéder à l'enregistrement.
</text:p>
      <text:h text:style-name="Heading_20_2" text:outline-level="2"><text:bookmark-start text:name="__RefHeading___editer_un_commentaire_4"/><text:bookmark-start text:name="editer_un_commentaire"/>Editer un commentaire<text:bookmark-end text:name="__RefHeading___editer_un_commentaire_4"/><text:bookmark-end text:name="editer_un_commentaire"/></text:h>
      <text:list text:style-name="List_20_1" text:continue-numbering="false">
        <text:list-item>
          <text:p text:style-name="List_20_1_Content_First"> 1. Rappeler un commentaire en cliquant sur le <text:span text:style-name="Strong_20_Emphasis">bouton de recherche</text:span> ou en entrant les premiers caractères de l'intitulé du commentaire recherché.</text:p>
        </text:list-item>
        <text:list-item>
          <text:p text:style-name="List_20_1_Content_Last"> 2. Choisir dans la liste un <text:span text:style-name="Strong_20_Emphasis">commentaire</text:span> à consulter/éditer. Les informations relatives au commentaire s'affichent à l'écran.</text:p>
        </text:list-item>
      </text:list>
      <text:p text:style-name="Text_20_body">Passer en <text:span text:style-name="Strong_20_Emphasis">mode d'édition</text:span> si nécessaire.
<text:line-break/>
<text:span text:style-name="Strong_20_Emphasis">Modifier les informations</text:span> (voir <text:a xlink:type="simple" xlink:href="#__RefHeading___ajouter_un_commentaire_3" text:style-name="Local_20_link" text:visited-style-name="Visited_20_Local_20_Link">Ajouter un commentaire</text:a>).
<text:line-break/></text:p>
      <text:p text:style-name="Text_20_body">Lorsque les modifications du commentaire sont terminées, cliquer sur le bouton <text:span text:style-name="Strong_20_Emphasis">Valider</text:span> pour procéder à l'enregistrement.
</text:p>
      <text:h text:style-name="Heading_20_2" text:outline-level="2"><text:bookmark-start text:name="__RefHeading___supprimer_un_commentaire_5"/><text:bookmark-start text:name="supprimer_un_commentaire"/>Supprimer un commentaire<text:bookmark-end text:name="__RefHeading___supprimer_un_commentaire_5"/><text:bookmark-end text:name="supprimer_un_commentaire"/></text:h>
      <text:p text:style-name="Text_20_body">La suppression d'un commentaire est définitive.
<text:line-break/>
Répéter les <text:span text:style-name="Strong_20_Emphasis">étapes 1 et 2</text:span> de la section <text:a xlink:type="simple" xlink:href="#__RefHeading___editer_un_commentaire_4" text:style-name="Local_20_link" text:visited-style-name="Visited_20_Local_20_Link">Editer un commentaire</text:a>.
<text:line-break/></text:p>
      <text:list text:style-name="List_20_1" text:continue-numbering="false">
        <text:list-item>
          <text:p text:style-name="List_20_1_Content_First"> Cliquer sur le bouton <text:span text:style-name="Strong_20_Emphasis">Supprimer</text:span>.</text:p>
        </text:list-item>
        <text:list-item>
          <text:p text:style-name="List_20_1_Content_Last"> <text:span text:style-name="Strong_20_Emphasis">Confirmer la suppression</text:span>.</text:p>
        </text:list-item>
      </text:list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3::17:49</meta:creation-date>
    <dc:creator>Generated</dc:creator>
    <dc:date>2026-08-13T23::17:49</dc:date>
    <dc:language>en-US</dc:language>
    <meta:editing-cycles>1</meta:editing-cycles>
    <meta:editing-duration>PT0S</meta:editing-duration>
    <dc:title>wiki:preco:commentaires</dc:title>
  </office:meta>
</office:document-meta>
</file>