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99c66b8859c048a4eb908d5ed0220eb.png"/>
  <manifest:file-entry manifest:media-type="image/png" manifest:full-path="Pictures/40d12e6e473f45f62db5549b9191d0fe.png"/>
  <manifest:file-entry manifest:media-type="image/png" manifest:full-path="Pictures/a457c58302810d6adfaa77b9c68bf9c9.png"/>
  <manifest:file-entry manifest:media-type="image/png" manifest:full-path="Pictures/a0411fb32bb117e108dfa0a4fa68f3ed.png"/>
  <manifest:file-entry manifest:media-type="image/png" manifest:full-path="Pictures/030e12f95745d5e03e136ba8b75747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preco:groupes_de_culture"/><text:bookmark-start text:name="__RefHeading___parametrages_-_groupes_de_culture_1"/><text:bookmark-start text:name="parametrages_-_groupes_de_culture"/>Paramétrages - Groupes de culture<text:bookmark-end text:name="__RefHeading___parametrages_-_groupes_de_culture_1"/><text:bookmark-end text:name="parametrages_-_groupes_de_culture"/></text:h>
      <text:p text:style-name="Text_20_body">Les groupes de cultures permettent de créer des <text:span text:style-name="Strong_20_Emphasis">liaisons</text:span> entre les cultures de la <text:span text:style-name="Strong_20_Emphasis">base de données réglementaire</text:span> et les articles activité céréale de la <text:span text:style-name="Strong_20_Emphasis">base de données atys</text:span>.
</text:p>
      <text:h text:style-name="Heading_20_2" text:outline-level="2"><text:bookmark-start text:name="__RefHeading___selection_de_la_maintenance_des_groupes_de_culture_2"/><text:bookmark-start text:name="selection_de_la_maintenance_des_groupes_de_culture"/>Sélection de la maintenance des groupes de culture<text:bookmark-end text:name="__RefHeading___selection_de_la_maintenance_des_groupes_de_culture_2"/><text:bookmark-end text:name="selection_de_la_maintenance_des_groupes_de_culture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media" draw:name="0" text:anchor-type="as-char" draw:z-index="0" svg:width="2.936875cm" style:rel-width="100%" svg:height="11.006666666667cm" style:rel-height="scale"><draw:image xlink:href="Pictures/f99c66b8859c048a4eb908d5ed0220eb.png" xlink:type="simple" xlink:show="embed" xlink:actuate="onLoad"/></draw:frame></text:p>
          </table:table-cell>
          <table:table-cell office:value-type="string" table:style-name="tablecell">
            <text:p text:style-name="tablealignleft">Dans le menu de navigation rapide, sélectionner <text:span text:style-name="Strong_20_Emphasis">Paramétrages</text:span>. Cette entrée est également accessible via le bouton de menu AtysXE puis Préconisation puis Paramétrages.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draw:frame draw:style-name="media" draw:name="1" text:anchor-type="as-char" draw:z-index="1" svg:width="5.1064583333333cm" style:rel-width="100%" svg:height="4.7625cm" style:rel-height="scale"><draw:image xlink:href="Pictures/40d12e6e473f45f62db5549b9191d0fe.png" xlink:type="simple" xlink:show="embed" xlink:actuate="onLoad"/></draw:frame></text:p>
          </table:table-cell>
          <table:table-cell office:value-type="string" table:style-name="tablecell">
            <text:p text:style-name="tablealignleft">Dans le sous-menu, sélectionner <text:span text:style-name="Strong_20_Emphasis">Groupes de cultures</text:span>.</text:p>
          </table:table-cell>
        </table:table-row>
      </table:table>
      <text:h text:style-name="Heading_20_2" text:outline-level="2"><text:bookmark-start text:name="__RefHeading___ajouter_un_groupe_de_culture_3"/><text:bookmark-start text:name="ajouter_un_groupe_de_culture"/>Ajouter un groupe de culture<text:bookmark-end text:name="__RefHeading___ajouter_un_groupe_de_culture_3"/><text:bookmark-end text:name="ajouter_un_groupe_de_culture"/></text:h>
      <text:list text:style-name="List_20_1" text:continue-numbering="false">
        <text:list-item>
          <text:p text:style-name="List_20_1_Content_First"> Cliquer sur le bouton <text:span text:style-name="Strong_20_Emphasis">Nouveau groupe</text:span>. Cette action permet d'initier le paramétrage d'un nouveau groupe de culture.</text:p>
        </text:list-item>
        <text:list-item>
          <text:p text:style-name="List_20_1_Content_Last"> <text:span text:style-name="Strong_20_Emphasis">Saisir un nom pour le nouveau groupe</text:span>.</text:p>
        </text:list-item>
      </text:list>
      <text:h text:style-name="Heading_20_3" text:outline-level="3"><text:bookmark-start text:name="__RefHeading___ajouter_des_cultures_reglementaires_4"/><text:bookmark-start text:name="ajouter_des_cultures_reglementaires"/>Ajouter des cultures règlementaires<text:bookmark-end text:name="__RefHeading___ajouter_des_cultures_reglementaires_4"/><text:bookmark-end text:name="ajouter_des_cultures_reglementaires"/></text:h>
      <text:p text:style-name="Text_20_body"><draw:frame draw:style-name="mediacenter" draw:name="2" text:anchor-type="paragraph" draw:z-index="2" svg:width="30.903333333333cm" style:rel-width="100%" svg:height="6.7997916666667cm" style:rel-height="scale"><draw:image xlink:href="Pictures/a457c58302810d6adfaa77b9c68bf9c9.png" xlink:type="simple" xlink:show="embed" xlink:actuate="onLoad"/></draw:frame>
<text:line-break/></text:p>
      <text:list text:style-name="List_20_1" text:continue-numbering="false">
        <text:list-item>
          <text:p text:style-name="List_20_1_Content_First"> 1. Cliquer sur le bouton <text:span text:style-name="Strong_20_Emphasis">Ajouter Culture Regl</text:span>.</text:p>
        </text:list-item>
        <text:list-item>
          <text:p text:style-name="List_20_1_Content_Last"> 2. Choisir une <text:span text:style-name="Strong_20_Emphasis">culture réglementaire</text:span> à ajouter au groupe de culture.</text:p>
        </text:list-item>
      </text:list>
      <text:p text:style-name="Text_20_body">
<text:span text:style-name="Strong_20_Emphasis">Répéter l'opération autant de fois que nécessaire.</text:span>
</text:p>
      <text:p text:style-name="Text_20_body">La sélection d'une culture réglementaire dans la liste permet d'afficher une <text:span text:style-name="Strong_20_Emphasis">liste complète de cibles et de produits</text:span> associés à la culture via les <text:span text:style-name="Strong_20_Emphasis">usages de la base de données réglementaire</text:span>.
</text:p>
      <text:h text:style-name="Heading_20_3" text:outline-level="3"><text:bookmark-start text:name="__RefHeading___ajouter_des_cultures_atys_5"/><text:bookmark-start text:name="ajouter_des_cultures_atys"/>Ajouter des cultures Atys<text:bookmark-end text:name="__RefHeading___ajouter_des_cultures_atys_5"/><text:bookmark-end text:name="ajouter_des_cultures_atys"/></text:h>
      <text:p text:style-name="Text_20_body"><draw:frame draw:style-name="mediacenter" draw:name="3" text:anchor-type="paragraph" draw:z-index="3" svg:width="12.620625cm" svg:height="7.8316666666667cm"><draw:image xlink:href="Pictures/a0411fb32bb117e108dfa0a4fa68f3ed.png" xlink:type="simple" xlink:show="embed" xlink:actuate="onLoad"/></draw:frame>
<text:line-break/></text:p>
      <text:list text:style-name="List_20_1" text:continue-numbering="false">
        <text:list-item>
          <text:p text:style-name="List_20_1_Content_First"> 1. Cliquer sur le bouton <text:span text:style-name="Strong_20_Emphasis">Ajouter Culture Atys</text:span>.</text:p>
        </text:list-item>
        <text:list-item>
          <text:p text:style-name="List_20_1_Content_Last"> 2. Sélectionner une <text:span text:style-name="Strong_20_Emphasis">culture</text:span> dans la liste.</text:p>
        </text:list-item>
      </text:list>
      <text:p text:style-name="Text_20_body">
<text:span text:style-name="Strong_20_Emphasis">Répéter l'opération autant de fois que nécessaire.</text:span>
</text:p>
      <text:h text:style-name="Heading_20_3" text:outline-level="3"><text:bookmark-start text:name="__RefHeading___ajouter_des_stades_6"/><text:bookmark-start text:name="ajouter_des_stades"/>Ajouter des stades<text:bookmark-end text:name="__RefHeading___ajouter_des_stades_6"/><text:bookmark-end text:name="ajouter_des_stades"/></text:h>
      <text:p text:style-name="Text_20_body">Les stades réglementaires sélectionnés dans le paramétrage du groupe de culture apparaîtront dans la liste des stades disponibles lors de la <text:a xlink:type="simple" xlink:href="https://wiki.atysxe.analys-informatique.com/doku.php?id=wiki:preco:wizard_preco#saisie_des_informations_generales" text:style-name="Internet_20_link" text:visited-style-name="Visited_20_Internet_20_Link">création d'une préconisation</text:a> de type tour de plaine.
<text:line-break/></text:p>
      <text:p text:style-name="Text_20_body"><draw:frame draw:style-name="mediacenter" draw:name="4" text:anchor-type="paragraph" draw:z-index="4" svg:width="18.309166666667cm" style:rel-width="100%" svg:height="7.5670833333333cm" style:rel-height="scale"><draw:image xlink:href="Pictures/030e12f95745d5e03e136ba8b757473d.png" xlink:type="simple" xlink:show="embed" xlink:actuate="onLoad"/></draw:frame>
<text:line-break/></text:p>
      <text:list text:style-name="List_20_1" text:continue-numbering="false">
        <text:list-item>
          <text:p text:style-name="List_20_1_Content_First"> 1. Cliquer sur le bouton <text:span text:style-name="Strong_20_Emphasis">Ajouter un Stade</text:span>.</text:p>
        </text:list-item>
        <text:list-item>
          <text:p text:style-name="List_20_1_Content"> 2. Dans la première liste, sélectionner une <text:span text:style-name="Strong_20_Emphasis">catégorie de stade</text:span>.</text:p>
        </text:list-item>
        <text:list-item>
          <text:p text:style-name="List_20_1_Content_Last"> 3. Dans la seconde liste, sélectionner un <text:span text:style-name="Strong_20_Emphasis">stade règlementaire</text:span>.</text:p>
        </text:list-item>
      </text:list>
      <text:p text:style-name="Text_20_body">
<text:span text:style-name="Strong_20_Emphasis">Répéter l'opération autant de fois que nécessaire.</text:span>
</text:p>
      <text:h text:style-name="Heading_20_2" text:outline-level="2"><text:bookmark-start text:name="__RefHeading___editer_un_groupe_de_culture_7"/><text:bookmark-start text:name="editer_un_groupe_de_culture"/>Editer un groupe de culture<text:bookmark-end text:name="__RefHeading___editer_un_groupe_de_culture_7"/><text:bookmark-end text:name="editer_un_groupe_de_culture"/></text:h>
      <text:p text:style-name="Text_20_body">Pensez à passer en <text:span text:style-name="Strong_20_Emphasis">mode édition</text:span> pour procéder aux modifications.
<text:line-break/></text:p>
      <text:list text:style-name="List_20_1" text:continue-numbering="false">
        <text:list-item>
          <text:p text:style-name="List_20_1_Content_First"> 1. Rappeler un groupe de culture en cliquant sur le <text:span text:style-name="Strong_20_Emphasis">bouton de recherche</text:span> ou en entrant les premiers caractères du nom du groupe de culture recherché.</text:p>
        </text:list-item>
        <text:list-item>
          <text:p text:style-name="List_20_1_Content_Last"> 2. Choisir dans la liste le <text:span text:style-name="Strong_20_Emphasis">groupe de culture</text:span> à consulter/éditer. Les informations relatives au groupe de culture s'affichent à l'écran.</text:p>
        </text:list-item>
      </text:list>
      <text:p text:style-name="Text_20_body"><text:line-break/>

<text:span text:style-name="Strong_20_Emphasis">Modifier les informations</text:span> (voir <text:a xlink:type="simple" xlink:href="#__RefHeading___ajouter_des_cultures_reglementaires_4" text:style-name="Local_20_link" text:visited-style-name="Visited_20_Local_20_Link">Ajouter des cultures règlementaires</text:a>, <text:a xlink:type="simple" xlink:href="#__RefHeading___ajouter_des_cultures_atys_5" text:style-name="Local_20_link" text:visited-style-name="Visited_20_Local_20_Link">Ajouter des cultures Atys</text:a> et <text:a xlink:type="simple" xlink:href="#__RefHeading___ajouter_des_stades_6" text:style-name="Local_20_link" text:visited-style-name="Visited_20_Local_20_Link">Ajouter des stades</text:a>).

<text:line-break/></text:p>
      <text:p text:style-name="Text_20_body">
Lorsque les modifications du groupe de culture sont terminées, cliquer sur le bouton <text:span text:style-name="Strong_20_Emphasis">valider les modifications</text:span> pour procéder à l'enregistrement.

</text:p>
      <text:h text:style-name="Heading_20_3" text:outline-level="3"><text:bookmark-start text:name="__RefHeading___retirer_une_culture_reglementaire_8"/><text:bookmark-start text:name="retirer_une_culture_reglementaire"/>Retirer une culture réglementaire<text:bookmark-end text:name="__RefHeading___retirer_une_culture_reglementaire_8"/><text:bookmark-end text:name="retirer_une_culture_reglementaire"/></text:h>
      <text:list text:style-name="List_20_1" text:continue-numbering="false">
        <text:list-item>
          <text:p text:style-name="List_20_1_Content_First"> 1. Sélectionner une <text:span text:style-name="Strong_20_Emphasis">culture réglementaire</text:span> dans la liste.</text:p>
        </text:list-item>
        <text:list-item>
          <text:p text:style-name="List_20_1_Content_Last"> 2. Cliquer sur le bouton <text:span text:style-name="Strong_20_Emphasis">Supprimer Culture Regl</text:span>.</text:p>
        </text:list-item>
      </text:list>
      <text:h text:style-name="Heading_20_3" text:outline-level="3"><text:bookmark-start text:name="__RefHeading___retirer_une_culture_atys_9"/><text:bookmark-start text:name="retirer_une_culture_atys"/>Retirer une culture atys<text:bookmark-end text:name="__RefHeading___retirer_une_culture_atys_9"/><text:bookmark-end text:name="retirer_une_culture_atys"/></text:h>
      <text:list text:style-name="List_20_1" text:continue-numbering="false">
        <text:list-item>
          <text:p text:style-name="List_20_1_Content_First"> 1. Sélectionner une <text:span text:style-name="Strong_20_Emphasis">culture atys</text:span> dans la liste.</text:p>
        </text:list-item>
        <text:list-item>
          <text:p text:style-name="List_20_1_Content_Last"> 2. Cliquer sur le bouton <text:span text:style-name="Strong_20_Emphasis">Supprimer Culture Atys</text:span>.</text:p>
        </text:list-item>
      </text:list>
      <text:h text:style-name="Heading_20_3" text:outline-level="3"><text:bookmark-start text:name="__RefHeading___retirer_un_stade_10"/><text:bookmark-start text:name="retirer_un_stade"/>Retirer un stade<text:bookmark-end text:name="__RefHeading___retirer_un_stade_10"/><text:bookmark-end text:name="retirer_un_stade"/></text:h>
      <text:list text:style-name="List_20_1" text:continue-numbering="false">
        <text:list-item>
          <text:p text:style-name="List_20_1_Content_First"> 1. Sélectionner un <text:span text:style-name="Strong_20_Emphasis">stade</text:span> dans la liste.</text:p>
        </text:list-item>
        <text:list-item>
          <text:p text:style-name="List_20_1_Content_Last"> 2. Cliquer sur le bouton <text:span text:style-name="Strong_20_Emphasis">Supprimer un Stade</text:span>.</text:p>
        </text:list-item>
      </text:list>
      <text:h text:style-name="Heading_20_2" text:outline-level="2"><text:bookmark-start text:name="__RefHeading___supprimer_un_groupe_de_culture_11"/><text:bookmark-start text:name="supprimer_un_groupe_de_culture"/>Supprimer un groupe de culture<text:bookmark-end text:name="__RefHeading___supprimer_un_groupe_de_culture_11"/><text:bookmark-end text:name="supprimer_un_groupe_de_culture"/></text:h>
      <text:p text:style-name="Text_20_body">La suppression d'un groupe de culture est définitive et affectera la <text:a xlink:type="simple" xlink:href="https://wiki.atysxe.analys-informatique.com/doku.php?id=wiki:preco:reader:ajout_parcelle#informations_obligatoires" text:style-name="Internet_20_link" text:visited-style-name="Visited_20_Internet_20_Link">culture de la parcelle</text:a> ainsi que la <text:a xlink:type="simple" xlink:href="https://wiki.atysxe.analys-informatique.com/doku.php?id=wiki:preco:wizard_preco#saisie_des_informations_generales" text:style-name="Internet_20_link" text:visited-style-name="Visited_20_Internet_20_Link">saisie de la culture</text:a> de la préconisation (perte de données).

Répéter les étapes 1 et 2 de la section <text:a xlink:type="simple" xlink:href="#__RefHeading___editer_un_groupe_de_culture_7" text:style-name="Local_20_link" text:visited-style-name="Visited_20_Local_20_Link">Editer un groupe de culture</text:a> .

<text:line-break/></text:p>
      <text:list text:style-name="List_20_1" text:continue-numbering="false">
        <text:list-item>
          <text:p text:style-name="List_20_1_Content_First"> Cliquer sur le bouton <text:span text:style-name="Strong_20_Emphasis">Supprimer le groupe</text:span>.</text:p>
        </text:list-item>
        <text:list-item>
          <text:p text:style-name="List_20_1_Content_Last"> <text:span text:style-name="Strong_20_Emphasis">Confirmer la suppression</text:span>.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0::18:08</meta:creation-date>
    <dc:creator>Generated</dc:creator>
    <dc:date>2026-08-14T00::18:08</dc:date>
    <dc:language>en-US</dc:language>
    <meta:editing-cycles>1</meta:editing-cycles>
    <meta:editing-duration>PT0S</meta:editing-duration>
    <dc:title>wiki:preco:groupes_de_culture</dc:title>
  </office:meta>
</office:document-meta>
</file>