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c66b8859c048a4eb908d5ed0220eb.png"/>
  <manifest:file-entry manifest:media-type="image/png" manifest:full-path="Pictures/b7e267de6849ad6b7d82ccef1c8741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eco:groupes_de_stades"/><text:bookmark-start text:name="__RefHeading___parametrages_-_groupes_de_stades_1"/><text:bookmark-start text:name="parametrages_-_groupes_de_stades"/>Paramétrages - Groupes de Stades<text:bookmark-end text:name="__RefHeading___parametrages_-_groupes_de_stades_1"/><text:bookmark-end text:name="parametrages_-_groupes_de_stades"/></text:h>
      <text:p text:style-name="Text_20_body">Les <text:span text:style-name="Strong_20_Emphasis">groupes de stades</text:span> permettent de regrouper les <text:span text:style-name="Strong_20_Emphasis">stades réglementaires</text:span> en <text:span text:style-name="Strong_20_Emphasis">catégories</text:span> assignables aux <text:a xlink:type="simple" xlink:href="https://wiki.atysxe.analys-informatique.com/doku.php?id=wiki:preco:groupes_de_culture#ajouter_des_stades" text:style-name="Internet_20_link" text:visited-style-name="Visited_20_Internet_20_Link">groupes de culture</text:a> et proposés lors de la <text:a xlink:type="simple" xlink:href="https://wiki.atysxe.analys-informatique.com/doku.php?id=wiki:preco:wizard_preco#saisie_des_informations_generales" text:style-name="Internet_20_link" text:visited-style-name="Visited_20_Internet_20_Link">saisie des informations générales</text:a> de la pièce de préconisation.
</text:p>
      <text:h text:style-name="Heading_20_2" text:outline-level="2"><text:bookmark-start text:name="__RefHeading___selection_de_la_maintenance_des_groupes_de_stades_2"/><text:bookmark-start text:name="selection_de_la_maintenance_des_groupes_de_stades"/>Sélection de la maintenance des Groupes de Stades<text:bookmark-end text:name="__RefHeading___selection_de_la_maintenance_des_groupes_de_stades_2"/><text:bookmark-end text:name="selection_de_la_maintenance_des_groupes_de_stad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.936875cm" style:rel-width="100%" svg:height="11.006666666667cm" style:rel-height="scale"><draw:image xlink:href="Pictures/f99c66b8859c048a4eb908d5ed0220eb.png" xlink:type="simple" xlink:show="embed" xlink:actuate="onLoad"/></draw:frame></text:p>
          </table:table-cell>
          <table:table-cell office:value-type="string" table:style-name="tablecell">
            <text:p text:style-name="tablealignleft">Dans le menu de navigation rapide, sélectionner <text:span text:style-name="Strong_20_Emphasis">Paramétrages</text:span>. Cette entrée est également accessible via le bouton de menu AtysXE puis Préconisation puis Paramétrages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frame draw:style-name="media" draw:name="1" text:anchor-type="as-char" draw:z-index="1" svg:width="4.6566666666667cm" style:rel-width="100%" svg:height="4.5772916666667cm" style:rel-height="scale"><draw:image xlink:href="Pictures/b7e267de6849ad6b7d82ccef1c874152.png" xlink:type="simple" xlink:show="embed" xlink:actuate="onLoad"/></draw:frame></text:p>
          </table:table-cell>
          <table:table-cell office:value-type="string" table:style-name="tablecell">
            <text:p text:style-name="tablealignleft">Dans le sous-menu, sélectionner <text:span text:style-name="Strong_20_Emphasis">Groupes de Stades</text:span>.</text:p>
          </table:table-cell>
        </table:table-row>
      </table:table>
      <text:h text:style-name="Heading_20_2" text:outline-level="2"><text:bookmark-start text:name="__RefHeading___ajouter_un_groupe_de_stade_3"/><text:bookmark-start text:name="ajouter_un_groupe_de_stade"/>Ajouter un Groupe de Stade<text:bookmark-end text:name="__RefHeading___ajouter_un_groupe_de_stade_3"/><text:bookmark-end text:name="ajouter_un_groupe_de_stade"/></text:h>
      <text:list text:style-name="List_20_1" text:continue-numbering="false">
        <text:list-item>
          <text:p text:style-name="List_20_1_Content_First"> 1. Cliquer sur le bouton <text:span text:style-name="Strong_20_Emphasis">Nouvelle catégorie</text:span>. Cette action permet d'initier la saisie d'un nouveau groupe de stade.</text:p>
        </text:list-item>
        <text:list-item>
          <text:p text:style-name="List_20_1_Content_Last"> 2. Choir un <text:span text:style-name="Strong_20_Emphasis">nom</text:span> pour le groupe de stade.</text:p>
        </text:list-item>
      </text:list>
      <text:h text:style-name="Heading_20_3" text:outline-level="3"><text:bookmark-start text:name="__RefHeading___ajouter_des_stades_4"/><text:bookmark-start text:name="ajouter_des_stades"/>Ajouter des stades<text:bookmark-end text:name="__RefHeading___ajouter_des_stades_4"/><text:bookmark-end text:name="ajouter_des_stades"/></text:h>
      <text:list text:style-name="List_20_1" text:continue-numbering="false">
        <text:list-item>
          <text:p text:style-name="List_20_1_Content_First"> 1. Cliquer sur le bouton <text:span text:style-name="Strong_20_Emphasis">Ajouter un Stade</text:span>.</text:p>
        </text:list-item>
        <text:list-item>
          <text:p text:style-name="List_20_1_Content_Last"> 2. Choisir un <text:span text:style-name="Strong_20_Emphasis">stade réglementaire</text:span> dans la liste.</text:p>
        </text:list-item>
      </text:list>
      <text:h text:style-name="Heading_20_2" text:outline-level="2"><text:bookmark-start text:name="__RefHeading___editer_un_groupe_de_stade_5"/><text:bookmark-start text:name="editer_un_groupe_de_stade"/>Editer un Groupe de Stade<text:bookmark-end text:name="__RefHeading___editer_un_groupe_de_stade_5"/><text:bookmark-end text:name="editer_un_groupe_de_stade"/></text:h>
      <text:list text:style-name="List_20_1" text:continue-numbering="false">
        <text:list-item>
          <text:p text:style-name="List_20_1_Content_First"> 1. Rappeler un <text:span text:style-name="Strong_20_Emphasis">groupe de stade</text:span> en cliquant sur le bouton de recherche ou en entrant les premiers caractères de l'intitulé du groupe de stade recherché.</text:p>
        </text:list-item>
        <text:list-item>
          <text:p text:style-name="List_20_1_Content_Last"> 2. Choisir dans la liste un <text:span text:style-name="Strong_20_Emphasis">groupe de stade</text:span> à consulter/éditer. Les informations relatives au groupe de stade s'affichent à l'écran.</text:p>
        </text:list-item>
      </text:list>
      <text:p text:style-name="Text_20_body">Passer en <text:span text:style-name="Strong_20_Emphasis">mode d'édition</text:span> si nécessaire.
<text:line-break/>
Modifier les informations (voir <text:a xlink:type="simple" xlink:href="https://wiki.atysxe.analys-informatique.com/doku.php?id=wiki:preco:reader:groupes_de_stades#ajouter_un_groupe_de_stade" text:style-name="Internet_20_link" text:visited-style-name="Visited_20_Internet_20_Link">Ajouter un Groupe de Stade</text:a>, <text:a xlink:type="simple" xlink:href="https://wiki.atysxe.analys-informatique.com/doku.php?id=wiki:preco:reader:groupes_de_stades#ajouter_des_stades" text:style-name="Internet_20_link" text:visited-style-name="Visited_20_Internet_20_Link">Ajouter des Stades</text:a> et <text:a xlink:type="simple" xlink:href="https://wiki.atysxe.analys-informatique.com/doku.php?id=wiki:preco:reader:groupes_de_stades#retirer_des_stades" text:style-name="Internet_20_link" text:visited-style-name="Visited_20_Internet_20_Link">Retirer des Stades</text:a>).
<text:line-break/></text:p>
      <text:p text:style-name="Text_20_body">Lorsque les modifications du groupe de stade sont terminées, cliquer sur le bouton <text:span text:style-name="Strong_20_Emphasis">Valider les modifications</text:span> pour procéder à l'enregistrement.
</text:p>
      <text:h text:style-name="Heading_20_3" text:outline-level="3"><text:bookmark-start text:name="__RefHeading___retirer_des_stades_6"/><text:bookmark-start text:name="retirer_des_stades"/>Retirer des stades<text:bookmark-end text:name="__RefHeading___retirer_des_stades_6"/><text:bookmark-end text:name="retirer_des_stades"/></text:h>
      <text:list text:style-name="List_20_1" text:continue-numbering="false">
        <text:list-item>
          <text:p text:style-name="List_20_1_Content_First"> 1. Sélectionner un <text:span text:style-name="Strong_20_Emphasis">stade réglementaire</text:span> dans la liste.</text:p>
        </text:list-item>
        <text:list-item>
          <text:p text:style-name="List_20_1_Content_Last"> 2. Cliquer sur le bouton <text:span text:style-name="Strong_20_Emphasis">Supprimer un Stade</text:span>.</text:p>
        </text:list-item>
      </text:list>
      <text:h text:style-name="Heading_20_2" text:outline-level="2"><text:bookmark-start text:name="__RefHeading___supprimer_un_groupe_de_stade_7"/><text:bookmark-start text:name="supprimer_un_groupe_de_stade"/>Supprimer un Groupe de Stade<text:bookmark-end text:name="__RefHeading___supprimer_un_groupe_de_stade_7"/><text:bookmark-end text:name="supprimer_un_groupe_de_stade"/></text:h>
      <text:p text:style-name="Text_20_body">La suppression d'un groupe de stade est définitive.

Répéter les <text:span text:style-name="Strong_20_Emphasis">étapes 1 et 2</text:span> de la section <text:a xlink:type="simple" xlink:href="https://wiki.atysxe.analys-informatique.com/doku.php?id=wiki:preco:reader:groupes_de_stades#editer_un_groupe_de_stade" text:style-name="Internet_20_link" text:visited-style-name="Visited_20_Internet_20_Link">Editer un Groupe de Stade</text:a>.

<text:line-break/></text:p>
      <text:list text:style-name="List_20_1" text:continue-numbering="false">
        <text:list-item>
          <text:p text:style-name="List_20_1_Content_First"> Cliquer sur le bouton <text:span text:style-name="Strong_20_Emphasis">Supprimer la catégorie</text:span>.</text:p>
        </text:list-item>
        <text:list-item>
          <text:p text:style-name="List_20_1_Content_Last"> <text:span text:style-name="Strong_20_Emphasis">Confirmer la suppression</text:span>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8:09</meta:creation-date>
    <dc:creator>Generated</dc:creator>
    <dc:date>2026-08-14T00::18:09</dc:date>
    <dc:language>en-US</dc:language>
    <meta:editing-cycles>1</meta:editing-cycles>
    <meta:editing-duration>PT0S</meta:editing-duration>
    <dc:title>wiki:preco:groupes_de_stades</dc:title>
  </office:meta>
</office:document-meta>
</file>