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c66b8859c048a4eb908d5ed0220eb.png"/>
  <manifest:file-entry manifest:media-type="image/png" manifest:full-path="Pictures/93b13c428c9c3bb009e69d1f803aa1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eco:methodes_alternatives"/><text:bookmark-start text:name="__RefHeading___parametrages_-_methodes_alternatives_1"/><text:bookmark-start text:name="parametrages_-_methodes_alternatives"/>Paramétrages - Méthodes Alternatives<text:bookmark-end text:name="__RefHeading___parametrages_-_methodes_alternatives_1"/><text:bookmark-end text:name="parametrages_-_methodes_alternatives"/></text:h>
      <text:p text:style-name="Text_20_body">Le paramétrage des <text:span text:style-name="Strong_20_Emphasis">méthodes alternatives</text:span> permet de modifier, augmenter ou diminuer la liste des méthodes alternatives proposées lors de la <text:a xlink:type="simple" xlink:href="https://wiki.atysxe.analys-informatique.com/doku.php?id=wiki:preco:wizard_preco#saisie_des_produits" text:style-name="Internet_20_link" text:visited-style-name="Visited_20_Internet_20_Link">saisie des produits</text:a>.
</text:p>
      <text:h text:style-name="Heading_20_2" text:outline-level="2"><text:bookmark-start text:name="__RefHeading___selection_de_la_maintenance_des_methodes_alternatives_2"/><text:bookmark-start text:name="selection_de_la_maintenance_des_methodes_alternatives"/>Sélection de la maintenance des Méthodes Alternatives<text:bookmark-end text:name="__RefHeading___selection_de_la_maintenance_des_methodes_alternatives_2"/><text:bookmark-end text:name="selection_de_la_maintenance_des_methodes_alternativ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.936875cm" style:rel-width="100%" svg:height="11.006666666667cm" style:rel-height="scale"><draw:image xlink:href="Pictures/f99c66b8859c048a4eb908d5ed0220eb.png" xlink:type="simple" xlink:show="embed" xlink:actuate="onLoad"/></draw:frame></text:p>
          </table:table-cell>
          <table:table-cell office:value-type="string" table:style-name="tablecell">
            <text:p text:style-name="tablealignleft">Dans le menu de navigation rapide, sélectionner <text:span text:style-name="Strong_20_Emphasis">Paramétrages</text:span>. Cette entrée est également accessible via le bouton de menu AtysXE puis Préconisation puis Paramétrages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frame draw:style-name="media" draw:name="1" text:anchor-type="as-char" draw:z-index="1" svg:width="4.7360416666667cm" style:rel-width="100%" svg:height="4.6566666666667cm" style:rel-height="scale"><draw:image xlink:href="Pictures/93b13c428c9c3bb009e69d1f803aa142.png" xlink:type="simple" xlink:show="embed" xlink:actuate="onLoad"/></draw:frame></text:p>
          </table:table-cell>
          <table:table-cell office:value-type="string" table:style-name="tablecell">
            <text:p text:style-name="tablealignleft">Dans le sous-menu, sélectionner <text:span text:style-name="Strong_20_Emphasis">Méthodes alternatives</text:span>.</text:p>
          </table:table-cell>
        </table:table-row>
      </table:table>
      <text:h text:style-name="Heading_20_2" text:outline-level="2"><text:bookmark-start text:name="__RefHeading___ajouter_une_methode_alternative_3"/><text:bookmark-start text:name="ajouter_une_methode_alternative"/>Ajouter une méthode alternative<text:bookmark-end text:name="__RefHeading___ajouter_une_methode_alternative_3"/><text:bookmark-end text:name="ajouter_une_methode_alternative"/></text:h>
      <text:list text:style-name="List_20_1" text:continue-numbering="false">
        <text:list-item>
          <text:p text:style-name="List_20_1_Content_First"> 1. Cliquer sur le bouton <text:span text:style-name="Strong_20_Emphasis">Nouveau</text:span>. Cette action permet d'initier le paramétrage d'une nouvelle méthode alternative.</text:p>
        </text:list-item>
        <text:list-item>
          <text:p text:style-name="List_20_1_Content_Last"> 2. Saisir <text:span text:style-name="Strong_20_Emphasis">l'intitulé</text:span> de la méthode alternative.</text:p>
        </text:list-item>
      </text:list>
      <text:list text:style-name="List_20_1" text:continue-numbering="false">
        <text:list-item>
          <text:p text:style-name="List_20_1_Content_First"> 1. Saisir une <text:span text:style-name="Strong_20_Emphasis">cible</text:span> (information supplémentaire permettant de relier un commentaire à une cible particulière).</text:p>
        </text:list-item>
        <text:list-item>
          <text:p text:style-name="List_20_1_Content_Last"> 2. Saisir une <text:span text:style-name="Strong_20_Emphasis">description</text:span>.</text:p>
        </text:list-item>
      </text:list>
      <text:p text:style-name="Text_20_body"><text:line-break/></text:p>
      <text:p text:style-name="Text_20_body">Lorsque les modifications de la méthode alternative sont terminées, cliquer sur le bouton <text:span text:style-name="Strong_20_Emphasis">Valider</text:span> pour procéder à l'enregistrement.
</text:p>
      <text:h text:style-name="Heading_20_2" text:outline-level="2"><text:bookmark-start text:name="__RefHeading___editer_une_methode_alternative_4"/><text:bookmark-start text:name="editer_une_methode_alternative"/>Editer une méthode alternative<text:bookmark-end text:name="__RefHeading___editer_une_methode_alternative_4"/><text:bookmark-end text:name="editer_une_methode_alternative"/></text:h>
      <text:list text:style-name="List_20_1" text:continue-numbering="false">
        <text:list-item>
          <text:p text:style-name="List_20_1_Content_First"> 1. Rappeler une <text:span text:style-name="Strong_20_Emphasis">méthode alternative</text:span> en cliquant sur le bouton de recherche ou en entrant les premiers caractères de l'intitulé de la méthode alternative recherchée.</text:p>
        </text:list-item>
        <text:list-item>
          <text:p text:style-name="List_20_1_Content_Last"> 2. Choisir dans la liste une <text:span text:style-name="Strong_20_Emphasis">méthode alternative</text:span> à consulter/éditer. Les informations relatives à la méthode alternative apparaissent à l'écran.</text:p>
        </text:list-item>
      </text:list>
      <text:p text:style-name="Text_20_body">Passer en <text:span text:style-name="Strong_20_Emphasis">mode d'édition</text:span> si nécessaire.
<text:line-break/>

Modifier les informations (voir <text:a xlink:type="simple" xlink:href="https://wiki.atysxe.analys-informatique.com/doku.php?id=wiki:preco:reader:methodes_alternatives#ajouter_une_methode_alternative" text:style-name="Internet_20_link" text:visited-style-name="Visited_20_Internet_20_Link">Ajouter une méthode alternative</text:a>).

<text:line-break/></text:p>
      <text:p text:style-name="Text_20_body">Lorsque les modifications de la méthode alternative sont terminées, cliquer sur le bouton <text:span text:style-name="Strong_20_Emphasis">Valider</text:span> pour procéder à l'enregistrement.
</text:p>
      <text:h text:style-name="Heading_20_2" text:outline-level="2"><text:bookmark-start text:name="__RefHeading___supprimer_une_methode_alternative_5"/><text:bookmark-start text:name="supprimer_une_methode_alternative"/>Supprimer une méthode alternative<text:bookmark-end text:name="__RefHeading___supprimer_une_methode_alternative_5"/><text:bookmark-end text:name="supprimer_une_methode_alternative"/></text:h>
      <text:p text:style-name="Text_20_body">La suppression d'une méthode alternative est définitive.
<text:line-break/>

Répéter les <text:span text:style-name="Strong_20_Emphasis">étapes 1 et 2</text:span> de la section <text:a xlink:type="simple" xlink:href="https://wiki.atysxe.analys-informatique.com/doku.php?id=wiki:preco:reader:methodes_alternatives#editer_une_methode_alternative" text:style-name="Internet_20_link" text:visited-style-name="Visited_20_Internet_20_Link">Editer une méthode alternative</text:a>.

<text:line-break/></text:p>
      <text:list text:style-name="List_20_1" text:continue-numbering="false">
        <text:list-item>
          <text:p text:style-name="List_20_1_Content_First"> Cliquer sur le bouton <text:span text:style-name="Strong_20_Emphasis">Supprimer</text:span>.</text:p>
        </text:list-item>
        <text:list-item>
          <text:p text:style-name="List_20_1_Content_Last"> <text:span text:style-name="Strong_20_Emphasis">Confirmer la suppression</text:span>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6:59</meta:creation-date>
    <dc:creator>Generated</dc:creator>
    <dc:date>2026-08-13T23::16:59</dc:date>
    <dc:language>en-US</dc:language>
    <meta:editing-cycles>1</meta:editing-cycles>
    <meta:editing-duration>PT0S</meta:editing-duration>
    <dc:title>wiki:preco:methodes_alternatives</dc:title>
  </office:meta>
</office:document-meta>
</file>