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3e73e9eb3391c06603b96d484c8745.png"/>
  <manifest:file-entry manifest:media-type="image/png" manifest:full-path="Pictures/d0d089c19fa877cef17d9569496be647.png"/>
  <manifest:file-entry manifest:media-type="image/png" manifest:full-path="Pictures/afc44979c18a2e4baa43206b01417050.png"/>
  <manifest:file-entry manifest:media-type="image/png" manifest:full-path="Pictures/047ba8cadfe94eeb4844b02185470340.png"/>
  <manifest:file-entry manifest:media-type="image/png" manifest:full-path="Pictures/f1c88e86e563f6ae0c6daa90b49d4f35.png"/>
  <manifest:file-entry manifest:media-type="image/png" manifest:full-path="Pictures/74801013c70eedc5fc85e3a1ea8048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reco:wizard_preco"/><text:bookmark-start text:name="__RefHeading___realiser_une_preconisation_1"/><text:bookmark-start text:name="realiser_une_preconisation"/>Réaliser une préconisation<text:bookmark-end text:name="__RefHeading___realiser_une_preconisation_1"/><text:bookmark-end text:name="realiser_une_preconisation"/></text:h>
      <text:h text:style-name="Heading_20_2" text:outline-level="2"><text:bookmark-start text:name="__RefHeading___selection_de_la_piece_de_preconisation_2"/><text:bookmark-start text:name="selection_de_la_piece_de_preconisation"/>Sélection de la pièce de préconisation<text:bookmark-end text:name="__RefHeading___selection_de_la_piece_de_preconisation_2"/><text:bookmark-end text:name="selection_de_la_piece_de_preconis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.9104166666667cm" style:rel-width="100%" svg:height="8.255cm" style:rel-height="scale"><draw:image xlink:href="Pictures/e63e73e9eb3391c06603b96d484c8745.png" xlink:type="simple" xlink:show="embed" xlink:actuate="onLoad"/></draw:frame></text:p>
          </table:table-cell>
          <table:table-cell office:value-type="string" table:style-name="tablecell">
            <text:p text:style-name="tablealignleft">Sélectionner la pièce de préconisation dans la navigation personnalisée ou via le bouton de menu AtysXE puis Préconisation puis Nouvelle préconisation. Cette action ouvre la pièce de préconisation.</text:p>
          </table:table-cell>
        </table:table-row>
      </table:table>
      <text:h text:style-name="Heading_20_2" text:outline-level="2"><text:bookmark-start text:name="__RefHeading___nouvelle_preconisation_3"/><text:bookmark-start text:name="nouvelle_preconisation"/>Nouvelle préconisation<text:bookmark-end text:name="__RefHeading___nouvelle_preconisation_3"/><text:bookmark-end text:name="nouvelle_preconisation"/></text:h>
      <text:p text:style-name="Text_20_body">
Cliquer sur le bouton <text:span text:style-name="Strong_20_Emphasis">Nouveau</text:span>. Cette action permet d'initier la saisie d'une nouvelle préconisation.
</text:p>
      <text:h text:style-name="Heading_20_3" text:outline-level="3"><text:bookmark-start text:name="__RefHeading___saisie_des_informations_generales_4"/><text:bookmark-start text:name="saisie_des_informations_generales"/>Saisie des informations générales<text:bookmark-end text:name="__RefHeading___saisie_des_informations_generales_4"/><text:bookmark-end text:name="saisie_des_informations_generales"/></text:h>
      <text:p text:style-name="Text_20_body">Passer en <text:span text:style-name="Strong_20_Emphasis">mode d'édition</text:span> si nécessaire.
<text:line-break/>
<draw:frame draw:style-name="mediacenter" draw:name="1" text:anchor-type="paragraph" draw:z-index="1" svg:width="23.574375cm" style:rel-width="100%" svg:height="13.81125cm" style:rel-height="scale"><draw:image xlink:href="Pictures/d0d089c19fa877cef17d9569496be647.png" xlink:type="simple" xlink:show="embed" xlink:actuate="onLoad"/></draw:frame>
<text:line-break/></text:p>
      <text:list text:style-name="List_20_1" text:continue-numbering="false">
        <text:list-item>
          <text:p text:style-name="List_20_1_Content_First"> 1. Choisir le <text:span text:style-name="Strong_20_Emphasis">type de préconisation</text:span> : <text:span text:style-name="Strong_20_Emphasis">Morte saison</text:span> (prévisionnelle) ou <text:span text:style-name="Strong_20_Emphasis">Tour de plaine</text:span> (effective).</text:p>
        </text:list-item>
        <text:list-item>
          <text:p text:style-name="List_20_1_Content"> 2. Choisir le <text:span text:style-name="Strong_20_Emphasis">client</text:span> (producteur). Cette action est susceptible de remplir automatiquement l'<text:span text:style-name="Strong_20_Emphasis">adresse</text:span> (3).</text:p>
        </text:list-item>
        <text:list-item>
          <text:p text:style-name="List_20_1_Content"> 3. Choisir l'<text:span text:style-name="Strong_20_Emphasis">adresse</text:span> du client.</text:p>
        </text:list-item>
        <text:list-item>
          <text:p text:style-name="List_20_1_Content"> 4. Choisir une <text:span text:style-name="Strong_20_Emphasis">culture</text:span>.</text:p>
        </text:list-item>
        <text:list-item>
          <text:p text:style-name="List_20_1_Content"> 5. Choisir un <text:span text:style-name="Strong_20_Emphasis">stade</text:span> (dans le cas d'une préconisation de type <text:span text:style-name="Strong_20_Emphasis">Tour de plaine</text:span>).</text:p>
        </text:list-item>
        <text:list-item>
          <text:p text:style-name="List_20_1_Content"> 6. Remplir/Modifier la <text:span text:style-name="Strong_20_Emphasis">date de visite</text:span>.</text:p>
        </text:list-item>
        <text:list-item>
          <text:p text:style-name="List_20_1_Content"> 7. Remplir/Modifier la <text:span text:style-name="Strong_20_Emphasis">date de remise</text:span>.</text:p>
        </text:list-item>
        <text:list-item>
          <text:p text:style-name="List_20_1_Content_Last"> <text:a xlink:type="simple" xlink:href="#__RefHeading___renseigner_les_parcelles_5" text:style-name="Local_20_link" text:visited-style-name="Visited_20_Local_20_Link">8. Renseigner les parcelles.</text:a></text:p>
        </text:list-item>
      </text:list>
      <text:p text:style-name="Text_20_body">Une fois le client et la culture renseignés, <text:span text:style-name="Strong_20_Emphasis">l'ajout des parcelles est débloqué</text:span>.
</text:p>
      <text:h text:style-name="Heading_20_3" text:outline-level="3"><text:bookmark-start text:name="__RefHeading___renseigner_les_parcelles_5"/><text:bookmark-start text:name="renseigner_les_parcelles"/>Renseigner les parcelles<text:bookmark-end text:name="__RefHeading___renseigner_les_parcelles_5"/><text:bookmark-end text:name="renseigner_les_parcelles"/></text:h>
      <text:p text:style-name="Text_20_body">Passer en <text:span text:style-name="Strong_20_Emphasis">mode d'édition</text:span> si nécessaire.
<text:line-break/></text:p>
      <text:list text:style-name="List_20_1" text:continue-numbering="false">
        <text:list-item>
          <text:p text:style-name="List_20_1_Content_First"> 1. Cliquer sur le bouton <text:span text:style-name="Strong_20_Emphasis">Ajouter une parcelle</text:span>.</text:p>
        </text:list-item>
        <text:list-item>
          <text:p text:style-name="List_20_1_Content"> 2. Sélectionner une <text:span text:style-name="Strong_20_Emphasis">parcelle</text:span> dans la liste.</text:p>
        </text:list-item>
        <text:list-item>
          <text:p text:style-name="List_20_1_Content_Last"> 3. La parcelle est ajoutée à la <text:span text:style-name="Strong_20_Emphasis">liste des parcelles sélectionnées</text:span>. Chaque bloc est composé : du <text:span text:style-name="Strong_20_Emphasis">nom</text:span> de la parcelle, de la <text:span text:style-name="Strong_20_Emphasis">commune</text:span> liée à la parcelle, de la <text:span text:style-name="Strong_20_Emphasis">surface</text:span> de la parcelle (ha) et de la <text:span text:style-name="Strong_20_Emphasis">culture</text:span> présente sur la parcelle.</text:p>
        </text:list-item>
      </text:list>
      <text:p text:style-name="Text_20_body"><text:line-break/></text:p>
      <text:p text:style-name="Text_20_body"><text:span text:style-name="Strong_20_Emphasis">Pour retirer une parcelle : </text:span> 
<text:line-break/>
</text:p>
      <text:list text:style-name="List_20_1" text:continue-numbering="false">
        <text:list-item>
          <text:p text:style-name="List_20_1_Content_First"> 1. Faire un <text:span text:style-name="Strong_20_Emphasis">clic droit</text:span> avec la souris ou un <text:span text:style-name="Strong_20_Emphasis">appui long</text:span> sur un <text:span text:style-name="Strong_20_Emphasis">terminal tactile</text:span> pour sélectionner <text:span text:style-name="Strong_20_Emphasis">la/les parcelle(s)</text:span> à retirer.</text:p>
        </text:list-item>
        <text:list-item>
          <text:p text:style-name="List_20_1_Content_Last"> 2. Cliquer sur le bouton <text:span text:style-name="Strong_20_Emphasis">Retirer une parcelle</text:span>.</text:p>
        </text:list-item>
      </text:list>
      <text:p text:style-name="Text_20_body"><text:line-break/>
Passer ensuite à l'étape de <text:a xlink:type="simple" xlink:href="#__RefHeading___diagnostic_6" text:style-name="Local_20_link" text:visited-style-name="Visited_20_Local_20_Link">diagnostic</text:a>.
<text:line-break/></text:p>
      <text:h text:style-name="Heading_20_3" text:outline-level="3"><text:bookmark-start text:name="__RefHeading___diagnostic_6"/><text:bookmark-start text:name="diagnostic"/>Diagnostic<text:bookmark-end text:name="__RefHeading___diagnostic_6"/><text:bookmark-end text:name="diagnostic"/></text:h>
      <text:p text:style-name="Text_20_body">Passer en <text:span text:style-name="Strong_20_Emphasis">mode d'édition</text:span> si nécessaire.
<draw:frame draw:style-name="mediacenter" draw:name="2" text:anchor-type="paragraph" draw:z-index="2" svg:width="31.670625cm" style:rel-width="100%" svg:height="7.381875cm" style:rel-height="scale"><draw:image xlink:href="Pictures/afc44979c18a2e4baa43206b01417050.png" xlink:type="simple" xlink:show="embed" xlink:actuate="onLoad"/></draw:frame>
<text:line-break/></text:p>
      <text:list text:style-name="List_20_1" text:continue-numbering="false">
        <text:list-item>
          <text:p text:style-name="List_20_1_Content_First"> 1. Choisir la/les <text:span text:style-name="Strong_20_Emphasis">source(s) du diagnostic</text:span>.</text:p>
        </text:list-item>
        <text:list-item>
          <text:p text:style-name="List_20_1_Content"> 2. Renseigner une <text:span text:style-name="Strong_20_Emphasis">référence</text:span> pour la source du diagnostic.</text:p>
        </text:list-item>
        <text:list-item>
          <text:p text:style-name="List_20_1_Content"> 3. Choisir/Modifier la <text:span text:style-name="Strong_20_Emphasis">date d'observation</text:span>.</text:p>
        </text:list-item>
        <text:list-item>
          <text:p text:style-name="List_20_1_Content_Last"> 4. Choisir une ou plusieurs <text:span text:style-name="Strong_20_Emphasis">cible(s)</text:span>.</text:p>
        </text:list-item>
      </text:list>
      <text:p text:style-name="Text_20_body">Ajouter une <text:span text:style-name="Strong_20_Emphasis">référence</text:span> si la source du diagnostic est un <text:span text:style-name="Strong_20_Emphasis">BSV</text:span>, <text:span text:style-name="Strong_20_Emphasis">OAD</text:span> ou <text:span text:style-name="Strong_20_Emphasis">Autre</text:span>.
<text:line-break/></text:p>
      <text:list text:style-name="List_20_1" text:continue-numbering="false">
        <text:list-item>
          <text:p text:style-name="List_20_1_Content_First"> 1. Cliquer sur <text:span text:style-name="Strong_20_Emphasis">Ajouter une cible</text:span>.</text:p>
        </text:list-item>
        <text:list-item>
          <text:p text:style-name="List_20_1_Content"> 2. Choisir un <text:span text:style-name="Strong_20_Emphasis">type de cible</text:span> dans la première liste.</text:p>
        </text:list-item>
        <text:list-item>
          <text:p text:style-name="List_20_1_Content"> 3. Choisir une <text:span text:style-name="Strong_20_Emphasis">cible</text:span> dans la liste des cibles.</text:p>
        </text:list-item>
        <text:list-item>
          <text:p text:style-name="List_20_1_Content_Last"> 4. Renseigner le <text:span text:style-name="Strong_20_Emphasis">seuil de nuisibilité</text:span> (Atteint/non atteint).</text:p>
        </text:list-item>
      </text:list>
      <text:list text:style-name="List_20_1" text:continue-numbering="false">
        <text:list-item>
          <text:p text:style-name="List_20_1_Content_First"> Renseigner les observations générales.</text:p>
        </text:list-item>
        <text:list-item>
          <text:p text:style-name="List_20_1_Content"> Renseigner les caractéristiques de la zone.</text:p>
        </text:list-item>
        <text:list-item>
          <text:p text:style-name="List_20_1_Content_Last"> Renseigner les caractéristiques de la culture.</text:p>
        </text:list-item>
      </text:list>
      <text:p text:style-name="Text_20_body">Pour <text:span text:style-name="Strong_20_Emphasis">retirer une cible</text:span> de la liste des cibles sélectionnées :
</text:p>
      <text:list text:style-name="List_20_1" text:continue-numbering="false">
        <text:list-item>
          <text:p text:style-name="List_20_1_Content_First"> 1. Choisir la <text:span text:style-name="Strong_20_Emphasis">cible</text:span> à retirer.</text:p>
        </text:list-item>
        <text:list-item>
          <text:p text:style-name="List_20_1_Content_Last"> 2. Cliquer sur le bouton <text:span text:style-name="Strong_20_Emphasis">Supprimer la cible</text:span>.</text:p>
        </text:list-item>
      </text:list>
      <text:p text:style-name="Text_20_body"><text:line-break/>
Passer ensuite à l'étape de saisie des produits.</text:p>
      <text:h text:style-name="Heading_20_3" text:outline-level="3"><text:bookmark-start text:name="__RefHeading___saisie_des_produits_7"/><text:bookmark-start text:name="saisie_des_produits"/>Saisie des produits<text:bookmark-end text:name="__RefHeading___saisie_des_produits_7"/><text:bookmark-end text:name="saisie_des_produits"/></text:h>
      <text:p text:style-name="Text_20_body">Passer en <text:span text:style-name="Strong_20_Emphasis">mode d'édition</text:span> si nécessaire.
<text:line-break/>

Pour ajouter un produit à la préconisation :
</text:p>
      <text:list text:style-name="List_20_1" text:continue-numbering="false">
        <text:list-item>
          <text:p text:style-name="List_20_1_Content_First"> 1. Cliquer sur le bouton <text:span text:style-name="Strong_20_Emphasis">Ajouter un produit</text:span>.</text:p>
        </text:list-item>
        <text:list-item>
          <text:p text:style-name="List_20_1_Content"> 2. Choisir la <text:span text:style-name="Strong_20_Emphasis">cible</text:span> du produit dans la première liste. Les cibles qui apparaissent sont celles renseignées dans la partie  Diagnostic - Renseigner les cibles <text:span text:style-name="Strong_20_Emphasis">Diagnostic</text:span>.</text:p>
        </text:list-item>
        <text:list-item>
          <text:p text:style-name="List_20_1_Content"> 3. Choisir un <text:span text:style-name="Strong_20_Emphasis">produit</text:span> dans la deuxième liste.</text:p>
        </text:list-item>
        <text:list-item>
          <text:p text:style-name="List_20_1_Content"> 4. Choisir une <text:span text:style-name="Strong_20_Emphasis">méthode alternative</text:span> dans la troisième liste.</text:p>
        </text:list-item>
        <text:list-item>
          <text:p text:style-name="List_20_1_Content_Last"> 5. Choisir/Modifier la <text:span text:style-name="Strong_20_Emphasis">Dose/ha</text:span>, le <text:span text:style-name="Strong_20_Emphasis">nombre d'application</text:span> et la <text:span text:style-name="Strong_20_Emphasis">surface traitée</text:span>.</text:p>
        </text:list-item>
      </text:list>
      <text:p text:style-name="Text_20_body"><text:line-break/>
<draw:frame draw:style-name="mediacenter" draw:name="3" text:anchor-type="paragraph" draw:z-index="3" svg:width="31.353125cm" style:rel-width="100%" svg:height="12.065cm" style:rel-height="scale"><draw:image xlink:href="Pictures/047ba8cadfe94eeb4844b02185470340.png" xlink:type="simple" xlink:show="embed" xlink:actuate="onLoad"/></draw:frame></text:p>
      <text:p text:style-name="Text_20_body">Pour obtenir plus <text:span text:style-name="Strong_20_Emphasis">d'informations sur les produits préconisés</text:span>, consulter l'onglet <text:a xlink:type="simple" xlink:href="#__RefHeading___donnees_reglementaires_12" text:style-name="Local_20_link" text:visited-style-name="Visited_20_Local_20_Link">Règlementaire</text:a>.
<text:line-break/></text:p>
      <text:p text:style-name="Text_20_body">Penser à <text:span text:style-name="Strong_20_Emphasis">valider vos modifications</text:span> une fois la pièce de préconisation terminée.
</text:p>
      <text:h text:style-name="Heading_20_3" text:outline-level="3"><text:bookmark-start text:name="__RefHeading___realiser_un_melange_8"/><text:bookmark-start text:name="realiser_un_melange"/>Réaliser un mélange<text:bookmark-end text:name="__RefHeading___realiser_un_melange_8"/><text:bookmark-end text:name="realiser_un_melange"/></text:h>
      <text:p text:style-name="Text_20_body">
Pour réaliser un <text:span text:style-name="Strong_20_Emphasis">mélange</text:span>, saisir un <text:span text:style-name="Strong_20_Emphasis">numéro identique</text:span> dans la case mélange pour chacun des <text:span text:style-name="Strong_20_Emphasis">produits mélangés</text:span>.
</text:p>
      <text:p text:style-name="Text_20_body">
Pour créer le <text:span text:style-name="Strong_20_Emphasis">mélange CLERAVIS 2L/ha + DASH HC 2L/ha</text:span>, saisir le <text:span text:style-name="Strong_20_Emphasis">chiffre 1</text:span> dans les cases “Mélange” de chacun des deux produits. Ces produits seront alors considérés comme appartenant au <text:span text:style-name="Strong_20_Emphasis">Mélange 1</text:span>.
<draw:frame draw:style-name="mediacenter" draw:name="4" text:anchor-type="paragraph" draw:z-index="4" svg:width="27.754791666667cm" style:rel-width="100%" svg:height="7.2760416666667cm" style:rel-height="scale"><draw:image xlink:href="Pictures/f1c88e86e563f6ae0c6daa90b49d4f35.png" xlink:type="simple" xlink:show="embed" xlink:actuate="onLoad"/></draw:frame></text:p>
      <text:p text:style-name="Text_20_body">Pour <text:span text:style-name="Strong_20_Emphasis">retirer un produit d'un mélange</text:span>, il suffit de <text:span text:style-name="Strong_20_Emphasis">supprimer le numéro de mélange</text:span> de celui-ci.
</text:p>
      <text:h text:style-name="Heading_20_2" text:outline-level="2"><text:bookmark-start text:name="__RefHeading___editer_une_preconisation_9"/><text:bookmark-start text:name="editer_une_preconisation"/>Editer une préconisation<text:bookmark-end text:name="__RefHeading___editer_une_preconisation_9"/><text:bookmark-end text:name="editer_une_preconisation"/></text:h>
      <text:list text:style-name="List_20_1" text:continue-numbering="false">
        <text:list-item>
          <text:p text:style-name="List_20_1_Content_First"> 1. Rappeler une pièce de préconisation en cliquant sur le <text:span text:style-name="Strong_20_Emphasis">bouton de recherche</text:span> ou en entrant les premiers caractères de <text:span text:style-name="Strong_20_Emphasis">l'identifiant de la pièce de préconisation</text:span> recherchée.</text:p>
        </text:list-item>
        <text:list-item>
          <text:p text:style-name="List_20_1_Content_Last"> 2. Choisir dans la liste la <text:span text:style-name="Strong_20_Emphasis">pièce de préconisation</text:span> à consulter/éditer. Les informations relatives à la pièce de préconisation s'affichent à l'écran.</text:p>
        </text:list-item>
      </text:list>
      <text:p text:style-name="Text_20_body">
Modifier les informations. (voir <text:a xlink:type="simple" xlink:href="#__RefHeading___saisie_des_informations_generales_4" text:style-name="Local_20_link" text:visited-style-name="Visited_20_Local_20_Link">Saisie des informations générales</text:a>, <text:a xlink:type="simple" xlink:href="#__RefHeading___renseigner_les_parcelles_5" text:style-name="Local_20_link" text:visited-style-name="Visited_20_Local_20_Link">Renseigner les parcelles</text:a>, <text:a xlink:type="simple" xlink:href="#__RefHeading___diagnostic_6" text:style-name="Local_20_link" text:visited-style-name="Visited_20_Local_20_Link">Diagnostic</text:a>, Saisir les produits).
</text:p>
      <text:h text:style-name="Heading_20_2" text:outline-level="2"><text:bookmark-start text:name="__RefHeading___supprimer_une_preconisation_10"/><text:bookmark-start text:name="supprimer_une_preconisation"/>Supprimer une préconisation<text:bookmark-end text:name="__RefHeading___supprimer_une_preconisation_10"/><text:bookmark-end text:name="supprimer_une_preconisation"/></text:h>
      <text:p text:style-name="Text_20_body">
Répéter les étapes 1 et 2 de la section <text:a xlink:type="simple" xlink:href="#__RefHeading___editer_une_preconisation_9" text:style-name="Local_20_link" text:visited-style-name="Visited_20_Local_20_Link">Editer une préconisation</text:a>.
<text:line-break/>
Cliquer sur le bouton <text:span text:style-name="Strong_20_Emphasis">Supprimer</text:span> et <text:span text:style-name="Strong_20_Emphasis">confirmer la suppression</text:span>.
</text:p>
      <text:p text:style-name="Text_20_body">La <text:span text:style-name="Strong_20_Emphasis">suppression</text:span> d'une pièce de préconisation est <text:span text:style-name="Strong_20_Emphasis">définitive</text:span>.
</text:p>
      <text:h text:style-name="Heading_20_2" text:outline-level="2"><text:bookmark-start text:name="__RefHeading___fonctionnalites_avancees_11"/><text:bookmark-start text:name="fonctionnalites_avancees"/>Fonctionnalités avancées<text:bookmark-end text:name="__RefHeading___fonctionnalites_avancees_11"/><text:bookmark-end text:name="fonctionnalites_avancees"/></text:h>
      <text:h text:style-name="Heading_20_3" text:outline-level="3"><text:bookmark-start text:name="__RefHeading___donnees_reglementaires_12"/><text:bookmark-start text:name="donnees_reglementaires"/>Données règlementaires<text:bookmark-end text:name="__RefHeading___donnees_reglementaires_12"/><text:bookmark-end text:name="donnees_reglementaires"/></text:h>
      <text:p text:style-name="Text_20_body">
Il est possible de consulter des <text:span text:style-name="Strong_20_Emphasis">informations réglementaires</text:span> relatives aux produits pendant la réalisation de la pièce de préconisation :

<text:line-break/>
<draw:frame draw:style-name="mediacenter" draw:name="5" text:anchor-type="paragraph" draw:z-index="5" svg:width="31.379583333333cm" style:rel-width="100%" svg:height="13.096875cm" style:rel-height="scale"><draw:image xlink:href="Pictures/74801013c70eedc5fc85e3a1ea8048ac.png" xlink:type="simple" xlink:show="embed" xlink:actuate="onLoad"/></draw:frame>
<text:line-break/></text:p>
      <text:list text:style-name="List_20_1" text:continue-numbering="false">
        <text:list-item>
          <text:p text:style-name="List_20_1_Content_First"> 1. Sélectionner un des <text:span text:style-name="Strong_20_Emphasis">produits préconisés</text:span>.</text:p>
        </text:list-item>
        <text:list-item>
          <text:p text:style-name="List_20_1_Content"> 2. Choisir une catégorie de <text:span text:style-name="Strong_20_Emphasis">données réglementaire</text:span>.</text:p>
        </text:list-item>
        <text:list-item>
          <text:p text:style-name="List_20_1_Content_Last"> 3. Consulter les <text:span text:style-name="Strong_20_Emphasis">informations</text:span> relatives au produit et à la catégorie sélectionnés.</text:p>
        </text:list-item>
      </text:list>
      <text:h text:style-name="Heading_20_3" text:outline-level="3"><text:bookmark-start text:name="__RefHeading___verification_des_melanges_13"/><text:bookmark-start text:name="verification_des_melanges"/>Vérification des mélanges<text:bookmark-end text:name="__RefHeading___verification_des_melanges_13"/><text:bookmark-end text:name="verification_des_melanges"/></text:h>
      <text:p text:style-name="Text_20_body">
L'outil de <text:span text:style-name="Strong_20_Emphasis">vérification de mélange</text:span> permet de contrôler la <text:span text:style-name="Strong_20_Emphasis">compatibilité des produits</text:span> selon les critères suivant :
/text&gt;
<text:line-break/></text:p>
      <text:list text:style-name="List_20_1" text:continue-numbering="false">
        <text:list-item>
          <text:p text:style-name="List_20_1_Content_First"> Présence d'un <text:span text:style-name="Strong_20_Emphasis">produit T ou T+</text:span> dans un mélange.</text:p>
        </text:list-item>
        <text:list-item>
          <text:p text:style-name="List_20_1_Content"> Incompatibilité de <text:span text:style-name="Strong_20_Emphasis">phrases de risque</text:span>.</text:p>
        </text:list-item>
        <text:list-item>
          <text:p text:style-name="List_20_1_Content"> Incompatibilité de <text:span text:style-name="Strong_20_Emphasis">substances</text:span> (pyréthrinoïdes et imidazoles/triazoles).</text:p>
        </text:list-item>
        <text:list-item>
          <text:p text:style-name="List_20_1_Content_Last"> Mélange comportant au moins un <text:span text:style-name="Strong_20_Emphasis">produit de classe 4</text:span> (ZNT &gt; 100 mètres).</text:p>
        </text:list-item>
      </text:list>
      <text:p text:style-name="Text_20_body"><text:line-break/></text:p>
      <text:p text:style-name="Text_20_body">La vérification des mélanges est réalisée automatiquement lors de la tentative de validation de la pièce de préconisation.
Pour <text:span text:style-name="Strong_20_Emphasis">vérifier un mélange</text:span> pendant la préconisation, réaliser votre mélange et cliquer ensuite sur le bouton <text:span text:style-name="Strong_20_Emphasis">Vérifier les mélanges</text:span>.
Si une ou plusieurs <text:span text:style-name="Strong_20_Emphasis">incompatibilités</text:span> sont détectées, une fenêtre indiquant le <text:span text:style-name="Strong_20_Emphasis">détail</text:span> de chacune des incompatibilités apparaît.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30:54</meta:creation-date>
    <dc:creator>Generated</dc:creator>
    <dc:date>2026-08-13T21::30:54</dc:date>
    <dc:language>en-US</dc:language>
    <meta:editing-cycles>1</meta:editing-cycles>
    <meta:editing-duration>PT0S</meta:editing-duration>
    <dc:title>wiki:preco:wizard_preco</dc:title>
  </office:meta>
</office:document-meta>
</file>