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ffretements"/>Date de création : 01/09/25<text:line-break/>
Date de Mise à Jour : 01/09/25<text:line-break/>
Version v24.1<text:line-break/></text:span></text:p>
      <text:p text:style-name="Horizontal_20_Line"/>
      <text:h text:style-name="Heading_20_1" text:outline-level="1"><text:bookmark-start text:name="__RefHeading___widgetaffretements_1"/><text:bookmark-start text:name="widgetaffretements"/>Widget : Affrêtements<text:bookmark-end text:name="__RefHeading___widgetaffretements_1"/><text:bookmark-end text:name="widgetaffretem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…
<text:line-break/><text:line-break/></text:p>
      <text:p text:style-name="Preformatted_20_Text"> Module Pièces -&gt; Affrêtemen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text:line-break/></text:p>
      <text:list text:style-name="List_20_1" text:continue-numbering="false">
        <text:list-item/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8:04</meta:creation-date>
    <dc:creator>Generated</dc:creator>
    <dc:date>2026-08-13T22::18:04</dc:date>
    <dc:language>en-US</dc:language>
    <meta:editing-cycles>1</meta:editing-cycles>
    <meta:editing-duration>PT0S</meta:editing-duration>
    <dc:title>wiki:widgets:affretements</dc:title>
  </office:meta>
</office:document-meta>
</file>