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analyse_fact_mensuelle"/>Date de création : 23/11/21<text:line-break/>
Date de Mise à Jour : 23/11/21<text:line-break/>
Version v20.1<text:line-break/></text:span></text:p>
      <text:p text:style-name="Horizontal_20_Line"/>
      <text:h text:style-name="Heading_20_1" text:outline-level="1"><text:bookmark-start text:name="__RefHeading___widgetanalyse_de_facturation_mensuelle_sur_3_ans_1"/><text:bookmark-start text:name="widgetanalyse_de_facturation_mensuelle_sur_3_ans"/>Widget : Analyse de facturation mensuelle sur 3 ans<text:bookmark-end text:name="__RefHeading___widgetanalyse_de_facturation_mensuelle_sur_3_ans_1"/><text:bookmark-end text:name="widgetanalyse_de_facturation_mensuelle_sur_3_a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 <text:span text:style-name="Strong_20_Emphasis">cumul de la balance âgée fournisseurs</text:span> puis les <text:span text:style-name="Strong_20_Emphasis">soldes des comptes</text:span> selon :</text:p>
      <text:list text:style-name="List_20_1" text:continue-numbering="false">
        <text:list-item>
          <text:p text:style-name="List_20_1_Content_First"> Pièces fournisseurs dont le <text:span text:style-name="Strong_20_Emphasis">solde est différent de 0</text:span> et les OD compte Tiers</text:p>
        </text:list-item>
        <text:list-item>
          <text:p text:style-name="List_20_1_Content"> Avec des comptes collectifs <text:span text:style-name="Strong_20_Emphasis">401, 403 ou 45</text:span> </text:p>
        </text:list-item>
        <text:list-item>
          <text:p text:style-name="List_20_1_Content"> <text:span text:style-name="Strong_20_Emphasis">Révisées ou non</text:span> (mais pas de simulation). </text:p>
        </text:list-item>
        <text:list-item>
          <text:p text:style-name="List_20_1_Content"> Aucun filtre de dates</text:p>
        </text:list-item>
        <text:list-item>
          <text:p text:style-name="List_20_1_Content_Last"> <text:span text:style-name="Strong_20_Emphasis">Sur l'entité administrative</text:span></text:p>
        </text:list-item>
      </text:list>
      <text:p text:style-name="Preformatted_20_Text"> Module TIERS -&gt; PROFIL -&gt; Analyse de facturation mensuelle sur 3 an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ist_20_1_Content_First"> Voir les différents paramétrages possibles dans le cadre d'une <text:a xlink:type="simple" xlink:href="https://wiki.atysxe.analys-informatique.com/doku.php?id=wiki:widgets:widget_graph" text:style-name="Internet_20_link" text:visited-style-name="Visited_20_Internet_20_Link">widget graphique</text:a><text:line-break/><text:line-break/><text:line-break/></text:p>
        </text:list-item>
        <text:list-item>
          <text:p text:style-name="List_20_1_Content_Last"> <text:span text:style-name="Plugin_Wrap_Span_Emphasised">Possibilité d'afficher également le nombre de facture par période si besoin.</text:span></text:p>
        </text:list-item>
      </text:list>
      <text:p text:style-name="Text_20_body"><text:line-break/><text:line-break/></text:p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2::55:42</meta:creation-date>
    <dc:creator>Generated</dc:creator>
    <dc:date>2026-08-19T12::55:42</dc:date>
    <dc:language>en-US</dc:language>
    <meta:editing-cycles>1</meta:editing-cycles>
    <meta:editing-duration>PT0S</meta:editing-duration>
    <dc:title>wiki:widgets:analyse_fact_mensuelle</dc:title>
  </office:meta>
</office:document-meta>
</file>