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widgets:analyse_multidim"/>Date de création : 02/11/21<text:line-break/>
Date de Mise à Jour : 02/11/21<text:line-break/>
Version v20.1<text:line-break/></text:span></text:p>
      <text:p text:style-name="Horizontal_20_Line"/>
      <text:h text:style-name="Heading_20_1" text:outline-level="1"><text:bookmark-start text:name="__RefHeading___widgetanalyses_multidimensionnelles_des_ventes_1"/><text:bookmark-start text:name="widgetanalyses_multidimensionnelles_des_ventes"/>Widget : Analyses multidimensionnelles des ventes<text:bookmark-end text:name="__RefHeading___widgetanalyses_multidimensionnelles_des_ventes_1"/><text:bookmark-end text:name="widgetanalyses_multidimensionnelles_des_ventes"/></text:h>
      <text:p text:style-name="Text_20_body"><text:line-break/></text:p>
      <text:h text:style-name="Heading_20_1" text:outline-level="1"><text:bookmark-start text:name="__RefHeading___description_generale_2"/><text:bookmark-start text:name="description_generale"/>Description générale<text:bookmark-end text:name="__RefHeading___description_generale_2"/><text:bookmark-end text:name="description_generale"/></text:h>
      <text:p text:style-name="Text_20_body">Dans ce widget, l'information peut être comparée de nombreuses façons différentes. Il peut être <text:span text:style-name="Strong_20_Emphasis">assimilé à un tableau croisé dynamique plus performant</text:span> car il permet de naviguer au sein de la base de données (volumineuse) presque instantanément.<text:line-break/><text:line-break/>
Le widget regroupe :</text:p>
      <text:list text:style-name="List_20_1" text:continue-numbering="false">
        <text:list-item>
          <text:p text:style-name="List_20_1_Content_First"> Les pièces de commandes et de livraisons avec reliquat différent de 0</text:p>
        </text:list-item>
        <text:list-item>
          <text:p text:style-name="List_20_1_Content"> Les pièces de factures, </text:p>
        </text:list-item>
        <text:list-item>
          <text:p text:style-name="List_20_1_Content"> Saisie sur l'entité admin, </text:p>
        </text:list-item>
        <text:list-item>
          <text:p text:style-name="List_20_1_Content"> Dont la date pièce correspond à la période analysée,</text:p>
        </text:list-item>
        <text:list-item>
          <text:p text:style-name="List_20_1_Content"> Sans les LISA (Factures et avoirs), ni intérêt sur facture,</text:p>
        </text:list-item>
        <text:list-item>
          <text:p text:style-name="List_20_1_Content"> Archivés et non archivés</text:p>
        </text:list-item>
        <text:list-item>
          <text:p text:style-name="List_20_1_Content_Last"> Sans les composants compris ou à intégrer</text:p>
        </text:list-item>
      </text:list>
      <text:p text:style-name="Preformatted_20_Text"> Module APPRO -&gt; Vente -&gt; Analyses multidimensionnelles des vente</text:p>
      <text:p text:style-name="Text_20_body"><text:line-break/><text:line-break/></text:p>
      <text:p text:style-name="Text_20_body"><text:line-break/><text:line-break/><text:line-break/></text:p>
      <text:h text:style-name="Heading_20_1" text:outline-level="1"><text:bookmark-start text:name="__RefHeading___aides_et_astuces_3"/><text:bookmark-start text:name="aides_et_astuces"/>Aides et Astuces<text:bookmark-end text:name="__RefHeading___aides_et_astuces_3"/><text:bookmark-end text:name="aides_et_astuces"/></text:h>
      <text:p text:style-name="Text_20_body"><text:line-break/>
Ce widget pivot permet une <text:span text:style-name="Strong_20_Emphasis">vue multidimensionnelle des données</text:span> (CA net, Marge, etc…), <text:span text:style-name="Strong_20_Emphasis">par période</text:span> (sur l'exercice, mois, etc…) et <text:span text:style-name="Strong_20_Emphasis">par groupe</text:span> (Famille, Client, etc…). Les données sont purement informatives et n'offre pas de possibilité d'interaction vers Atys.<text:line-break/><text:line-break/><text:line-break/><text:line-break/></text:p>
      <text:list text:style-name="List_20_1" text:continue-numbering="false">
        <text:list-item>
          <text:p text:style-name="List_20_1_Content_First"> <text:span text:style-name="Strong_20_Emphasis">Modification des regroupements</text:span>:  par un <text:span text:style-name="Strong_20_Emphasis">cliquer-glisser des paramètres</text:span> depuis ou vers la ligne de champs en réserve.<text:line-break/><text:line-break/><text:line-break/></text:p>
        </text:list-item>
        <text:list-item>
          <text:p text:style-name="List_20_1_Content"> Les <text:span text:style-name="Strong_20_Emphasis">tri</text:span> par ordre croissant/décroissant ou les <text:span text:style-name="Strong_20_Emphasis">filtres</text:span> sont toujours accessibles, comme dans les <text:a xlink:type="simple" xlink:href="https://wiki.atysxe.analys-informatique.com/doku.php?id=wiki:widgets:widget_de_grille" text:style-name="Internet_20_link" text:visited-style-name="Visited_20_Internet_20_Link">widgets grille</text:a> classiques.<text:line-break/><text:line-break/></text:p>
        </text:list-item>
        <text:list-item>
          <text:p text:style-name="List_20_1_Content"> Les <text:span text:style-name="Strong_20_Emphasis">filtres</text:span> n'apparaissent pas de façon visible, comme dans le cas des widgets de grille. Il est donc possible que certains filtres soient appliqués et restreignent les données. Si des filtres sont présents dans les tuiles du haut (en réserve), cela risque d'entrainer des interdiction d'utilisation de certaines données. En déployant les différents filtres des tuiles de regroupement, 3 cas sont possibles :</text:p>
          <text:list text:style-name="List_20_1">
            <text:list-item>
              <text:p text:style-name="List_20_1_Content"> Case blanche : Eligible selon les filtres précédents</text:p>
            </text:list-item>
            <text:list-item>
              <text:p text:style-name="List_20_1_Content"> Carré noir : Non éligible  <text:line-break/><text:line-break/><text:line-break/></text:p>
            </text:list-item>
          </text:list>
        </text:list-item>
        <text:list-item>
          <text:p text:style-name="List_20_1_Content"> <text:span text:style-name="Strong_20_Emphasis">Accès au détail des chiffres présentés</text:span> :</text:p>
          <text:list text:style-name="List_20_1">
            <text:list-item>
              <text:p text:style-name="List_20_1_Content"> Soit en <text:span text:style-name="Strong_20_Emphasis">mode grille</text:span> : <text:line-break/><text:line-break/></text:p>
            </text:list-item>
            <text:list-item>
              <text:p text:style-name="List_20_1_Content_Last"> Soit en <text:span text:style-name="Strong_20_Emphasis">mode graph</text:span> (en sélectionnant le niveau de données à étudier): </text:p>
            </text:list-item>
          </text:list>
        </text:list-item>
      </text:list>
      <text:p text:style-name="Text_20_body"><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3::30:34</meta:creation-date>
    <dc:creator>Generated</dc:creator>
    <dc:date>2026-08-18T13::30:34</dc:date>
    <dc:language>en-US</dc:language>
    <meta:editing-cycles>1</meta:editing-cycles>
    <meta:editing-duration>PT0S</meta:editing-duration>
    <dc:title>wiki:widgets:analyse_multidim</dc:title>
  </office:meta>
</office:document-meta>
</file>