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balance_agee_frs"/>Date de création : 05/06/24<text:line-break/>
Date de Mise à Jour : 05/06/24<text:line-break/>
Version v23.0<text:line-break/></text:span></text:p>
      <text:p text:style-name="Horizontal_20_Line"/>
      <text:h text:style-name="Heading_20_1" text:outline-level="1"><text:bookmark-start text:name="__RefHeading___widgetbalance_agee_fournisseur_1"/><text:bookmark-start text:name="widgetbalance_agee_fournisseur"/>Widget : Balance âgée fournisseur<text:bookmark-end text:name="__RefHeading___widgetbalance_agee_fournisseur_1"/><text:bookmark-end text:name="widgetbalance_agee_fournisseur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a balance âgée permet de suivre l’ancienneté des créances et des dettes.
Le widget liste l’ensemble des règlements clients attendus par l’entreprise, ainsi que les factures qui restent à payer mettant en évidence les retards de paiement.<text:line-break/><text:line-break/>
<text:line-break/><text:line-break/></text:p>
      <text:p text:style-name="Preformatted_20_Text"> Module COMPTA -&gt; FOURNISSEURS -&gt; Balance Agée Fournisseur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Le widget <text:span text:style-name="Strong_20_Emphasis">ne s'actualise pas automatiquement</text:span> afin de ne pas consommer trop de ressources. Il est donc nécessaire de l'<text:span text:style-name="Strong_20_Emphasis">actualiser manuellement</text:span> à chaque fois que cela est nécessaire (changement de dates, etc…) 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7:59</meta:creation-date>
    <dc:creator>Generated</dc:creator>
    <dc:date>2026-08-14T00::17:59</dc:date>
    <dc:language>en-US</dc:language>
    <meta:editing-cycles>1</meta:editing-cycles>
    <meta:editing-duration>PT0S</meta:editing-duration>
    <dc:title>wiki:widgets:balance_agee_frs</dc:title>
  </office:meta>
</office:document-meta>
</file>