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echeancier_paiements"/>Date de création : 22/11/21<text:line-break/>
Date de Mise à Jour : 22/11/21<text:line-break/>
Version v20.1<text:line-break/></text:span></text:p>
      <text:p text:style-name="Horizontal_20_Line"/>
      <text:h text:style-name="Heading_20_1" text:outline-level="1"><text:bookmark-start text:name="__RefHeading___widgetecheancier_des_paiements_1"/><text:bookmark-start text:name="widgetecheancier_des_paiements"/>Widget : Echéancier des paiements<text:bookmark-end text:name="__RefHeading___widgetecheancier_des_paiements_1"/><text:bookmark-end text:name="widgetecheancier_des_paiem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capacités (T) restantes et capacités (T) déjà stockées par entité stock, en fonction de la capacité de stockage renseignée dans l'entité stock.
</text:p>
      <text:p text:style-name="Preformatted_20_Text"> Module COMPTA -&gt; FOURNISSEURS-&gt; Echéancier des paiement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>
          <text:p text:style-name="List_20_1_Content"> Possibilité de travailler en volume (m3) plutôt qu'en capacité (T) si nécessaire.<text:line-break/><text:line-break/></text:p>
        </text:list-item>
        <text:list-item>
          <text:p text:style-name="List_20_1_Content"> L'utilisation du diagramme en <text:span text:style-name="Strong_20_Emphasis">colonne empilée</text:span> permet d'avoir un visuel rapide de la part de capacité disponible dans chaque cellule, la capacité totale étant représentée par la colonne totale.<text:line-break/><text:line-break/></text:p>
        </text:list-item>
        <text:list-item>
          <text:p text:style-name="List_20_1_Content"> <text:span text:style-name="underline">La relation entre les différentes grandeurs est la suivante</text:span> : <text:line-break/><text:line-break/></text:p>
          <text:list text:style-name="List_20_1">
            <text:list-item>
              <text:p text:style-name="List_20_1_Content_Last"> <text:span text:style-name="Strong_20_Emphasis">Capacité restante = Capacité de stockage</text:span> (renseigné dans l'entité stock)<text:span text:style-name="Strong_20_Emphasis"> - Capacité stockée</text:span> 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7:59</meta:creation-date>
    <dc:creator>Generated</dc:creator>
    <dc:date>2026-08-14T00::17:59</dc:date>
    <dc:language>en-US</dc:language>
    <meta:editing-cycles>1</meta:editing-cycles>
    <meta:editing-duration>PT0S</meta:editing-duration>
    <dc:title>wiki:widgets:echeancier_paiements</dc:title>
  </office:meta>
</office:document-meta>
</file>