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piece_90j"/>Date de création : 22/10/21<text:line-break/>
Date de Mise à Jour : 22/10/21<text:line-break/>
Version v20.1<text:line-break/></text:span></text:p>
      <text:p text:style-name="Horizontal_20_Line"/>
      <text:h text:style-name="Heading_20_1" text:outline-level="1"><text:bookmark-start text:name="__RefHeading___widgetpieces_90_jrs_1"/><text:bookmark-start text:name="widgetpieces_90_jrs"/>Widget : Pièces &lt; 90 jrs<text:bookmark-end text:name="__RefHeading___widgetpieces_90_jrs_1"/><text:bookmark-end text:name="widgetpieces_90_j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e widget regroupe les pièces non archivées, toutes activités confondues, mouvementées en stock, soldées et non soldées, hors pièces LISA.</text:span>
<text:line-break/>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ext:list text:style-name="List_20_1" text:continue-numbering="false">
        <text:list-item>
          <text:p text:style-name="List_20_1_Content_First"> Regroupe les pièces du <text:span text:style-name="Strong_20_Emphasis">site sur lequel on est positionné</text:span><text:line-break/><text:line-break/></text:p>
        </text:list-item>
        <text:list-item>
          <text:p text:style-name="List_20_1_Content_Last"> Présente les pièces dont la <text:span text:style-name="Strong_20_Emphasis">date pièce est supérieure au début du mois de la “date actuelle -90 jours”</text:span>. </text:p>
        </text:list-item>
      </text:list>
      <text:p text:style-name="Text_20_body"><text:line-break/><text:line-break/><text:line-break/></text:p>
      <text:h text:style-name="Heading_20_1" text:outline-level="1"><text:bookmark-start text:name="__RefHeading___aides_et_astuces_4"/><text:bookmark-start text:name="aides_et_astuces"/>Aides et Astuces<text:bookmark-end text:name="__RefHeading___aides_et_astuces_4"/><text:bookmark-end text:name="aides_et_astuces"/></text:h>
      <text:list text:style-name="List_20_1" text:continue-numbering="false">
        <text:list-item>
          <text:p text:style-name="LastListParagraph_List_20_1_Content_First"> Possibilité des <text:span text:style-name="Strong_20_Emphasis"><text:span text:style-name="underline">visualiser les différentes informations</text:span></text:span> suivantes (au choix) :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14</meta:creation-date>
    <dc:creator>Generated</dc:creator>
    <dc:date>2026-08-13T23::18:14</dc:date>
    <dc:language>en-US</dc:language>
    <meta:editing-cycles>1</meta:editing-cycles>
    <meta:editing-duration>PT0S</meta:editing-duration>
    <dc:title>wiki:widgets:piece_90j</dc:title>
  </office:meta>
</office:document-meta>
</file>