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remplissage_silo"/>Date de création : 10/11/21<text:line-break/>
Date de Mise à Jour : 10/11/21<text:line-break/>
Version v20.1<text:line-break/></text:span></text:p>
      <text:p text:style-name="Horizontal_20_Line"/>
      <text:h text:style-name="Heading_20_1" text:outline-level="1"><text:bookmark-start text:name="__RefHeading___widgetremplissage_silo_1"/><text:bookmark-start text:name="widgetremplissage_silo"/>Widget : Remplissage silo<text:bookmark-end text:name="__RefHeading___widgetremplissage_silo_1"/><text:bookmark-end text:name="widgetremplissage_silo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capacités (T) restantes et capacités (T) déjà stockées par entité stock, à partir de la capacité de stockage renseignée dans l'entité stock.
</text:p>
      <text:p text:style-name="Preformatted_20_Text"> Module COLLECTE-&gt; STOCKS -&gt; Remplissage silo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graph" text:style-name="Internet_20_link" text:visited-style-name="Visited_20_Internet_20_Link">widget graphique</text:a><text:line-break/><text:line-break/></text:p>
        </text:list-item>
        <text:list-item>
          <text:p text:style-name="List_20_1_Content"> Possibilité de travailler en volume plutôt qu'en capacité si nécessaire.<text:line-break/><text:line-break/></text:p>
        </text:list-item>
        <text:list-item>
          <text:p text:style-name="List_20_1_Content"> <text:span text:style-name="underline">La relation entre les différentes grandeurs est la suivante</text:span> : <text:line-break/><text:line-break/></text:p>
          <text:list text:style-name="List_20_1">
            <text:list-item>
              <text:p text:style-name="List_20_1_Content_Last"> <text:span text:style-name="Strong_20_Emphasis">Capacité restante = Capacité de stockage</text:span> (renseigné dans l'entité stock)<text:span text:style-name="Strong_20_Emphasis"> - Capacité stockée</text:span> </text:p>
            </text:list-item>
          </text:list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7:47</meta:creation-date>
    <dc:creator>Generated</dc:creator>
    <dc:date>2026-08-13T23::17:47</dc:date>
    <dc:language>en-US</dc:language>
    <meta:editing-cycles>1</meta:editing-cycles>
    <meta:editing-duration>PT0S</meta:editing-duration>
    <dc:title>wiki:widgets:remplissage_silo</dc:title>
  </office:meta>
</office:document-meta>
</file>