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risques_clt"/>Date de création : 22/03/24<text:line-break/>
Date de Mise à Jour : 22/03/24<text:line-break/>
Version v23.0<text:line-break/></text:span></text:p>
      <text:p text:style-name="Horizontal_20_Line"/>
      <text:h text:style-name="Heading_20_1" text:outline-level="1"><text:bookmark-start text:name="__RefHeading___widgetrisques_clients_1"/><text:bookmark-start text:name="widgetrisques_clients"/>Widget : Risques clients<text:bookmark-end text:name="__RefHeading___widgetrisques_clients_1"/><text:bookmark-end text:name="widgetrisques_clien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ositions appro et céréales, facturées et non facturées, non réglés</text:span>.<text:line-break/>Compare ces positions aux <text:span text:style-name="Strong_20_Emphasis">assurances crédits par client</text:span> afin de suivre le <text:span text:style-name="Strong_20_Emphasis">taux d'assurance consommé</text:span> :</text:p>
      <text:list text:style-name="List_20_1" text:continue-numbering="false">
        <text:list-item>
          <text:p text:style-name="List_20_1_Content_First"> Pour les <text:span text:style-name="Strong_20_Emphasis">deux activités</text:span></text:p>
        </text:list-item>
        <text:list-item>
          <text:p text:style-name="List_20_1_Content"> Pour lesquels la <text:span text:style-name="Strong_20_Emphasis">date pièce est comprise dans la période</text:span> sélectionnée</text:p>
        </text:list-item>
        <text:list-item>
          <text:p text:style-name="List_20_1_Content_Last"> En <text:span text:style-name="Strong_20_Emphasis">montant HT</text:span> (livraison et facture)</text:p>
        </text:list-item>
      </text:list>
      <text:p text:style-name="Text_20_body"><text:line-break/><text:line-break/></text:p>
      <text:p text:style-name="Preformatted_20_Text"> Module COMPTA -&gt; CLIENTS -&gt; Risques client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30:26</meta:creation-date>
    <dc:creator>Generated</dc:creator>
    <dc:date>2026-08-13T22::30:26</dc:date>
    <dc:language>en-US</dc:language>
    <meta:editing-cycles>1</meta:editing-cycles>
    <meta:editing-duration>PT0S</meta:editing-duration>
    <dc:title>wiki:widgets:risques_clt</dc:title>
  </office:meta>
</office:document-meta>
</file>