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widget_entite-coordonnees"/>Date de création : 04/10/21<text:line-break/>
Date de Mise à Jour : 04/10/21<text:line-break/>
Version v20.1<text:line-break/></text:span></text:p>
      <text:p text:style-name="Horizontal_20_Line"/>
      <text:h text:style-name="Heading_20_1" text:outline-level="1"><text:bookmark-start text:name="__RefHeading___widget_coordonnees_1"/><text:bookmark-start text:name="widget_coordonnees"/>Widget Coordonnées<text:bookmark-end text:name="__RefHeading___widget_coordonnees_1"/><text:bookmark-end text:name="widget_coordonne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e widget reprend l'adresse du site sur lequel on est positionné ainsi que les coordonnées du responsable par défaut.</text:span>
<text:line-break/><text:line-break/>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parametres_pris_en_compte_3"/><text:bookmark-start text:name="parametres_pris_en_compte"/>Paramètres pris en compte<text:bookmark-end text:name="__RefHeading___parametres_pris_en_compte_3"/><text:bookmark-end text:name="parametres_pris_en_compte"/></text:h>
      <text:p text:style-name="Text_20_body">Le widget reprend les <text:span text:style-name="Strong_20_Emphasis">informations de la fiche du site</text:span> :</text:p>
      <text:list text:style-name="List_20_1" text:continue-numbering="false">
        <text:list-item>
          <text:p text:style-name="List_20_1_Content_First"> <text:span text:style-name="Strong_20_Emphasis">L'adresse</text:span> du bloc “Contact”</text:p>
        </text:list-item>
        <text:list-item>
          <text:p text:style-name="List_20_1_Content_Last"> Les <text:span text:style-name="Strong_20_Emphasis">coordonnées du responsable</text:span></text:p>
        </text:list-item>
      </text:list>
      <text:p text:style-name="Text_20_body"><text:line-break/><text:line-break/></text:p>
      <text:p text:style-name="Text_20_body"><text:span text:style-name="Strong_20_Emphasis">Seuls le responsable et les coordonnées par défaut sont affichée</text:span>s. Si aucun n'est coché par défaut, alors rien ne remontera dans le widget.<text:line-break/><text:line-break/><text:line-break/></text:p>
      <text:h text:style-name="Heading_20_1" text:outline-level="1"><text:bookmark-start text:name="__RefHeading___aides_et_astuces_4"/><text:bookmark-start text:name="aides_et_astuces"/>Aides et Astuces<text:bookmark-end text:name="__RefHeading___aides_et_astuces_4"/><text:bookmark-end text:name="aides_et_astuces"/></text:h>
      <text:p text:style-name="Text_20_body"><text:line-break/></text:p>
      <text:p text:style-name="Text_20_body">Possibilité de <text:span text:style-name="Strong_20_Emphasis">cliquer sur l'adresse mail</text:span> pour ouvrir le navigateur de messagerie et envoyer un message à l'adresse proposé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6:12</meta:creation-date>
    <dc:creator>Generated</dc:creator>
    <dc:date>2026-08-13T23::16:12</dc:date>
    <dc:language>en-US</dc:language>
    <meta:editing-cycles>1</meta:editing-cycles>
    <meta:editing-duration>PT0S</meta:editing-duration>
    <dc:title>wiki:widgets:widget_entite-coordonnees</dc:title>
  </office:meta>
</office:document-meta>
</file>